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xml" manifest:full-path="Formula-162/settings.xml"/>
  <manifest:file-entry manifest:media-type="application/xml" manifest:full-path="Formula-162/content.xml"/>
  <manifest:file-entry manifest:media-type="image/png" manifest:full-path="Pictures/161.png"/>
  <manifest:file-entry manifest:media-type="application/xml" manifest:full-path="Formula-159/settings.xml"/>
  <manifest:file-entry manifest:media-type="application/xml" manifest:full-path="Formula-159/content.xml"/>
  <manifest:file-entry manifest:media-type="application/xml" manifest:full-path="Formula-157/settings.xml"/>
  <manifest:file-entry manifest:media-type="application/xml" manifest:full-path="Formula-157/content.xml"/>
  <manifest:file-entry manifest:media-type="image/png" manifest:full-path="Pictures/156.png"/>
  <manifest:file-entry manifest:media-type="application/xml" manifest:full-path="Formula-154/settings.xml"/>
  <manifest:file-entry manifest:media-type="application/xml" manifest:full-path="Formula-154/content.xml"/>
  <manifest:file-entry manifest:media-type="application/xml" manifest:full-path="Formula-152/settings.xml"/>
  <manifest:file-entry manifest:media-type="application/xml" manifest:full-path="Formula-152/content.xml"/>
  <manifest:file-entry manifest:media-type="image/png" manifest:full-path="Pictures/151.png"/>
  <manifest:file-entry manifest:media-type="application/xml" manifest:full-path="Formula-149/settings.xml"/>
  <manifest:file-entry manifest:media-type="application/xml" manifest:full-path="Formula-149/content.xml"/>
  <manifest:file-entry manifest:media-type="image/png" manifest:full-path="Pictures/148.png"/>
  <manifest:file-entry manifest:media-type="image/png" manifest:full-path="Pictures/147.png"/>
  <manifest:file-entry manifest:media-type="image/png" manifest:full-path="Pictures/146.png"/>
  <manifest:file-entry manifest:media-type="image/png" manifest:full-path="Pictures/145.png"/>
  <manifest:file-entry manifest:media-type="image/png" manifest:full-path="Pictures/144.png"/>
  <manifest:file-entry manifest:media-type="image/png" manifest:full-path="Pictures/143.png"/>
  <manifest:file-entry manifest:media-type="image/png" manifest:full-path="Pictures/142.png"/>
  <manifest:file-entry manifest:media-type="image/png" manifest:full-path="Pictures/141.png"/>
  <manifest:file-entry manifest:media-type="image/png" manifest:full-path="Pictures/140.png"/>
  <manifest:file-entry manifest:media-type="image/png" manifest:full-path="Pictures/139.png"/>
  <manifest:file-entry manifest:media-type="image/png" manifest:full-path="Pictures/138.png"/>
  <manifest:file-entry manifest:media-type="application/xml" manifest:full-path="Formula-136/settings.xml"/>
  <manifest:file-entry manifest:media-type="application/xml" manifest:full-path="Formula-136/content.xml"/>
  <manifest:file-entry manifest:media-type="application/xml" manifest:full-path="Formula-134/settings.xml"/>
  <manifest:file-entry manifest:media-type="application/xml" manifest:full-path="Formula-134/content.xml"/>
  <manifest:file-entry manifest:media-type="application/xml" manifest:full-path="Formula-132/settings.xml"/>
  <manifest:file-entry manifest:media-type="application/xml" manifest:full-path="Formula-132/content.xml"/>
  <manifest:file-entry manifest:media-type="application/xml" manifest:full-path="Formula-130/settings.xml"/>
  <manifest:file-entry manifest:media-type="application/xml" manifest:full-path="Formula-130/content.xml"/>
  <manifest:file-entry manifest:media-type="application/xml" manifest:full-path="Formula-128/settings.xml"/>
  <manifest:file-entry manifest:media-type="application/xml" manifest:full-path="Formula-128/content.xml"/>
  <manifest:file-entry manifest:media-type="image/png" manifest:full-path="Pictures/127.png"/>
  <manifest:file-entry manifest:media-type="image/png" manifest:full-path="Pictures/126.png"/>
  <manifest:file-entry manifest:media-type="image/png" manifest:full-path="Pictures/125.png"/>
  <manifest:file-entry manifest:media-type="image/png" manifest:full-path="Pictures/124.png"/>
  <manifest:file-entry manifest:media-type="image/png" manifest:full-path="Pictures/123.png"/>
  <manifest:file-entry manifest:media-type="image/png" manifest:full-path="Pictures/122.png"/>
  <manifest:file-entry manifest:media-type="image/png" manifest:full-path="Pictures/121.png"/>
  <manifest:file-entry manifest:media-type="image/png" manifest:full-path="Pictures/120.png"/>
  <manifest:file-entry manifest:media-type="image/png" manifest:full-path="Pictures/119.png"/>
  <manifest:file-entry manifest:media-type="application/xml" manifest:full-path="Formula-117/settings.xml"/>
  <manifest:file-entry manifest:media-type="application/xml" manifest:full-path="Formula-117/content.xml"/>
  <manifest:file-entry manifest:media-type="application/xml" manifest:full-path="Formula-115/settings.xml"/>
  <manifest:file-entry manifest:media-type="application/xml" manifest:full-path="Formula-115/content.xml"/>
  <manifest:file-entry manifest:media-type="application/xml" manifest:full-path="Formula-113/settings.xml"/>
  <manifest:file-entry manifest:media-type="application/xml" manifest:full-path="Formula-113/content.xml"/>
  <manifest:file-entry manifest:media-type="application/xml" manifest:full-path="Formula-111/settings.xml"/>
  <manifest:file-entry manifest:media-type="application/xml" manifest:full-path="Formula-111/content.xml"/>
  <manifest:file-entry manifest:media-type="application/xml" manifest:full-path="Formula-109/settings.xml"/>
  <manifest:file-entry manifest:media-type="application/xml" manifest:full-path="Formula-109/content.xml"/>
  <manifest:file-entry manifest:media-type="application/xml" manifest:full-path="Formula-107/settings.xml"/>
  <manifest:file-entry manifest:media-type="application/xml" manifest:full-path="Formula-107/content.xml"/>
  <manifest:file-entry manifest:media-type="application/xml" manifest:full-path="Formula-105/settings.xml"/>
  <manifest:file-entry manifest:media-type="application/xml" manifest:full-path="Formula-105/content.xml"/>
  <manifest:file-entry manifest:media-type="application/xml" manifest:full-path="Formula-103/settings.xml"/>
  <manifest:file-entry manifest:media-type="application/xml" manifest:full-path="Formula-103/content.xml"/>
  <manifest:file-entry manifest:media-type="image/png" manifest:full-path="Pictures/102.png"/>
  <manifest:file-entry manifest:media-type="application/xml" manifest:full-path="Formula-100/settings.xml"/>
  <manifest:file-entry manifest:media-type="application/xml" manifest:full-path="Formula-100/content.xml"/>
  <manifest:file-entry manifest:media-type="application/xml" manifest:full-path="Formula-98/settings.xml"/>
  <manifest:file-entry manifest:media-type="application/xml" manifest:full-path="Formula-98/content.xml"/>
  <manifest:file-entry manifest:media-type="application/xml" manifest:full-path="Formula-96/settings.xml"/>
  <manifest:file-entry manifest:media-type="application/xml" manifest:full-path="Formula-96/content.xml"/>
  <manifest:file-entry manifest:media-type="image/png" manifest:full-path="Pictures/95.png"/>
  <manifest:file-entry manifest:media-type="application/xml" manifest:full-path="Formula-93/settings.xml"/>
  <manifest:file-entry manifest:media-type="application/xml" manifest:full-path="Formula-93/content.xml"/>
  <manifest:file-entry manifest:media-type="application/xml" manifest:full-path="Formula-91/settings.xml"/>
  <manifest:file-entry manifest:media-type="application/xml" manifest:full-path="Formula-91/content.xml"/>
  <manifest:file-entry manifest:media-type="application/xml" manifest:full-path="Formula-89/settings.xml"/>
  <manifest:file-entry manifest:media-type="application/xml" manifest:full-path="Formula-89/content.xml"/>
  <manifest:file-entry manifest:media-type="application/xml" manifest:full-path="Formula-87/settings.xml"/>
  <manifest:file-entry manifest:media-type="application/xml" manifest:full-path="Formula-87/content.xml"/>
  <manifest:file-entry manifest:media-type="application/xml" manifest:full-path="Formula-85/settings.xml"/>
  <manifest:file-entry manifest:media-type="application/xml" manifest:full-path="Formula-85/content.xml"/>
  <manifest:file-entry manifest:media-type="application/xml" manifest:full-path="Formula-83/settings.xml"/>
  <manifest:file-entry manifest:media-type="application/xml" manifest:full-path="Formula-83/content.xml"/>
  <manifest:file-entry manifest:media-type="application/xml" manifest:full-path="Formula-81/settings.xml"/>
  <manifest:file-entry manifest:media-type="application/xml" manifest:full-path="Formula-81/content.xml"/>
  <manifest:file-entry manifest:media-type="application/xml" manifest:full-path="Formula-79/settings.xml"/>
  <manifest:file-entry manifest:media-type="application/xml" manifest:full-path="Formula-79/content.xml"/>
  <manifest:file-entry manifest:media-type="application/xml" manifest:full-path="Formula-77/settings.xml"/>
  <manifest:file-entry manifest:media-type="application/xml" manifest:full-path="Formula-77/content.xml"/>
  <manifest:file-entry manifest:media-type="application/xml" manifest:full-path="Formula-75/settings.xml"/>
  <manifest:file-entry manifest:media-type="application/xml" manifest:full-path="Formula-75/content.xml"/>
  <manifest:file-entry manifest:media-type="application/xml" manifest:full-path="Formula-73/settings.xml"/>
  <manifest:file-entry manifest:media-type="application/xml" manifest:full-path="Formula-73/content.xml"/>
  <manifest:file-entry manifest:media-type="application/xml" manifest:full-path="Formula-71/settings.xml"/>
  <manifest:file-entry manifest:media-type="application/xml" manifest:full-path="Formula-71/content.xml"/>
  <manifest:file-entry manifest:media-type="application/xml" manifest:full-path="Formula-69/settings.xml"/>
  <manifest:file-entry manifest:media-type="application/xml" manifest:full-path="Formula-69/content.xml"/>
  <manifest:file-entry manifest:media-type="application/xml" manifest:full-path="Formula-67/settings.xml"/>
  <manifest:file-entry manifest:media-type="application/xml" manifest:full-path="Formula-67/content.xml"/>
  <manifest:file-entry manifest:media-type="application/xml" manifest:full-path="Formula-65/settings.xml"/>
  <manifest:file-entry manifest:media-type="application/xml" manifest:full-path="Formula-65/content.xml"/>
  <manifest:file-entry manifest:media-type="application/xml" manifest:full-path="Formula-63/settings.xml"/>
  <manifest:file-entry manifest:media-type="application/xml" manifest:full-path="Formula-63/content.xml"/>
  <manifest:file-entry manifest:media-type="application/xml" manifest:full-path="Formula-61/settings.xml"/>
  <manifest:file-entry manifest:media-type="application/xml" manifest:full-path="Formula-61/content.xml"/>
  <manifest:file-entry manifest:media-type="application/xml" manifest:full-path="Formula-59/settings.xml"/>
  <manifest:file-entry manifest:media-type="application/xml" manifest:full-path="Formula-59/content.xml"/>
  <manifest:file-entry manifest:media-type="application/xml" manifest:full-path="Formula-57/settings.xml"/>
  <manifest:file-entry manifest:media-type="application/xml" manifest:full-path="Formula-57/content.xml"/>
  <manifest:file-entry manifest:media-type="application/xml" manifest:full-path="Formula-55/settings.xml"/>
  <manifest:file-entry manifest:media-type="application/xml" manifest:full-path="Formula-55/content.xml"/>
  <manifest:file-entry manifest:media-type="application/xml" manifest:full-path="Formula-53/settings.xml"/>
  <manifest:file-entry manifest:media-type="application/xml" manifest:full-path="Formula-53/content.xml"/>
  <manifest:file-entry manifest:media-type="application/xml" manifest:full-path="Formula-51/settings.xml"/>
  <manifest:file-entry manifest:media-type="application/xml" manifest:full-path="Formula-51/content.xml"/>
  <manifest:file-entry manifest:media-type="application/xml" manifest:full-path="Formula-49/settings.xml"/>
  <manifest:file-entry manifest:media-type="application/xml" manifest:full-path="Formula-49/content.xml"/>
  <manifest:file-entry manifest:media-type="image/png" manifest:full-path="Pictures/48.png"/>
  <manifest:file-entry manifest:media-type="image/png" manifest:full-path="Pictures/47.png"/>
  <manifest:file-entry manifest:media-type="application/xml" manifest:full-path="Formula-45/settings.xml"/>
  <manifest:file-entry manifest:media-type="application/xml" manifest:full-path="Formula-45/content.xml"/>
  <manifest:file-entry manifest:media-type="application/xml" manifest:full-path="Formula-43/settings.xml"/>
  <manifest:file-entry manifest:media-type="application/xml" manifest:full-path="Formula-43/content.xml"/>
  <manifest:file-entry manifest:media-type="application/xml" manifest:full-path="Formula-41/settings.xml"/>
  <manifest:file-entry manifest:media-type="application/xml" manifest:full-path="Formula-41/content.xml"/>
  <manifest:file-entry manifest:media-type="application/xml" manifest:full-path="Formula-39/settings.xml"/>
  <manifest:file-entry manifest:media-type="application/xml" manifest:full-path="Formula-39/content.xml"/>
  <manifest:file-entry manifest:media-type="application/xml" manifest:full-path="Formula-37/settings.xml"/>
  <manifest:file-entry manifest:media-type="application/xml" manifest:full-path="Formula-37/content.xml"/>
  <manifest:file-entry manifest:media-type="application/xml" manifest:full-path="Formula-35/settings.xml"/>
  <manifest:file-entry manifest:media-type="application/xml" manifest:full-path="Formula-35/content.xml"/>
  <manifest:file-entry manifest:media-type="application/xml" manifest:full-path="Formula-33/settings.xml"/>
  <manifest:file-entry manifest:media-type="application/xml" manifest:full-path="Formula-33/content.xml"/>
  <manifest:file-entry manifest:media-type="application/xml" manifest:full-path="Formula-31/settings.xml"/>
  <manifest:file-entry manifest:media-type="application/xml" manifest:full-path="Formula-31/content.xml"/>
  <manifest:file-entry manifest:media-type="application/xml" manifest:full-path="Formula-29/settings.xml"/>
  <manifest:file-entry manifest:media-type="application/xml" manifest:full-path="Formula-29/content.xml"/>
  <manifest:file-entry manifest:media-type="application/xml" manifest:full-path="Formula-27/settings.xml"/>
  <manifest:file-entry manifest:media-type="application/xml" manifest:full-path="Formula-27/content.xml"/>
  <manifest:file-entry manifest:media-type="application/xml" manifest:full-path="Formula-25/settings.xml"/>
  <manifest:file-entry manifest:media-type="application/xml" manifest:full-path="Formula-25/content.xml"/>
  <manifest:file-entry manifest:media-type="application/xml" manifest:full-path="Formula-23/settings.xml"/>
  <manifest:file-entry manifest:media-type="application/xml" manifest:full-path="Formula-23/content.xml"/>
  <manifest:file-entry manifest:media-type="application/xml" manifest:full-path="Formula-21/settings.xml"/>
  <manifest:file-entry manifest:media-type="application/xml" manifest:full-path="Formula-21/content.xml"/>
  <manifest:file-entry manifest:media-type="application/xml" manifest:full-path="Formula-19/settings.xml"/>
  <manifest:file-entry manifest:media-type="application/xml" manifest:full-path="Formula-19/content.xml"/>
  <manifest:file-entry manifest:media-type="application/xml" manifest:full-path="Formula-17/settings.xml"/>
  <manifest:file-entry manifest:media-type="application/xml" manifest:full-path="Formula-17/content.xml"/>
  <manifest:file-entry manifest:media-type="application/xml" manifest:full-path="Formula-15/settings.xml"/>
  <manifest:file-entry manifest:media-type="application/xml" manifest:full-path="Formula-15/content.xml"/>
  <manifest:file-entry manifest:media-type="application/xml" manifest:full-path="Formula-13/settings.xml"/>
  <manifest:file-entry manifest:media-type="application/xml" manifest:full-path="Formula-13/content.xml"/>
  <manifest:file-entry manifest:media-type="application/xml" manifest:full-path="Formula-11/settings.xml"/>
  <manifest:file-entry manifest:media-type="application/xml" manifest:full-path="Formula-11/content.xml"/>
  <manifest:file-entry manifest:media-type="application/xml" manifest:full-path="Formula-9/settings.xml"/>
  <manifest:file-entry manifest:media-type="application/xml" manifest:full-path="Formula-9/content.xml"/>
  <manifest:file-entry manifest:media-type="application/xml" manifest:full-path="Formula-7/settings.xml"/>
  <manifest:file-entry manifest:media-type="application/xml" manifest:full-path="Formula-7/content.xml"/>
  <manifest:file-entry manifest:media-type="image/png" manifest:full-path="Pictures/6.png"/>
  <manifest:file-entry manifest:media-type="image/png" manifest:full-path="Pictures/5.png"/>
  <manifest:file-entry manifest:media-type="application/xml" manifest:full-path="Formula-3/settings.xml"/>
  <manifest:file-entry manifest:media-type="application/xml" manifest:full-path="Formula-3/content.xml"/>
  <manifest:file-entry manifest:media-type="application/xml" manifest:full-path="Formula-1/settings.xml"/>
  <manifest:file-entry manifest:media-type="application/xml" manifest:full-path="Formula-1/content.xml"/>
  <manifest:file-entry manifest:media-type="image/png" manifest:full-path="Pictures/0.png"/>
  <manifest:file-entry manifest:media-type="application/rdf+xml" manifest:full-path="manifest.rdf"/>
  <manifest:file-entry manifest:media-type="application/xml" manifest:full-path="styles.xml"/>
  <manifest:file-entry manifest:media-type="application/xml" manifest:full-path="meta.xml"/>
  <manifest:file-entry manifest:media-type="application/vnd.oasis.opendocument.formula" manifest:full-path="Formula-162/"/>
  <manifest:file-entry manifest:media-type="application/vnd.oasis.opendocument.formula" manifest:full-path="Formula-162/"/>
  <manifest:file-entry manifest:media-type="application/vnd.oasis.opendocument.formula" manifest:full-path="Formula-159/"/>
  <manifest:file-entry manifest:media-type="application/vnd.oasis.opendocument.formula" manifest:full-path="Formula-159/"/>
  <manifest:file-entry manifest:media-type="application/vnd.oasis.opendocument.formula" manifest:full-path="Formula-157/"/>
  <manifest:file-entry manifest:media-type="application/vnd.oasis.opendocument.formula" manifest:full-path="Formula-157/"/>
  <manifest:file-entry manifest:media-type="application/vnd.oasis.opendocument.formula" manifest:full-path="Formula-154/"/>
  <manifest:file-entry manifest:media-type="application/vnd.oasis.opendocument.formula" manifest:full-path="Formula-154/"/>
  <manifest:file-entry manifest:media-type="application/vnd.oasis.opendocument.formula" manifest:full-path="Formula-152/"/>
  <manifest:file-entry manifest:media-type="application/vnd.oasis.opendocument.formula" manifest:full-path="Formula-152/"/>
  <manifest:file-entry manifest:media-type="application/vnd.oasis.opendocument.formula" manifest:full-path="Formula-149/"/>
  <manifest:file-entry manifest:media-type="application/vnd.oasis.opendocument.formula" manifest:full-path="Formula-149/"/>
  <manifest:file-entry manifest:media-type="application/vnd.oasis.opendocument.formula" manifest:full-path="Formula-136/"/>
  <manifest:file-entry manifest:media-type="application/vnd.oasis.opendocument.formula" manifest:full-path="Formula-136/"/>
  <manifest:file-entry manifest:media-type="application/vnd.oasis.opendocument.formula" manifest:full-path="Formula-134/"/>
  <manifest:file-entry manifest:media-type="application/vnd.oasis.opendocument.formula" manifest:full-path="Formula-134/"/>
  <manifest:file-entry manifest:media-type="application/vnd.oasis.opendocument.formula" manifest:full-path="Formula-132/"/>
  <manifest:file-entry manifest:media-type="application/vnd.oasis.opendocument.formula" manifest:full-path="Formula-132/"/>
  <manifest:file-entry manifest:media-type="application/vnd.oasis.opendocument.formula" manifest:full-path="Formula-130/"/>
  <manifest:file-entry manifest:media-type="application/vnd.oasis.opendocument.formula" manifest:full-path="Formula-130/"/>
  <manifest:file-entry manifest:media-type="application/vnd.oasis.opendocument.formula" manifest:full-path="Formula-128/"/>
  <manifest:file-entry manifest:media-type="application/vnd.oasis.opendocument.formula" manifest:full-path="Formula-128/"/>
  <manifest:file-entry manifest:media-type="application/vnd.oasis.opendocument.formula" manifest:full-path="Formula-117/"/>
  <manifest:file-entry manifest:media-type="application/vnd.oasis.opendocument.formula" manifest:full-path="Formula-117/"/>
  <manifest:file-entry manifest:media-type="application/vnd.oasis.opendocument.formula" manifest:full-path="Formula-115/"/>
  <manifest:file-entry manifest:media-type="application/vnd.oasis.opendocument.formula" manifest:full-path="Formula-115/"/>
  <manifest:file-entry manifest:media-type="application/vnd.oasis.opendocument.formula" manifest:full-path="Formula-113/"/>
  <manifest:file-entry manifest:media-type="application/vnd.oasis.opendocument.formula" manifest:full-path="Formula-113/"/>
  <manifest:file-entry manifest:media-type="application/vnd.oasis.opendocument.formula" manifest:full-path="Formula-111/"/>
  <manifest:file-entry manifest:media-type="application/vnd.oasis.opendocument.formula" manifest:full-path="Formula-111/"/>
  <manifest:file-entry manifest:media-type="application/vnd.oasis.opendocument.formula" manifest:full-path="Formula-109/"/>
  <manifest:file-entry manifest:media-type="application/vnd.oasis.opendocument.formula" manifest:full-path="Formula-109/"/>
  <manifest:file-entry manifest:media-type="application/vnd.oasis.opendocument.formula" manifest:full-path="Formula-107/"/>
  <manifest:file-entry manifest:media-type="application/vnd.oasis.opendocument.formula" manifest:full-path="Formula-107/"/>
  <manifest:file-entry manifest:media-type="application/vnd.oasis.opendocument.formula" manifest:full-path="Formula-105/"/>
  <manifest:file-entry manifest:media-type="application/vnd.oasis.opendocument.formula" manifest:full-path="Formula-105/"/>
  <manifest:file-entry manifest:media-type="application/vnd.oasis.opendocument.formula" manifest:full-path="Formula-103/"/>
  <manifest:file-entry manifest:media-type="application/vnd.oasis.opendocument.formula" manifest:full-path="Formula-103/"/>
  <manifest:file-entry manifest:media-type="application/vnd.oasis.opendocument.formula" manifest:full-path="Formula-100/"/>
  <manifest:file-entry manifest:media-type="application/vnd.oasis.opendocument.formula" manifest:full-path="Formula-100/"/>
  <manifest:file-entry manifest:media-type="application/vnd.oasis.opendocument.formula" manifest:full-path="Formula-98/"/>
  <manifest:file-entry manifest:media-type="application/vnd.oasis.opendocument.formula" manifest:full-path="Formula-98/"/>
  <manifest:file-entry manifest:media-type="application/vnd.oasis.opendocument.formula" manifest:full-path="Formula-96/"/>
  <manifest:file-entry manifest:media-type="application/vnd.oasis.opendocument.formula" manifest:full-path="Formula-96/"/>
  <manifest:file-entry manifest:media-type="application/vnd.oasis.opendocument.formula" manifest:full-path="Formula-93/"/>
  <manifest:file-entry manifest:media-type="application/vnd.oasis.opendocument.formula" manifest:full-path="Formula-93/"/>
  <manifest:file-entry manifest:media-type="application/vnd.oasis.opendocument.formula" manifest:full-path="Formula-91/"/>
  <manifest:file-entry manifest:media-type="application/vnd.oasis.opendocument.formula" manifest:full-path="Formula-91/"/>
  <manifest:file-entry manifest:media-type="application/vnd.oasis.opendocument.formula" manifest:full-path="Formula-89/"/>
  <manifest:file-entry manifest:media-type="application/vnd.oasis.opendocument.formula" manifest:full-path="Formula-89/"/>
  <manifest:file-entry manifest:media-type="application/vnd.oasis.opendocument.formula" manifest:full-path="Formula-87/"/>
  <manifest:file-entry manifest:media-type="application/vnd.oasis.opendocument.formula" manifest:full-path="Formula-87/"/>
  <manifest:file-entry manifest:media-type="application/vnd.oasis.opendocument.formula" manifest:full-path="Formula-85/"/>
  <manifest:file-entry manifest:media-type="application/vnd.oasis.opendocument.formula" manifest:full-path="Formula-85/"/>
  <manifest:file-entry manifest:media-type="application/vnd.oasis.opendocument.formula" manifest:full-path="Formula-83/"/>
  <manifest:file-entry manifest:media-type="application/vnd.oasis.opendocument.formula" manifest:full-path="Formula-83/"/>
  <manifest:file-entry manifest:media-type="application/vnd.oasis.opendocument.formula" manifest:full-path="Formula-81/"/>
  <manifest:file-entry manifest:media-type="application/vnd.oasis.opendocument.formula" manifest:full-path="Formula-81/"/>
  <manifest:file-entry manifest:media-type="application/vnd.oasis.opendocument.formula" manifest:full-path="Formula-79/"/>
  <manifest:file-entry manifest:media-type="application/vnd.oasis.opendocument.formula" manifest:full-path="Formula-79/"/>
  <manifest:file-entry manifest:media-type="application/vnd.oasis.opendocument.formula" manifest:full-path="Formula-77/"/>
  <manifest:file-entry manifest:media-type="application/vnd.oasis.opendocument.formula" manifest:full-path="Formula-77/"/>
  <manifest:file-entry manifest:media-type="application/vnd.oasis.opendocument.formula" manifest:full-path="Formula-75/"/>
  <manifest:file-entry manifest:media-type="application/vnd.oasis.opendocument.formula" manifest:full-path="Formula-75/"/>
  <manifest:file-entry manifest:media-type="application/vnd.oasis.opendocument.formula" manifest:full-path="Formula-73/"/>
  <manifest:file-entry manifest:media-type="application/vnd.oasis.opendocument.formula" manifest:full-path="Formula-73/"/>
  <manifest:file-entry manifest:media-type="application/vnd.oasis.opendocument.formula" manifest:full-path="Formula-71/"/>
  <manifest:file-entry manifest:media-type="application/vnd.oasis.opendocument.formula" manifest:full-path="Formula-71/"/>
  <manifest:file-entry manifest:media-type="application/vnd.oasis.opendocument.formula" manifest:full-path="Formula-69/"/>
  <manifest:file-entry manifest:media-type="application/vnd.oasis.opendocument.formula" manifest:full-path="Formula-69/"/>
  <manifest:file-entry manifest:media-type="application/vnd.oasis.opendocument.formula" manifest:full-path="Formula-67/"/>
  <manifest:file-entry manifest:media-type="application/vnd.oasis.opendocument.formula" manifest:full-path="Formula-67/"/>
  <manifest:file-entry manifest:media-type="application/vnd.oasis.opendocument.formula" manifest:full-path="Formula-65/"/>
  <manifest:file-entry manifest:media-type="application/vnd.oasis.opendocument.formula" manifest:full-path="Formula-65/"/>
  <manifest:file-entry manifest:media-type="application/vnd.oasis.opendocument.formula" manifest:full-path="Formula-63/"/>
  <manifest:file-entry manifest:media-type="application/vnd.oasis.opendocument.formula" manifest:full-path="Formula-63/"/>
  <manifest:file-entry manifest:media-type="application/vnd.oasis.opendocument.formula" manifest:full-path="Formula-61/"/>
  <manifest:file-entry manifest:media-type="application/vnd.oasis.opendocument.formula" manifest:full-path="Formula-61/"/>
  <manifest:file-entry manifest:media-type="application/vnd.oasis.opendocument.formula" manifest:full-path="Formula-59/"/>
  <manifest:file-entry manifest:media-type="application/vnd.oasis.opendocument.formula" manifest:full-path="Formula-59/"/>
  <manifest:file-entry manifest:media-type="application/vnd.oasis.opendocument.formula" manifest:full-path="Formula-57/"/>
  <manifest:file-entry manifest:media-type="application/vnd.oasis.opendocument.formula" manifest:full-path="Formula-57/"/>
  <manifest:file-entry manifest:media-type="application/vnd.oasis.opendocument.formula" manifest:full-path="Formula-55/"/>
  <manifest:file-entry manifest:media-type="application/vnd.oasis.opendocument.formula" manifest:full-path="Formula-55/"/>
  <manifest:file-entry manifest:media-type="application/vnd.oasis.opendocument.formula" manifest:full-path="Formula-53/"/>
  <manifest:file-entry manifest:media-type="application/vnd.oasis.opendocument.formula" manifest:full-path="Formula-53/"/>
  <manifest:file-entry manifest:media-type="application/vnd.oasis.opendocument.formula" manifest:full-path="Formula-51/"/>
  <manifest:file-entry manifest:media-type="application/vnd.oasis.opendocument.formula" manifest:full-path="Formula-51/"/>
  <manifest:file-entry manifest:media-type="application/vnd.oasis.opendocument.formula" manifest:full-path="Formula-49/"/>
  <manifest:file-entry manifest:media-type="application/vnd.oasis.opendocument.formula" manifest:full-path="Formula-49/"/>
  <manifest:file-entry manifest:media-type="application/vnd.oasis.opendocument.formula" manifest:full-path="Formula-45/"/>
  <manifest:file-entry manifest:media-type="application/vnd.oasis.opendocument.formula" manifest:full-path="Formula-45/"/>
  <manifest:file-entry manifest:media-type="application/vnd.oasis.opendocument.formula" manifest:full-path="Formula-43/"/>
  <manifest:file-entry manifest:media-type="application/vnd.oasis.opendocument.formula" manifest:full-path="Formula-43/"/>
  <manifest:file-entry manifest:media-type="application/vnd.oasis.opendocument.formula" manifest:full-path="Formula-41/"/>
  <manifest:file-entry manifest:media-type="application/vnd.oasis.opendocument.formula" manifest:full-path="Formula-41/"/>
  <manifest:file-entry manifest:media-type="application/vnd.oasis.opendocument.formula" manifest:full-path="Formula-39/"/>
  <manifest:file-entry manifest:media-type="application/vnd.oasis.opendocument.formula" manifest:full-path="Formula-39/"/>
  <manifest:file-entry manifest:media-type="application/vnd.oasis.opendocument.formula" manifest:full-path="Formula-37/"/>
  <manifest:file-entry manifest:media-type="application/vnd.oasis.opendocument.formula" manifest:full-path="Formula-37/"/>
  <manifest:file-entry manifest:media-type="application/vnd.oasis.opendocument.formula" manifest:full-path="Formula-35/"/>
  <manifest:file-entry manifest:media-type="application/vnd.oasis.opendocument.formula" manifest:full-path="Formula-35/"/>
  <manifest:file-entry manifest:media-type="application/vnd.oasis.opendocument.formula" manifest:full-path="Formula-33/"/>
  <manifest:file-entry manifest:media-type="application/vnd.oasis.opendocument.formula" manifest:full-path="Formula-33/"/>
  <manifest:file-entry manifest:media-type="application/vnd.oasis.opendocument.formula" manifest:full-path="Formula-31/"/>
  <manifest:file-entry manifest:media-type="application/vnd.oasis.opendocument.formula" manifest:full-path="Formula-31/"/>
  <manifest:file-entry manifest:media-type="application/vnd.oasis.opendocument.formula" manifest:full-path="Formula-29/"/>
  <manifest:file-entry manifest:media-type="application/vnd.oasis.opendocument.formula" manifest:full-path="Formula-29/"/>
  <manifest:file-entry manifest:media-type="application/vnd.oasis.opendocument.formula" manifest:full-path="Formula-27/"/>
  <manifest:file-entry manifest:media-type="application/vnd.oasis.opendocument.formula" manifest:full-path="Formula-27/"/>
  <manifest:file-entry manifest:media-type="application/vnd.oasis.opendocument.formula" manifest:full-path="Formula-25/"/>
  <manifest:file-entry manifest:media-type="application/vnd.oasis.opendocument.formula" manifest:full-path="Formula-25/"/>
  <manifest:file-entry manifest:media-type="application/vnd.oasis.opendocument.formula" manifest:full-path="Formula-23/"/>
  <manifest:file-entry manifest:media-type="application/vnd.oasis.opendocument.formula" manifest:full-path="Formula-23/"/>
  <manifest:file-entry manifest:media-type="application/vnd.oasis.opendocument.formula" manifest:full-path="Formula-21/"/>
  <manifest:file-entry manifest:media-type="application/vnd.oasis.opendocument.formula" manifest:full-path="Formula-21/"/>
  <manifest:file-entry manifest:media-type="application/vnd.oasis.opendocument.formula" manifest:full-path="Formula-19/"/>
  <manifest:file-entry manifest:media-type="application/vnd.oasis.opendocument.formula" manifest:full-path="Formula-19/"/>
  <manifest:file-entry manifest:media-type="application/vnd.oasis.opendocument.formula" manifest:full-path="Formula-17/"/>
  <manifest:file-entry manifest:media-type="application/vnd.oasis.opendocument.formula" manifest:full-path="Formula-17/"/>
  <manifest:file-entry manifest:media-type="application/vnd.oasis.opendocument.formula" manifest:full-path="Formula-15/"/>
  <manifest:file-entry manifest:media-type="application/vnd.oasis.opendocument.formula" manifest:full-path="Formula-15/"/>
  <manifest:file-entry manifest:media-type="application/vnd.oasis.opendocument.formula" manifest:full-path="Formula-13/"/>
  <manifest:file-entry manifest:media-type="application/vnd.oasis.opendocument.formula" manifest:full-path="Formula-13/"/>
  <manifest:file-entry manifest:media-type="application/vnd.oasis.opendocument.formula" manifest:full-path="Formula-11/"/>
  <manifest:file-entry manifest:media-type="application/vnd.oasis.opendocument.formula" manifest:full-path="Formula-11/"/>
  <manifest:file-entry manifest:media-type="application/vnd.oasis.opendocument.formula" manifest:full-path="Formula-9/"/>
  <manifest:file-entry manifest:media-type="application/vnd.oasis.opendocument.formula" manifest:full-path="Formula-9/"/>
  <manifest:file-entry manifest:media-type="application/vnd.oasis.opendocument.formula" manifest:full-path="Formula-7/"/>
  <manifest:file-entry manifest:media-type="application/vnd.oasis.opendocument.formula" manifest:full-path="Formula-7/"/>
  <manifest:file-entry manifest:media-type="application/vnd.oasis.opendocument.formula" manifest:full-path="Formula-3/"/>
  <manifest:file-entry manifest:media-type="application/vnd.oasis.opendocument.formula" manifest:full-path="Formula-3/"/>
  <manifest:file-entry manifest:media-type="application/vnd.oasis.opendocument.formula" manifest:full-path="Formula-1/"/>
  <manifest:file-entry manifest:media-type="application/vnd.oasis.opendocument.formula" manifest:full-path="Formula-1/"/>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style="italic" style:font-style-asian="italic" style:font-style-complex="italic"/>
    </style:style>
    <style:style style:name="T2" style:family="text">
      <style:text-properties fo:font-weight="bold" style:font-weight-asian="bold" style:font-weight-complex="bold"/>
    </style:style>
    <style:style style:name="T3" style:family="text">
      <style:text-properties style:text-underline-color="font-color" style:text-underline-style="solid" style:text-underline-width="auto"/>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style>
    <style:style style:name="P2" style:family="paragraph" style:parent-style-name="Quotations">
      <style:paragraph-properties fo:margin-left="0.5in" fo:margin-right="0in" fo:text-indent="0in" style:auto-text-indent="false"/>
    </style:style>
    <style:style style:name="P3" style:family="paragraph" style:parent-style-name="Quotations">
      <style:paragraph-properties fo:margin-left="0.5in" fo:margin-right="0in" fo:text-indent="0in" style:auto-text-indent="false"/>
    </style:style>
    <style:style style:name="P4" style:family="paragraph" style:parent-style-name="Quotations">
      <style:paragraph-properties fo:margin-left="0.5in" fo:margin-right="0in" fo:text-indent="0in" style:auto-text-indent="false"/>
    </style:style>
    <style:style style:name="P5" style:family="paragraph" style:parent-style-name="Text_20_body" style:list-style-name="L2">
    </style:style>
    <style:style style:name="P6" style:family="paragraph" style:parent-style-name="Quotations">
      <style:paragraph-properties fo:margin-left="0.5in" fo:margin-right="0in" fo:text-indent="0in" style:auto-text-indent="false"/>
    </style:style>
    <style:style style:name="P7" style:family="paragraph" style:parent-style-name="Quotations">
      <style:paragraph-properties fo:margin-left="0.5in" fo:margin-right="0in" fo:text-indent="0in" style:auto-text-indent="false"/>
    </style:style>
    <style:style style:name="P8" style:family="paragraph" style:parent-style-name="Quotations">
      <style:paragraph-properties fo:margin-left="0.5in" fo:margin-right="0in" fo:text-indent="0in" style:auto-text-indent="false"/>
    </style:style>
    <style:style style:name="P9" style:family="paragraph" style:parent-style-name="Quotations">
      <style:paragraph-properties fo:margin-left="0.5in" fo:margin-right="0in" fo:text-indent="0in" style:auto-text-indent="false"/>
    </style:style>
    <style:style style:name="P10" style:family="paragraph" style:parent-style-name="Quotations">
      <style:paragraph-properties fo:margin-left="0.5in" fo:margin-right="0in" fo:text-indent="0in" style:auto-text-indent="false"/>
    </style:style>
    <style:style style:name="P11" style:family="paragraph" style:parent-style-name="Quotations">
      <style:paragraph-properties fo:margin-left="0.5in" fo:margin-right="0in" fo:text-indent="0in" style:auto-text-indent="false"/>
    </style:style>
    <style:style style:name="P12" style:family="paragraph" style:parent-style-name="Quotations">
      <style:paragraph-properties fo:margin-left="0.5in" fo:margin-right="0in" fo:text-indent="0in" style:auto-text-indent="false"/>
    </style:style>
    <style:style style:name="P13" style:family="paragraph" style:parent-style-name="Quotations">
      <style:paragraph-properties fo:margin-left="0.5in" fo:margin-right="0in" fo:text-indent="0in" style:auto-text-indent="false"/>
    </style:style>
    <style:style style:name="P14" style:family="paragraph" style:parent-style-name="Quotations">
      <style:paragraph-properties fo:margin-left="0.5in" fo:margin-right="0in" fo:text-indent="0in" style:auto-text-indent="false"/>
    </style:style>
    <style:style style:name="P15" style:family="paragraph" style:parent-style-name="Quotations">
      <style:paragraph-properties fo:margin-left="0.5in" fo:margin-right="0in" fo:text-indent="0in" style:auto-text-indent="false"/>
    </style:style>
    <style:style style:name="P16" style:family="paragraph" style:parent-style-name="Quotations">
      <style:paragraph-properties fo:margin-left="0.5in" fo:margin-right="0in" fo:text-indent="0in" style:auto-text-indent="false"/>
    </style:style>
    <style:style style:name="P17" style:family="paragraph" style:parent-style-name="Quotations">
      <style:paragraph-properties fo:margin-left="0.5in" fo:margin-right="0in" fo:text-indent="0in" style:auto-text-indent="false"/>
    </style:style>
    <style:style style:name="P18" style:family="paragraph" style:parent-style-name="Quotations">
      <style:paragraph-properties fo:margin-left="0.5in" fo:margin-right="0in" fo:text-indent="0in" style:auto-text-indent="false"/>
    </style:style>
    <style:style style:name="P19" style:family="paragraph" style:parent-style-name="Quotations">
      <style:paragraph-properties fo:margin-left="0.5in" fo:margin-right="0in" fo:text-indent="0in" style:auto-text-indent="false"/>
    </style:style>
    <style:style style:name="P20" style:family="paragraph" style:parent-style-name="Quotations">
      <style:paragraph-properties fo:margin-left="0.5in" fo:margin-right="0in" fo:text-indent="0in" style:auto-text-indent="false"/>
    </style:style>
    <style:style style:name="P21" style:family="paragraph" style:parent-style-name="Quotations">
      <style:paragraph-properties fo:margin-left="0.5in" fo:margin-right="0in" fo:text-indent="0in" style:auto-text-indent="false"/>
    </style:style>
    <style:style style:name="P22" style:family="paragraph" style:parent-style-name="Quotations">
      <style:paragraph-properties fo:margin-left="0.5in" fo:margin-right="0in" fo:text-indent="0in" style:auto-text-indent="false"/>
    </style:style>
    <style:style style:name="P23" style:family="paragraph" style:parent-style-name="Quotations">
      <style:paragraph-properties fo:margin-left="0.5in" fo:margin-right="0in" fo:text-indent="0in" style:auto-text-indent="false"/>
    </style:style>
    <style:style style:name="P24" style:family="paragraph" style:parent-style-name="Quotations">
      <style:paragraph-properties fo:margin-left="0.5in" fo:margin-right="0in" fo:text-indent="0in" style:auto-text-indent="false"/>
    </style:style>
    <style:style style:name="P25" style:family="paragraph" style:parent-style-name="Quotations">
      <style:paragraph-properties fo:margin-left="0.5in" fo:margin-right="0in" fo:text-indent="0in" style:auto-text-indent="false"/>
    </style:style>
    <style:style style:name="P26" style:family="paragraph" style:parent-style-name="Quotations">
      <style:paragraph-properties fo:margin-left="0.5in" fo:margin-right="0in" fo:text-indent="0in" style:auto-text-indent="false"/>
    </style:style>
    <style:style style:name="P27" style:family="paragraph" style:parent-style-name="Quotations">
      <style:paragraph-properties fo:margin-left="0.5in" fo:margin-right="0in" fo:text-indent="0in" style:auto-text-indent="false"/>
    </style:style>
    <style:style style:name="P28" style:family="paragraph" style:parent-style-name="Quotations">
      <style:paragraph-properties fo:margin-left="0.5in" fo:margin-right="0in" fo:text-indent="0in" style:auto-text-indent="false"/>
    </style:style>
    <style:style style:name="P29" style:family="paragraph" style:parent-style-name="Quotations">
      <style:paragraph-properties fo:margin-left="0.5in" fo:margin-right="0in" fo:text-indent="0in" style:auto-text-indent="false"/>
    </style:style>
    <style:style style:name="P30" style:family="paragraph" style:parent-style-name="Quotations">
      <style:paragraph-properties fo:margin-left="0.5in" fo:margin-right="0in" fo:text-indent="0in" style:auto-text-indent="false"/>
    </style:style>
    <style:style style:name="P31" style:family="paragraph" style:parent-style-name="Quotations">
      <style:paragraph-properties fo:margin-left="0.5in" fo:margin-right="0in" fo:text-indent="0in" style:auto-text-indent="false"/>
    </style:style>
    <style:style style:name="P32" style:family="paragraph" style:parent-style-name="Quotations">
      <style:paragraph-properties fo:margin-left="0.5in" fo:margin-right="0in" fo:text-indent="0in" style:auto-text-indent="false"/>
    </style:style>
    <style:style style:name="P33" style:family="paragraph" style:parent-style-name="Quotations">
      <style:paragraph-properties fo:margin-left="0.5in" fo:margin-right="0in" fo:text-indent="0in" style:auto-text-indent="false"/>
    </style:style>
    <style:style style:name="P34" style:family="paragraph" style:parent-style-name="Quotations">
      <style:paragraph-properties fo:margin-left="0.5in" fo:margin-right="0in" fo:text-indent="0in" style:auto-text-indent="false"/>
    </style:style>
    <style:style style:name="P35" style:family="paragraph" style:parent-style-name="Quotations">
      <style:paragraph-properties fo:margin-left="0.5in" fo:margin-right="0in" fo:text-indent="0in" style:auto-text-indent="false"/>
    </style:style>
    <style:style style:name="P36" style:family="paragraph" style:parent-style-name="Quotations">
      <style:paragraph-properties fo:margin-left="0.5in" fo:margin-right="0in" fo:text-indent="0in" style:auto-text-indent="false"/>
    </style:style>
    <style:style style:name="P37" style:family="paragraph" style:parent-style-name="Quotations">
      <style:paragraph-properties fo:margin-left="0.5in" fo:margin-right="0in" fo:text-indent="0in" style:auto-text-indent="false"/>
    </style:style>
    <style:style style:name="P38" style:family="paragraph" style:parent-style-name="Quotations">
      <style:paragraph-properties fo:margin-left="0.5in" fo:margin-right="0in" fo:text-indent="0in" style:auto-text-indent="false"/>
    </style:style>
    <style:style style:name="P39" style:family="paragraph" style:parent-style-name="Quotations">
      <style:paragraph-properties fo:margin-left="0.5in" fo:margin-right="0in" fo:text-indent="0in" style:auto-text-indent="false"/>
    </style:style>
    <style:style style:name="P40" style:family="paragraph" style:parent-style-name="Quotations">
      <style:paragraph-properties fo:margin-left="0.5in" fo:margin-right="0in" fo:text-indent="0in" style:auto-text-indent="false"/>
    </style:style>
    <style:style style:name="P41" style:family="paragraph" style:parent-style-name="Quotations">
      <style:paragraph-properties fo:margin-left="0.5in" fo:margin-right="0in" fo:text-indent="0in" style:auto-text-indent="false"/>
    </style:style>
    <style:style style:name="P42" style:family="paragraph" style:parent-style-name="Quotations">
      <style:paragraph-properties fo:margin-left="0.5in" fo:margin-right="0in" fo:text-indent="0in" style:auto-text-indent="false"/>
    </style:style>
    <style:style style:name="P43" style:family="paragraph" style:parent-style-name="Quotations">
      <style:paragraph-properties fo:margin-left="0.5in" fo:margin-right="0in" fo:text-indent="0in" style:auto-text-indent="false"/>
    </style:style>
    <style:style style:name="P44" style:family="paragraph" style:parent-style-name="Quotations">
      <style:paragraph-properties fo:margin-left="0.5in" fo:margin-right="0in" fo:text-indent="0in" style:auto-text-indent="false"/>
    </style:style>
    <style:style style:name="P45" style:family="paragraph" style:parent-style-name="Quotations">
      <style:paragraph-properties fo:margin-left="0.5in" fo:margin-right="0in" fo:text-indent="0in" style:auto-text-indent="false"/>
    </style:style>
    <style:style style:name="P46" style:family="paragraph" style:parent-style-name="Quotations">
      <style:paragraph-properties fo:margin-left="0.5in" fo:margin-right="0in" fo:text-indent="0in" style:auto-text-indent="false"/>
    </style:style>
    <style:style style:name="P47" style:family="paragraph" style:parent-style-name="Quotations">
      <style:paragraph-properties fo:margin-left="0.5in" fo:margin-right="0in" fo:text-indent="0in" style:auto-text-indent="false"/>
    </style:style>
    <style:style style:name="P48" style:family="paragraph" style:parent-style-name="Quotations">
      <style:paragraph-properties fo:margin-left="0.5in" fo:margin-right="0in" fo:text-indent="0in" style:auto-text-indent="false"/>
    </style:style>
    <style:style style:name="P49" style:family="paragraph" style:parent-style-name="Quotations">
      <style:paragraph-properties fo:margin-left="0.5in" fo:margin-right="0in" fo:text-indent="0in" style:auto-text-indent="false"/>
    </style:style>
    <style:style style:name="P50" style:family="paragraph" style:parent-style-name="Text_20_body" style:list-style-name="L3">
    </style:style>
    <style:style style:name="P51" style:family="paragraph" style:parent-style-name="Quotations">
      <style:paragraph-properties fo:margin-left="0.5in" fo:margin-right="0in" fo:text-indent="0in" style:auto-text-indent="false"/>
    </style:style>
    <style:style style:name="P52" style:family="paragraph" style:parent-style-name="Text_20_body" style:list-style-name="L4">
    </style:style>
    <style:style style:name="P53" style:family="paragraph" style:parent-style-name="Quotations">
      <style:paragraph-properties fo:margin-left="0.5in" fo:margin-right="0in" fo:text-indent="0in" style:auto-text-indent="false"/>
    </style:style>
    <style:style style:name="P54" style:family="paragraph" style:parent-style-name="Quotations">
      <style:paragraph-properties fo:margin-left="0.5in" fo:margin-right="0in" fo:text-indent="0in" style:auto-text-indent="false"/>
    </style:style>
    <style:style style:name="P55" style:family="paragraph" style:parent-style-name="Text_20_body" style:list-style-name="L5">
    </style:style>
    <style:style style:name="P56" style:family="paragraph" style:parent-style-name="Text_20_body" style:list-style-name="L6">
    </style:style>
    <style:style style:name="P57" style:family="paragraph" style:parent-style-name="Quotations">
      <style:paragraph-properties fo:margin-left="0.5in" fo:margin-right="0in" fo:text-indent="0in" style:auto-text-indent="false"/>
    </style:style>
    <style:style style:name="P58" style:family="paragraph" style:parent-style-name="Text_20_body" style:list-style-name="L7">
    </style:style>
    <style:style style:name="P59" style:family="paragraph" style:parent-style-name="Quotations">
      <style:paragraph-properties fo:margin-left="0.5in" fo:margin-right="0in" fo:text-indent="0in" style:auto-text-indent="false"/>
    </style:style>
    <style:style style:name="P60" style:family="paragraph" style:parent-style-name="Text_20_body" style:list-style-name="L8">
    </style:style>
    <style:style style:name="P61" style:family="paragraph" style:parent-style-name="Quotations">
      <style:paragraph-properties fo:margin-left="0.5in" fo:margin-right="0in" fo:text-indent="0in" style:auto-text-indent="false"/>
    </style:style>
    <style:style style:name="P62" style:family="paragraph" style:parent-style-name="Quotations">
      <style:paragraph-properties fo:margin-left="0.5in" fo:margin-right="0in" fo:text-indent="0in" style:auto-text-indent="false"/>
    </style:style>
    <style:style style:name="P63" style:family="paragraph" style:parent-style-name="Text_20_body" style:list-style-name="L9">
    </style:style>
    <style:style style:name="P64" style:family="paragraph" style:parent-style-name="Text_20_body" style:list-style-name="L10">
    </style:style>
    <style:style style:name="P65" style:family="paragraph" style:parent-style-name="Text_20_body" style:list-style-name="L11">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rel-width="100%"/>
    </style:style>
    <style:style style:name="Table1.A" style:family="table-column">
      <style:table-column-properties style:rel-column-width="17784*"/>
    </style:style>
    <style:style style:name="Table1.B" style:family="table-column">
      <style:table-column-properties style:rel-column-width="25531*"/>
    </style:style>
    <style:style style:name="Table1.C" style:family="table-column">
      <style:table-column-properties style:rel-column-width="22219*"/>
    </style:style>
    <style:style style:name="Table2" style:family="table">
      <style:table-properties table:align="center" style:rel-width="100%"/>
    </style:style>
    <style:style style:name="Table2.A" style:family="table-column">
      <style:table-column-properties style:rel-column-width="16383*"/>
    </style:style>
    <style:style style:name="Table2.B" style:family="table-column">
      <style:table-column-properties style:rel-column-width="16383*"/>
    </style:style>
    <style:style style:name="Table2.C" style:family="table-column">
      <style:table-column-properties style:rel-column-width="16383*"/>
    </style:style>
    <style:style style:name="Table2.D" style:family="table-column">
      <style:table-column-properties style:rel-column-width="16383*"/>
    </style:style>
    <style:style style:name="Table3" style:family="table">
      <style:table-properties table:align="center" style:rel-width="100%"/>
    </style:style>
    <style:style style:name="Table3.A" style:family="table-column">
      <style:table-column-properties style:rel-column-width="16383*"/>
    </style:style>
    <style:style style:name="Table3.B" style:family="table-column">
      <style:table-column-properties style:rel-column-width="16383*"/>
    </style:style>
    <style:style style:name="Table3.C" style:family="table-column">
      <style:table-column-properties style:rel-column-width="16383*"/>
    </style:style>
    <style:style style:name="Table3.D" style:family="table-column">
      <style:table-column-properties style:rel-column-width="16383*"/>
    </style:style>
    <style:style style:name="Table4" style:family="table">
      <style:table-properties table:align="center" style:rel-width="100%"/>
    </style:style>
    <style:style style:name="Table4.A" style:family="table-column">
      <style:table-column-properties style:rel-column-width="16383*"/>
    </style:style>
    <style:style style:name="Table4.B" style:family="table-column">
      <style:table-column-properties style:rel-column-width="16383*"/>
    </style:style>
    <style:style style:name="Table4.C" style:family="table-column">
      <style:table-column-properties style:rel-column-width="16383*"/>
    </style:style>
    <style:style style:name="Table4.D" style:family="table-column">
      <style:table-column-properties style:rel-column-width="16383*"/>
    </style:style>
    <style:style style:name="Table5" style:family="table">
      <style:table-properties table:align="center" style:rel-width="100%"/>
    </style:style>
    <style:style style:name="Table5.A" style:family="table-column">
      <style:table-column-properties style:rel-column-width="16383*"/>
    </style:style>
    <style:style style:name="Table5.B" style:family="table-column">
      <style:table-column-properties style:rel-column-width="16383*"/>
    </style:style>
    <style:style style:name="Table5.C" style:family="table-column">
      <style:table-column-properties style:rel-column-width="16383*"/>
    </style:style>
    <style:style style:name="Table5.D" style:family="table-column">
      <style:table-column-properties style:rel-column-width="16383*"/>
    </style:style>
    <style:style style:name="Table6" style:family="table">
      <style:table-properties table:align="center" style:rel-width="100%"/>
    </style:style>
    <style:style style:name="Table6.A" style:family="table-column">
      <style:table-column-properties style:rel-column-width="16383*"/>
    </style:style>
    <style:style style:name="Table6.B" style:family="table-column">
      <style:table-column-properties style:rel-column-width="16383*"/>
    </style:style>
    <style:style style:name="Table6.C" style:family="table-column">
      <style:table-column-properties style:rel-column-width="16383*"/>
    </style:style>
    <style:style style:name="Table6.D" style:family="table-column">
      <style:table-column-properties style:rel-column-width="16383*"/>
    </style:style>
    <style:style style:name="Table7" style:family="table">
      <style:table-properties table:align="center" style:rel-width="100%"/>
    </style:style>
    <style:style style:name="Table7.A" style:family="table-column">
      <style:table-column-properties style:rel-column-width="16383*"/>
    </style:style>
    <style:style style:name="Table7.B" style:family="table-column">
      <style:table-column-properties style:rel-column-width="16383*"/>
    </style:style>
    <style:style style:name="Table7.C" style:family="table-column">
      <style:table-column-properties style:rel-column-width="16383*"/>
    </style:style>
    <style:style style:name="Table7.D" style:family="table-column">
      <style:table-column-properties style:rel-column-width="16383*"/>
    </style:style>
    <style:style style:name="Table8" style:family="table">
      <style:table-properties table:align="center" style:rel-width="100%"/>
    </style:style>
    <style:style style:name="Table8.A" style:family="table-column">
      <style:table-column-properties style:rel-column-width="16383*"/>
    </style:style>
    <style:style style:name="Table8.B" style:family="table-column">
      <style:table-column-properties style:rel-column-width="16383*"/>
    </style:style>
    <style:style style:name="Table8.C" style:family="table-column">
      <style:table-column-properties style:rel-column-width="16383*"/>
    </style:style>
    <style:style style:name="Table8.D" style:family="table-column">
      <style:table-column-properties style:rel-column-width="16383*"/>
    </style:style>
    <style:style style:name="Table9" style:family="table">
      <style:table-properties table:align="center" style:rel-width="100%"/>
    </style:style>
    <style:style style:name="Table9.A" style:family="table-column">
      <style:table-column-properties style:rel-column-width="13107*"/>
    </style:style>
    <style:style style:name="Table9.B" style:family="table-column">
      <style:table-column-properties style:rel-column-width="13107*"/>
    </style:style>
    <style:style style:name="Table9.C" style:family="table-column">
      <style:table-column-properties style:rel-column-width="13107*"/>
    </style:style>
    <style:style style:name="Table9.D" style:family="table-column">
      <style:table-column-properties style:rel-column-width="13107*"/>
    </style:style>
    <style:style style:name="Table9.E" style:family="table-column">
      <style:table-column-properties style:rel-column-width="13107*"/>
    </style:style>
    <style:style style:name="Table10" style:family="table">
      <style:table-properties table:align="center" style:rel-width="100%"/>
    </style:style>
    <style:style style:name="Table10.A" style:family="table-column">
      <style:table-column-properties style:rel-column-width="13033*"/>
    </style:style>
    <style:style style:name="Table10.B" style:family="table-column">
      <style:table-column-properties style:rel-column-width="13033*"/>
    </style:style>
    <style:style style:name="Table10.C" style:family="table-column">
      <style:table-column-properties style:rel-column-width="13033*"/>
    </style:style>
    <style:style style:name="Table10.D" style:family="table-column">
      <style:table-column-properties style:rel-column-width="13033*"/>
    </style:style>
    <style:style style:name="Table10.E" style:family="table-column">
      <style:table-column-properties style:rel-column-width="13400*"/>
    </style:style>
    <style:style style:name="Table11" style:family="table">
      <style:table-properties table:align="center" style:rel-width="100%"/>
    </style:style>
    <style:style style:name="Table11.A" style:family="table-column">
      <style:table-column-properties style:rel-column-width="13107*"/>
    </style:style>
    <style:style style:name="Table11.B" style:family="table-column">
      <style:table-column-properties style:rel-column-width="13107*"/>
    </style:style>
    <style:style style:name="Table11.C" style:family="table-column">
      <style:table-column-properties style:rel-column-width="13107*"/>
    </style:style>
    <style:style style:name="Table11.D" style:family="table-column">
      <style:table-column-properties style:rel-column-width="13107*"/>
    </style:style>
    <style:style style:name="Table11.E" style:family="table-column">
      <style:table-column-properties style:rel-column-width="13107*"/>
    </style:style>
    <style:style style:name="Table12" style:family="table">
      <style:table-properties table:align="center" style:rel-width="100%"/>
    </style:style>
    <style:style style:name="Table12.A" style:family="table-column">
      <style:table-column-properties style:rel-column-width="21845*"/>
    </style:style>
    <style:style style:name="Table12.B" style:family="table-column">
      <style:table-column-properties style:rel-column-width="21845*"/>
    </style:style>
    <style:style style:name="Table12.C" style:family="table-column">
      <style:table-column-properties style:rel-column-width="21845*"/>
    </style:style>
    <style:style style:name="Table13" style:family="table">
      <style:table-properties table:align="center" style:rel-width="100%"/>
    </style:style>
    <style:style style:name="Table13.A" style:family="table-column">
      <style:table-column-properties style:rel-column-width="21845*"/>
    </style:style>
    <style:style style:name="Table13.B" style:family="table-column">
      <style:table-column-properties style:rel-column-width="21845*"/>
    </style:style>
    <style:style style:name="Table13.C" style:family="table-column">
      <style:table-column-properties style:rel-column-width="21845*"/>
    </style:style>
    <style:style style:name="Table14" style:family="table">
      <style:table-properties table:align="center" style:rel-width="99%"/>
    </style:style>
    <style:style style:name="Table14.A" style:family="table-column">
      <style:table-column-properties style:rel-column-width="11408*"/>
    </style:style>
    <style:style style:name="Table14.B" style:family="table-column">
      <style:table-column-properties style:rel-column-width="53241*"/>
    </style:style>
    <style:style style:name="Table15" style:family="table">
      <style:table-properties table:align="center" style:rel-width="100%"/>
    </style:style>
    <style:style style:name="Table15.A" style:family="table-column">
      <style:table-column-properties style:rel-column-width="9362*"/>
    </style:style>
    <style:style style:name="Table15.B" style:family="table-column">
      <style:table-column-properties style:rel-column-width="9362*"/>
    </style:style>
    <style:style style:name="Table15.C" style:family="table-column">
      <style:table-column-properties style:rel-column-width="9362*"/>
    </style:style>
    <style:style style:name="Table15.D" style:family="table-column">
      <style:table-column-properties style:rel-column-width="9362*"/>
    </style:style>
    <style:style style:name="Table15.E" style:family="table-column">
      <style:table-column-properties style:rel-column-width="9362*"/>
    </style:style>
    <style:style style:name="Table15.F" style:family="table-column">
      <style:table-column-properties style:rel-column-width="9362*"/>
    </style:style>
    <style:style style:name="Table15.G" style:family="table-column">
      <style:table-column-properties style:rel-column-width="9362*"/>
    </style:style>
    <style:style style:name="Table16" style:family="table">
      <style:table-properties table:align="center" style:rel-width="100%"/>
    </style:style>
    <style:style style:name="Table16.A" style:family="table-column">
      <style:table-column-properties style:rel-column-width="16383*"/>
    </style:style>
    <style:style style:name="Table16.B" style:family="table-column">
      <style:table-column-properties style:rel-column-width="16383*"/>
    </style:style>
    <style:style style:name="Table16.C" style:family="table-column">
      <style:table-column-properties style:rel-column-width="16383*"/>
    </style:style>
    <style:style style:name="Table16.D" style:family="table-column">
      <style:table-column-properties style:rel-column-width="16383*"/>
    </style:style>
    <style:style style:name="Table17" style:family="table">
      <style:table-properties table:align="center" style:rel-width="100%"/>
    </style:style>
    <style:style style:name="Table17.A" style:family="table-column">
      <style:table-column-properties style:rel-column-width="16383*"/>
    </style:style>
    <style:style style:name="Table17.B" style:family="table-column">
      <style:table-column-properties style:rel-column-width="16383*"/>
    </style:style>
    <style:style style:name="Table17.C" style:family="table-column">
      <style:table-column-properties style:rel-column-width="16383*"/>
    </style:style>
    <style:style style:name="Table17.D" style:family="table-column">
      <style:table-column-properties style:rel-column-width="16383*"/>
    </style:style>
    <style:style style:name="Table18" style:family="table">
      <style:table-properties table:align="center" style:rel-width="100%"/>
    </style:style>
    <style:style style:name="Table18.A" style:family="table-column">
      <style:table-column-properties style:rel-column-width="16383*"/>
    </style:style>
    <style:style style:name="Table18.B" style:family="table-column">
      <style:table-column-properties style:rel-column-width="16383*"/>
    </style:style>
    <style:style style:name="Table18.C" style:family="table-column">
      <style:table-column-properties style:rel-column-width="16383*"/>
    </style:style>
    <style:style style:name="Table18.D" style:family="table-column">
      <style:table-column-properties style:rel-column-width="16383*"/>
    </style:style>
    <style:style style:name="Table19" style:family="table">
      <style:table-properties table:align="center" style:rel-width="100%"/>
    </style:style>
    <style:style style:name="Table19.A" style:family="table-column">
      <style:table-column-properties style:rel-column-width="16383*"/>
    </style:style>
    <style:style style:name="Table19.B" style:family="table-column">
      <style:table-column-properties style:rel-column-width="16383*"/>
    </style:style>
    <style:style style:name="Table19.C" style:family="table-column">
      <style:table-column-properties style:rel-column-width="16383*"/>
    </style:style>
    <style:style style:name="Table19.D" style:family="table-column">
      <style:table-column-properties style:rel-column-width="16383*"/>
    </style:style>
    <style:style style:name="Table20" style:family="table">
      <style:table-properties table:align="center" style:rel-width="100%"/>
    </style:style>
    <style:style style:name="Table20.A" style:family="table-column">
      <style:table-column-properties style:rel-column-width="16383*"/>
    </style:style>
    <style:style style:name="Table20.B" style:family="table-column">
      <style:table-column-properties style:rel-column-width="16383*"/>
    </style:style>
    <style:style style:name="Table20.C" style:family="table-column">
      <style:table-column-properties style:rel-column-width="16383*"/>
    </style:style>
    <style:style style:name="Table20.D" style:family="table-column">
      <style:table-column-properties style:rel-column-width="16383*"/>
    </style:style>
    <style:style style:name="Table21" style:family="table">
      <style:table-properties table:align="center" style:rel-width="100%"/>
    </style:style>
    <style:style style:name="Table21.A" style:family="table-column">
      <style:table-column-properties style:rel-column-width="21845*"/>
    </style:style>
    <style:style style:name="Table21.B" style:family="table-column">
      <style:table-column-properties style:rel-column-width="21845*"/>
    </style:style>
    <style:style style:name="Table21.C" style:family="table-column">
      <style:table-column-properties style:rel-column-width="21845*"/>
    </style:style>
    <style:style style:name="Table22" style:family="table">
      <style:table-properties table:align="center"/>
    </style:style>
    <style:style style:name="Table22.A" style:family="table-column">
      <style:table-column-properties style:rel-column-width="7281*"/>
    </style:style>
    <style:style style:name="Table22.B" style:family="table-column">
      <style:table-column-properties style:rel-column-width="7281*"/>
    </style:style>
    <style:style style:name="Table22.C" style:family="table-column">
      <style:table-column-properties style:rel-column-width="7281*"/>
    </style:style>
    <style:style style:name="Table22.D" style:family="table-column">
      <style:table-column-properties style:rel-column-width="7281*"/>
    </style:style>
    <style:style style:name="Table22.E" style:family="table-column">
      <style:table-column-properties style:rel-column-width="7281*"/>
    </style:style>
    <style:style style:name="Table22.F" style:family="table-column">
      <style:table-column-properties style:rel-column-width="7281*"/>
    </style:style>
    <style:style style:name="Table22.G" style:family="table-column">
      <style:table-column-properties style:rel-column-width="7281*"/>
    </style:style>
    <style:style style:name="Table22.H" style:family="table-column">
      <style:table-column-properties style:rel-column-width="7281*"/>
    </style:style>
    <style:style style:name="Table22.I" style:family="table-column">
      <style:table-column-properties style:rel-column-width="7281*"/>
    </style:style>
    <style:style style:name="Table23" style:family="table">
      <style:table-properties table:align="center" style:rel-width="100%"/>
    </style:style>
    <style:style style:name="Table23.A" style:family="table-column">
      <style:table-column-properties style:rel-column-width="6894*"/>
    </style:style>
    <style:style style:name="Table23.B" style:family="table-column">
      <style:table-column-properties style:rel-column-width="7088*"/>
    </style:style>
    <style:style style:name="Table23.C" style:family="table-column">
      <style:table-column-properties style:rel-column-width="7010*"/>
    </style:style>
    <style:style style:name="Table23.D" style:family="table-column">
      <style:table-column-properties style:rel-column-width="7010*"/>
    </style:style>
    <style:style style:name="Table23.E" style:family="table-column">
      <style:table-column-properties style:rel-column-width="7010*"/>
    </style:style>
    <style:style style:name="Table23.F" style:family="table-column">
      <style:table-column-properties style:rel-column-width="8024*"/>
    </style:style>
    <style:style style:name="Table23.G" style:family="table-column">
      <style:table-column-properties style:rel-column-width="7649*"/>
    </style:style>
    <style:style style:name="Table23.H" style:family="table-column">
      <style:table-column-properties style:rel-column-width="7914*"/>
    </style:style>
    <style:style style:name="Table23.I" style:family="table-column">
      <style:table-column-properties style:rel-column-width="6933*"/>
    </style:style>
    <style:style style:name="Table24" style:family="table">
      <style:table-properties table:align="center" style:rel-width="100%"/>
    </style:style>
    <style:style style:name="Table24.A" style:family="table-column">
      <style:table-column-properties style:rel-column-width="21845*"/>
    </style:style>
    <style:style style:name="Table24.B" style:family="table-column">
      <style:table-column-properties style:rel-column-width="21845*"/>
    </style:style>
    <style:style style:name="Table24.C" style:family="table-column">
      <style:table-column-properties style:rel-column-width="21845*"/>
    </style:style>
    <style:style style:name="Table25" style:family="table">
      <style:table-properties table:align="center" style:rel-width="100%"/>
    </style:style>
    <style:style style:name="Table25.A" style:family="table-column">
      <style:table-column-properties style:rel-column-width="8191*"/>
    </style:style>
    <style:style style:name="Table25.B" style:family="table-column">
      <style:table-column-properties style:rel-column-width="8191*"/>
    </style:style>
    <style:style style:name="Table25.C" style:family="table-column">
      <style:table-column-properties style:rel-column-width="8191*"/>
    </style:style>
    <style:style style:name="Table25.D" style:family="table-column">
      <style:table-column-properties style:rel-column-width="8191*"/>
    </style:style>
    <style:style style:name="Table25.E" style:family="table-column">
      <style:table-column-properties style:rel-column-width="8191*"/>
    </style:style>
    <style:style style:name="Table25.F" style:family="table-column">
      <style:table-column-properties style:rel-column-width="8191*"/>
    </style:style>
    <style:style style:name="Table25.G" style:family="table-column">
      <style:table-column-properties style:rel-column-width="8191*"/>
    </style:style>
    <style:style style:name="Table25.H" style:family="table-column">
      <style:table-column-properties style:rel-column-width="8191*"/>
    </style:style>
    <style:style style:name="Table26" style:family="table">
      <style:table-properties table:align="center" style:rel-width="100%"/>
    </style:style>
    <style:style style:name="Table26.A" style:family="table-column">
      <style:table-column-properties style:rel-column-width="9362*"/>
    </style:style>
    <style:style style:name="Table26.B" style:family="table-column">
      <style:table-column-properties style:rel-column-width="9362*"/>
    </style:style>
    <style:style style:name="Table26.C" style:family="table-column">
      <style:table-column-properties style:rel-column-width="9362*"/>
    </style:style>
    <style:style style:name="Table26.D" style:family="table-column">
      <style:table-column-properties style:rel-column-width="9362*"/>
    </style:style>
    <style:style style:name="Table26.E" style:family="table-column">
      <style:table-column-properties style:rel-column-width="9362*"/>
    </style:style>
    <style:style style:name="Table26.F" style:family="table-column">
      <style:table-column-properties style:rel-column-width="9362*"/>
    </style:style>
    <style:style style:name="Table26.G" style:family="table-column">
      <style:table-column-properties style:rel-column-width="9362*"/>
    </style:style>
    <style:style style:name="Table27" style:family="table">
      <style:table-properties table:align="center" style:rel-width="100%"/>
    </style:style>
    <style:style style:name="Table27.A" style:family="table-column">
      <style:table-column-properties style:rel-column-width="16383*"/>
    </style:style>
    <style:style style:name="Table27.B" style:family="table-column">
      <style:table-column-properties style:rel-column-width="16383*"/>
    </style:style>
    <style:style style:name="Table27.C" style:family="table-column">
      <style:table-column-properties style:rel-column-width="16383*"/>
    </style:style>
    <style:style style:name="Table27.D" style:family="table-column">
      <style:table-column-properties style:rel-column-width="16383*"/>
    </style:style>
    <style:style style:name="Table28" style:family="table">
      <style:table-properties table:align="center" style:rel-width="100%"/>
    </style:style>
    <style:style style:name="Table28.A" style:family="table-column">
      <style:table-column-properties style:rel-column-width="21845*"/>
    </style:style>
    <style:style style:name="Table28.B" style:family="table-column">
      <style:table-column-properties style:rel-column-width="21845*"/>
    </style:style>
    <style:style style:name="Table28.C" style:family="table-column">
      <style:table-column-properties style:rel-column-width="21845*"/>
    </style:style>
    <style:style style:name="Table29" style:family="table">
      <style:table-properties table:align="center" style:rel-width="100%"/>
    </style:style>
    <style:style style:name="Table29.A" style:family="table-column">
      <style:table-column-properties style:rel-column-width="8135*"/>
    </style:style>
    <style:style style:name="Table29.B" style:family="table-column">
      <style:table-column-properties style:rel-column-width="8135*"/>
    </style:style>
    <style:style style:name="Table29.C" style:family="table-column">
      <style:table-column-properties style:rel-column-width="8135*"/>
    </style:style>
    <style:style style:name="Table29.D" style:family="table-column">
      <style:table-column-properties style:rel-column-width="8135*"/>
    </style:style>
    <style:style style:name="Table29.E" style:family="table-column">
      <style:table-column-properties style:rel-column-width="8135*"/>
    </style:style>
    <style:style style:name="Table29.F" style:family="table-column">
      <style:table-column-properties style:rel-column-width="8135*"/>
    </style:style>
    <style:style style:name="Table29.G" style:family="table-column">
      <style:table-column-properties style:rel-column-width="8561*"/>
    </style:style>
    <style:style style:name="Table29.H" style:family="table-column">
      <style:table-column-properties style:rel-column-width="8161*"/>
    </style:style>
    <style:style style:name="Table30" style:family="table">
      <style:table-properties table:align="center" style:rel-width="100%"/>
    </style:style>
    <style:style style:name="Table30.A" style:family="table-column">
      <style:table-column-properties style:rel-column-width="13107*"/>
    </style:style>
    <style:style style:name="Table30.B" style:family="table-column">
      <style:table-column-properties style:rel-column-width="13107*"/>
    </style:style>
    <style:style style:name="Table30.C" style:family="table-column">
      <style:table-column-properties style:rel-column-width="13107*"/>
    </style:style>
    <style:style style:name="Table30.D" style:family="table-column">
      <style:table-column-properties style:rel-column-width="13107*"/>
    </style:style>
    <style:style style:name="Table30.E" style:family="table-column">
      <style:table-column-properties style:rel-column-width="13107*"/>
    </style:style>
    <style:style style:name="Table31" style:family="table">
      <style:table-properties table:align="center" style:rel-width="100%"/>
    </style:style>
    <style:style style:name="Table31.A" style:family="table-column">
      <style:table-column-properties style:rel-column-width="6371*"/>
    </style:style>
    <style:style style:name="Table31.B" style:family="table-column">
      <style:table-column-properties style:rel-column-width="6339*"/>
    </style:style>
    <style:style style:name="Table31.C" style:family="table-column">
      <style:table-column-properties style:rel-column-width="6590*"/>
    </style:style>
    <style:style style:name="Table31.D" style:family="table-column">
      <style:table-column-properties style:rel-column-width="6726*"/>
    </style:style>
    <style:style style:name="Table31.E" style:family="table-column">
      <style:table-column-properties style:rel-column-width="6726*"/>
    </style:style>
    <style:style style:name="Table31.F" style:family="table-column">
      <style:table-column-properties style:rel-column-width="6726*"/>
    </style:style>
    <style:style style:name="Table31.G" style:family="table-column">
      <style:table-column-properties style:rel-column-width="8437*"/>
    </style:style>
    <style:style style:name="Table31.H" style:family="table-column">
      <style:table-column-properties style:rel-column-width="8043*"/>
    </style:style>
    <style:style style:name="Table31.I" style:family="table-column">
      <style:table-column-properties style:rel-column-width="9573*"/>
    </style:style>
    <style:style style:name="Table32" style:family="table">
      <style:table-properties table:align="center" style:rel-width="100%"/>
    </style:style>
    <style:style style:name="Table32.A" style:family="table-column">
      <style:table-column-properties style:rel-column-width="21845*"/>
    </style:style>
    <style:style style:name="Table32.B" style:family="table-column">
      <style:table-column-properties style:rel-column-width="21845*"/>
    </style:style>
    <style:style style:name="Table32.C" style:family="table-column">
      <style:table-column-properties style:rel-column-width="21845*"/>
    </style:style>
    <style:style style:name="Table33" style:family="table">
      <style:table-properties table:align="center" style:rel-width="100%"/>
    </style:style>
    <style:style style:name="Table33.A" style:family="table-column">
      <style:table-column-properties style:rel-column-width="11955*"/>
    </style:style>
    <style:style style:name="Table33.B" style:family="table-column">
      <style:table-column-properties style:rel-column-width="8805*"/>
    </style:style>
    <style:style style:name="Table33.C" style:family="table-column">
      <style:table-column-properties style:rel-column-width="8805*"/>
    </style:style>
    <style:style style:name="Table33.D" style:family="table-column">
      <style:table-column-properties style:rel-column-width="8972*"/>
    </style:style>
    <style:style style:name="Table33.E" style:family="table-column">
      <style:table-column-properties style:rel-column-width="8934*"/>
    </style:style>
    <style:style style:name="Table33.F" style:family="table-column">
      <style:table-column-properties style:rel-column-width="8934*"/>
    </style:style>
    <style:style style:name="Table33.G" style:family="table-column">
      <style:table-column-properties style:rel-column-width="9127*"/>
    </style:style>
    <style:style style:name="Table34" style:family="table">
      <style:table-properties table:align="center" style:rel-width="100%"/>
    </style:style>
    <style:style style:name="Table34.A" style:family="table-column">
      <style:table-column-properties style:rel-column-width="21845*"/>
    </style:style>
    <style:style style:name="Table34.B" style:family="table-column">
      <style:table-column-properties style:rel-column-width="21845*"/>
    </style:style>
    <style:style style:name="Table34.C" style:family="table-column">
      <style:table-column-properties style:rel-column-width="21845*"/>
    </style:style>
    <style:style style:name="Table35" style:family="table">
      <style:table-properties table:align="center" style:rel-width="100%"/>
    </style:style>
    <style:style style:name="Table35.A" style:family="table-column">
      <style:table-column-properties style:rel-column-width="16383*"/>
    </style:style>
    <style:style style:name="Table35.B" style:family="table-column">
      <style:table-column-properties style:rel-column-width="16383*"/>
    </style:style>
    <style:style style:name="Table35.C" style:family="table-column">
      <style:table-column-properties style:rel-column-width="16383*"/>
    </style:style>
    <style:style style:name="Table35.D" style:family="table-column">
      <style:table-column-properties style:rel-column-width="16383*"/>
    </style:style>
    <style:style style:name="Table36" style:family="table">
      <style:table-properties table:align="center" style:rel-width="100%"/>
    </style:style>
    <style:style style:name="Table36.A" style:family="table-column">
      <style:table-column-properties style:rel-column-width="13107*"/>
    </style:style>
    <style:style style:name="Table36.B" style:family="table-column">
      <style:table-column-properties style:rel-column-width="13107*"/>
    </style:style>
    <style:style style:name="Table36.C" style:family="table-column">
      <style:table-column-properties style:rel-column-width="13107*"/>
    </style:style>
    <style:style style:name="Table36.D" style:family="table-column">
      <style:table-column-properties style:rel-column-width="13107*"/>
    </style:style>
    <style:style style:name="Table36.E" style:family="table-column">
      <style:table-column-properties style:rel-column-width="13107*"/>
    </style:style>
    <style:style style:name="Table37" style:family="table">
      <style:table-properties table:align="center" style:rel-width="100%"/>
    </style:style>
    <style:style style:name="Table37.A" style:family="table-column">
      <style:table-column-properties style:rel-column-width="21845*"/>
    </style:style>
    <style:style style:name="Table37.B" style:family="table-column">
      <style:table-column-properties style:rel-column-width="21845*"/>
    </style:style>
    <style:style style:name="Table37.C" style:family="table-column">
      <style:table-column-properties style:rel-column-width="21845*"/>
    </style:style>
    <style:style style:name="Table38" style:family="table">
      <style:table-properties table:align="center" style:rel-width="100%"/>
    </style:style>
    <style:style style:name="Table38.A" style:family="table-column">
      <style:table-column-properties style:rel-column-width="21845*"/>
    </style:style>
    <style:style style:name="Table38.B" style:family="table-column">
      <style:table-column-properties style:rel-column-width="21845*"/>
    </style:style>
    <style:style style:name="Table38.C" style:family="table-column">
      <style:table-column-properties style:rel-column-width="21845*"/>
    </style:style>
    <style:style style:name="Table39" style:family="table">
      <style:table-properties table:align="center" style:rel-width="100%"/>
    </style:style>
    <style:style style:name="Table39.A" style:family="table-column">
      <style:table-column-properties style:rel-column-width="32767*"/>
    </style:style>
    <style:style style:name="Table39.B" style:family="table-column">
      <style:table-column-properties style:rel-column-width="32767*"/>
    </style:style>
    <style:style style:name="Table40" style:family="table">
      <style:table-properties table:align="center" style:rel-width="100%"/>
    </style:style>
    <style:style style:name="Table40.A" style:family="table-column">
      <style:table-column-properties style:rel-column-width="16383*"/>
    </style:style>
    <style:style style:name="Table40.B" style:family="table-column">
      <style:table-column-properties style:rel-column-width="16383*"/>
    </style:style>
    <style:style style:name="Table40.C" style:family="table-column">
      <style:table-column-properties style:rel-column-width="16383*"/>
    </style:style>
    <style:style style:name="Table40.D" style:family="table-column">
      <style:table-column-properties style:rel-column-width="16383*"/>
    </style:style>
    <style:style style:name="Table41" style:family="table">
      <style:table-properties table:align="center" style:rel-width="100%"/>
    </style:style>
    <style:style style:name="Table41.A" style:family="table-column">
      <style:table-column-properties style:rel-column-width="16383*"/>
    </style:style>
    <style:style style:name="Table41.B" style:family="table-column">
      <style:table-column-properties style:rel-column-width="16383*"/>
    </style:style>
    <style:style style:name="Table41.C" style:family="table-column">
      <style:table-column-properties style:rel-column-width="16383*"/>
    </style:style>
    <style:style style:name="Table41.D" style:family="table-column">
      <style:table-column-properties style:rel-column-width="16383*"/>
    </style:style>
    <style:style style:name="Table42" style:family="table">
      <style:table-properties table:align="center" style:rel-width="100%"/>
    </style:style>
    <style:style style:name="Table42.A" style:family="table-column">
      <style:table-column-properties style:rel-column-width="21845*"/>
    </style:style>
    <style:style style:name="Table42.B" style:family="table-column">
      <style:table-column-properties style:rel-column-width="21845*"/>
    </style:style>
    <style:style style:name="Table42.C" style:family="table-column">
      <style:table-column-properties style:rel-column-width="21845*"/>
    </style:style>
    <style:style style:name="Table43" style:family="table">
      <style:table-properties table:align="center" style:rel-width="100%"/>
    </style:style>
    <style:style style:name="Table43.A" style:family="table-column">
      <style:table-column-properties style:rel-column-width="16383*"/>
    </style:style>
    <style:style style:name="Table43.B" style:family="table-column">
      <style:table-column-properties style:rel-column-width="16383*"/>
    </style:style>
    <style:style style:name="Table43.C" style:family="table-column">
      <style:table-column-properties style:rel-column-width="16383*"/>
    </style:style>
    <style:style style:name="Table43.D" style:family="table-column">
      <style:table-column-properties style:rel-column-width="16383*"/>
    </style:style>
    <style:style style:name="Table44" style:family="table">
      <style:table-properties table:align="center" style:rel-width="100%"/>
    </style:style>
    <style:style style:name="Table44.A" style:family="table-column">
      <style:table-column-properties style:rel-column-width="21845*"/>
    </style:style>
    <style:style style:name="Table44.B" style:family="table-column">
      <style:table-column-properties style:rel-column-width="21845*"/>
    </style:style>
    <style:style style:name="Table44.C" style:family="table-column">
      <style:table-column-properties style:rel-column-width="21845*"/>
    </style:style>
    <style:style style:name="Table45" style:family="table">
      <style:table-properties table:align="center" style:rel-width="100%"/>
    </style:style>
    <style:style style:name="Table45.A" style:family="table-column">
      <style:table-column-properties style:rel-column-width="21845*"/>
    </style:style>
    <style:style style:name="Table45.B" style:family="table-column">
      <style:table-column-properties style:rel-column-width="21845*"/>
    </style:style>
    <style:style style:name="Table45.C" style:family="table-column">
      <style:table-column-properties style:rel-column-width="21845*"/>
    </style:style>
    <style:style style:name="Table46" style:family="table">
      <style:table-properties table:align="center" style:rel-width="100%"/>
    </style:style>
    <style:style style:name="Table46.A" style:family="table-column">
      <style:table-column-properties style:rel-column-width="13107*"/>
    </style:style>
    <style:style style:name="Table46.B" style:family="table-column">
      <style:table-column-properties style:rel-column-width="13107*"/>
    </style:style>
    <style:style style:name="Table46.C" style:family="table-column">
      <style:table-column-properties style:rel-column-width="13107*"/>
    </style:style>
    <style:style style:name="Table46.D" style:family="table-column">
      <style:table-column-properties style:rel-column-width="13107*"/>
    </style:style>
    <style:style style:name="Table46.E" style:family="table-column">
      <style:table-column-properties style:rel-column-width="13107*"/>
    </style:style>
    <style:style style:name="Table47" style:family="table">
      <style:table-properties table:align="center" style:rel-width="100%"/>
    </style:style>
    <style:style style:name="Table47.A" style:family="table-column">
      <style:table-column-properties style:rel-column-width="13107*"/>
    </style:style>
    <style:style style:name="Table47.B" style:family="table-column">
      <style:table-column-properties style:rel-column-width="13107*"/>
    </style:style>
    <style:style style:name="Table47.C" style:family="table-column">
      <style:table-column-properties style:rel-column-width="13107*"/>
    </style:style>
    <style:style style:name="Table47.D" style:family="table-column">
      <style:table-column-properties style:rel-column-width="13107*"/>
    </style:style>
    <style:style style:name="Table47.E" style:family="table-column">
      <style:table-column-properties style:rel-column-width="13107*"/>
    </style:style>
    <style:style style:name="Table48" style:family="table">
      <style:table-properties table:align="center" style:rel-width="100%"/>
    </style:style>
    <style:style style:name="Table48.A" style:family="table-column">
      <style:table-column-properties style:rel-column-width="4338*"/>
    </style:style>
    <style:style style:name="Table48.B" style:family="table-column">
      <style:table-column-properties style:rel-column-width="22161*"/>
    </style:style>
    <style:style style:name="Table48.C" style:family="table-column">
      <style:table-column-properties style:rel-column-width="6849*"/>
    </style:style>
    <style:style style:name="Table48.D" style:family="table-column">
      <style:table-column-properties style:rel-column-width="32186*"/>
    </style:style>
  </office:automatic-styles>
  <office:body>
    <office:text>
      <text:p text:style-name="Text_20_body">Critical Comparative Evaluation of Five CV Information-Extraction Pipelines</text:p>
      <text:p text:style-name="Text_20_body">ChatGPT, Gemma 4 MoE, Qwen3.6 MoE, Hybrid NLP, and BERT MULTI across 2,484 CVs and 24 occupational domains</text:p>
      <text:p text:style-name="Text_20_body">A mathematically explicit, implementation-audited, PDF-grounded, and critically reflexive study for retrieval-augmented CV search</text:p>
      <text:p text:style-name="Text_20_body">Empirical corpus: 2,484 source PDFs</text:p>
      <text:p text:style-name="Text_20_body">Evaluation strata: 24 occupational categories</text:p>
      <text:p text:style-name="Text_20_body">Compared extraction systems: ChatGPT, Gemma, Qwen, Hybrid NLP (Fast, Local), and NLP BERT MULTI (DJL)</text:p>
      <text:p text:style-name="Text_20_body">Report revised: 2026-07-25</text:p>
      <text:p text:style-name="Text_20_body"><text:span text:style-name="T1">Submission note: This report separates direct lexical evidence, schema validation, and machine-assisted atomic adjudication. It does not treat ChatGPT agreement as ground truth.</text:span></text:p>
      <text:h text:style-name="Heading_20_1" text:outline-level="1"><text:bookmark-start text:name="abstract"/>Abstract<text:bookmark-end text:name="abstract"/></text:h>
      <text:p text:style-name="First_20_paragraph">This study critically compares five curriculum-vitae information-extraction pipelines—ChatGPT, locally served quantized Gemma and Qwen mixture-of-experts (MoE) models, Hybrid NLP (Fast, Local), and NLP BERT MULTI (DJL)—across 2,484 PDF CVs in 24 occupational categories. The report does not collapse heterogeneous measurements into a universal rank. Instead, it defines three evidence tiers: a common direct lexical/structural audit for ChatGPT, Gemma and Qwen; canonical atomic workbooks for Gemma and Qwen; and a shared later PDF-grounded atomic protocol for Hybrid NLP and BERT MULTI. The original MoE mathematics, reasoning-mode analysis, causal critique and model-selection framework are retained and extended with formal models of schema-aware deterministic extraction and GLiNER span inference reconstructed from the supplied Java implementation. Under the Gemma/Qwen canonical layer, Qwen has higher weighted recall (73.65%), weighted F1 (82.94%) and completeness (75.52%), whereas Gemma has a lower unsupported-content rate (1.24% versus 2.69%). Under the directly comparable HNLP/BERT protocol, Hybrid NLP reaches weighted F1 85.94% versus 71.51% for BERT MULTI and leads in all 24 categories; the mean paired difference is 14.10 percentage points (50,000-resample category-bootstrap 95% interval 12.63–15.82; Wilcoxon p=1.19×10⁻⁷). Segment reversals are theoretically important: BERT leads on certifications, languages and seniority, while Hybrid NLP leads on experience, skills, education and profile. The result is therefore interpreted as task–architecture interaction, not proof that one family is universally superior. The analysis identifies source conversion, prompt asymmetry, sparse routing, quantization, reasoning mode, chunking, thresholding, dictionary coverage, schema mapping and evaluator design as competing causes. A field-routed, source-aligned ensemble is recommended, with human-adjudicated gold data and controlled ablations required before causal or employment-screening claims.</text:p>
      <text:p text:style-name="Text_20_body">Keywords: CV extraction; information retrieval; retrieval-augmented generation; mixture of experts; BERT; GLiNER; Hybrid NLP; named-entity recognition; precision; recall; causal inference; JSON Schema; auditability.</text:p>
      <text:h text:style-name="Heading_20_1" text:outline-level="1"><text:bookmark-start text:name="academic-integrity-and-reproducibility-statement"/>Academic integrity and reproducibility statement<text:bookmark-end text:name="academic-integrity-and-reproducibility-statement"/></text:h>
      <text:p text:style-name="First_20_paragraph">All numerical results are computed from the supplied benchmark artifacts. External literature defines methods and theory; the construction of Hybrid NLP and BERT MULTI is derived from the supplied edoc-260 Java source. The statistical appendix contains the five-system evidence tiers, category and segment values, paired tests, architecture matrix, source manifest and figures. Original three-system report content is preserved through the REPORT-008 scholarly base, while the replaced REPORT-005 document is retained in a pre-rebuild backup. Automated workbooks are not treated as a human gold standard, and cross-tier values are never promoted to a causal five-system ranking.</text:p>
      <text:h text:style-name="Heading_20_1" text:outline-level="1"><text:bookmark-start text:name="table-of-contents"/>Table of contents<text:bookmark-end text:name="table-of-contents"/></text:h>
      <text:p text:style-name="First_20_paragraph"><text:a xlink:type="simple" xlink:href="#abstract" office:name=""><text:span text:style-name="Definition">Abstract <text:a xlink:type="simple" xlink:href="#abstract" office:name=""><text:span text:style-name="Definition">2</text:span></text:a></text:span></text:a></text:p>
      <text:p text:style-name="Text_20_body"><text:a xlink:type="simple" xlink:href="#academic-integrity-and-reproducibility-statement" office:name=""><text:span text:style-name="Definition">Academic integrity and reproducibility statement <text:a xlink:type="simple" xlink:href="#academic-integrity-and-reproducibility-statement" office:name=""><text:span text:style-name="Definition">2</text:span></text:a></text:span></text:a></text:p>
      <text:p text:style-name="Text_20_body"><text:a xlink:type="simple" xlink:href="#table-of-contents" office:name=""><text:span text:style-name="Definition">Table of contents <text:a xlink:type="simple" xlink:href="#table-of-contents" office:name=""><text:span text:style-name="Definition">3</text:span></text:a></text:span></text:a></text:p>
      <text:p text:style-name="Text_20_body"><text:a xlink:type="simple" xlink:href="#list-of-figures" office:name=""><text:span text:style-name="Definition">List of figures <text:a xlink:type="simple" xlink:href="#list-of-figures" office:name=""><text:span text:style-name="Definition">7</text:span></text:a></text:span></text:a></text:p>
      <text:p text:style-name="Text_20_body"><text:a xlink:type="simple" xlink:href="#list-of-tables" office:name=""><text:span text:style-name="Definition">List of tables <text:a xlink:type="simple" xlink:href="#list-of-tables" office:name=""><text:span text:style-name="Definition">8</text:span></text:a></text:span></text:a></text:p>
      <text:p text:style-name="Text_20_body"><text:a xlink:type="simple" xlink:href="#introduction" office:name=""><text:span text:style-name="Definition">1. Introduction <text:a xlink:type="simple" xlink:href="#introduction" office:name=""><text:span text:style-name="Definition">10</text:span></text:a></text:span></text:a></text:p>
      <text:p text:style-name="Text_20_body"><text:a xlink:type="simple" xlink:href="#problem-statement" office:name=""><text:span text:style-name="Definition">1.1 Problem statement <text:a xlink:type="simple" xlink:href="#problem-statement" office:name=""><text:span text:style-name="Definition">10</text:span></text:a></text:span></text:a></text:p>
      <text:p text:style-name="Text_20_body"><text:a xlink:type="simple" xlink:href="#research-questions" office:name=""><text:span text:style-name="Definition">1.2 Research questions <text:a xlink:type="simple" xlink:href="#research-questions" office:name=""><text:span text:style-name="Definition">10</text:span></text:a></text:span></text:a></text:p>
      <text:p text:style-name="Text_20_body"><text:a xlink:type="simple" xlink:href="#contributions" office:name=""><text:span text:style-name="Definition">1.3 Contributions <text:a xlink:type="simple" xlink:href="#contributions" office:name=""><text:span text:style-name="Definition">11</text:span></text:a></text:span></text:a></text:p>
      <text:p text:style-name="Text_20_body"><text:a xlink:type="simple" xlink:href="#materials-and-methods" office:name=""><text:span text:style-name="Definition">2. Materials and methods <text:a xlink:type="simple" xlink:href="#materials-and-methods" office:name=""><text:span text:style-name="Definition">12</text:span></text:a></text:span></text:a></text:p>
      <text:p text:style-name="Text_20_body"><text:a xlink:type="simple" xlink:href="#corpus-and-unit-of-analysis" office:name=""><text:span text:style-name="Definition">2.1 Corpus and unit of analysis <text:a xlink:type="simple" xlink:href="#corpus-and-unit-of-analysis" office:name=""><text:span text:style-name="Definition">12</text:span></text:a></text:span></text:a></text:p>
      <text:p text:style-name="Text_20_body"><text:a xlink:type="simple" xlink:href="#compared-systems" office:name=""><text:span text:style-name="Definition">2.2 Compared systems <text:a xlink:type="simple" xlink:href="#compared-systems" office:name=""><text:span text:style-name="Definition">12</text:span></text:a></text:span></text:a></text:p>
      <text:p text:style-name="Text_20_body"><text:a xlink:type="simple" xlink:href="#generative-extraction-pipelines-and-the-moe-distinction" office:name=""><text:span text:style-name="Definition">2.2.1 Generative extraction pipelines and the MoE distinction <text:a xlink:type="simple" xlink:href="#generative-extraction-pipelines-and-the-moe-distinction" office:name=""><text:span text:style-name="Definition">13</text:span></text:a></text:span></text:a></text:p>
      <text:p text:style-name="Text_20_body"><text:a xlink:type="simple" xlink:href="#hybrid-nlp-fast-local-code-derived-construction" office:name=""><text:span text:style-name="Definition">2.2.2 Hybrid NLP (Fast, Local): code-derived construction <text:a xlink:type="simple" xlink:href="#hybrid-nlp-fast-local-code-derived-construction" office:name=""><text:span text:style-name="Definition">14</text:span></text:a></text:span></text:a></text:p>
      <text:p text:style-name="Text_20_body"><text:a xlink:type="simple" xlink:href="#nlp-bert-multi-djl-code-derived-construction" office:name=""><text:span text:style-name="Definition">2.2.3 NLP BERT MULTI (DJL): code-derived construction <text:a xlink:type="simple" xlink:href="#nlp-bert-multi-djl-code-derived-construction" office:name=""><text:span text:style-name="Definition">18</text:span></text:a></text:span></text:a></text:p>
      <text:p text:style-name="Text_20_body"><text:a xlink:type="simple" xlink:href="#conditions-for-reliable-hybrid-nlp-operation" office:name=""><text:span text:style-name="Definition">2.2.4 Conditions for reliable Hybrid NLP operation <text:a xlink:type="simple" xlink:href="#conditions-for-reliable-hybrid-nlp-operation" office:name=""><text:span text:style-name="Definition">23</text:span></text:a></text:span></text:a></text:p>
      <text:p text:style-name="Text_20_body"><text:a xlink:type="simple" xlink:href="#conditions-for-reliable-bert-multi-operation" office:name=""><text:span text:style-name="Definition">2.2.5 Conditions for reliable BERT MULTI operation <text:a xlink:type="simple" xlink:href="#conditions-for-reliable-bert-multi-operation" office:name=""><text:span text:style-name="Definition">25</text:span></text:a></text:span></text:a></text:p>
      <text:p text:style-name="Text_20_body"><text:a xlink:type="simple" xlink:href="#extraction-contract-and-schema" office:name=""><text:span text:style-name="Definition">2.3 Extraction contract and schema <text:a xlink:type="simple" xlink:href="#extraction-contract-and-schema" office:name=""><text:span text:style-name="Definition">29</text:span></text:a></text:span></text:a></text:p>
      <text:p text:style-name="Text_20_body"><text:a xlink:type="simple" xlink:href="#evaluation-layers" office:name=""><text:span text:style-name="Definition">2.4 Evaluation layers <text:a xlink:type="simple" xlink:href="#evaluation-layers" office:name=""><text:span text:style-name="Definition">30</text:span></text:a></text:span></text:a></text:p>
      <text:p text:style-name="Text_20_body"><text:a xlink:type="simple" xlink:href="#metric-definitions" office:name=""><text:span text:style-name="Definition">2.5 Metric definitions <text:a xlink:type="simple" xlink:href="#metric-definitions" office:name=""><text:span text:style-name="Definition">30</text:span></text:a></text:span></text:a></text:p>
      <text:p text:style-name="Text_20_body"><text:a xlink:type="simple" xlink:href="#statistical-analysis" office:name=""><text:span text:style-name="Definition">2.6 Statistical analysis <text:a xlink:type="simple" xlink:href="#statistical-analysis" office:name=""><text:span text:style-name="Definition">30</text:span></text:a></text:span></text:a></text:p>
      <text:p text:style-name="Text_20_body"><text:a xlink:type="simple" xlink:href="#reproducibility-controls" office:name=""><text:span text:style-name="Definition">2.7 Reproducibility controls <text:a xlink:type="simple" xlink:href="#reproducibility-controls" office:name=""><text:span text:style-name="Definition">30</text:span></text:a></text:span></text:a></text:p>
      <text:p text:style-name="Text_20_body"><text:a xlink:type="simple" xlink:href="#formal-mathematical-framework-and-moe-theory" office:name=""><text:span text:style-name="Definition">3. Formal Mathematical Framework and MoE Theory <text:a xlink:type="simple" xlink:href="#formal-mathematical-framework-and-moe-theory" office:name=""><text:span text:style-name="Definition">31</text:span></text:a></text:span></text:a></text:p>
      <text:p text:style-name="Text_20_body"><text:a xlink:type="simple" xlink:href="#units-sets-and-evidence-relation" office:name=""><text:span text:style-name="Definition">3.1 Units, sets, and evidence relation <text:a xlink:type="simple" xlink:href="#units-sets-and-evidence-relation" office:name=""><text:span text:style-name="Definition">31</text:span></text:a></text:span></text:a></text:p>
      <text:p text:style-name="Text_20_body"><text:a xlink:type="simple" xlink:href="#strict-precision-recall-and-harmonic-mean" office:name=""><text:span text:style-name="Definition">3.2 Strict precision, recall, and harmonic mean <text:a xlink:type="simple" xlink:href="#strict-precision-recall-and-harmonic-mean" office:name=""><text:span text:style-name="Definition">31</text:span></text:a></text:span></text:a></text:p>
      <text:p text:style-name="Text_20_body"><text:a xlink:type="simple" xlink:href="#partial-credit-model" office:name=""><text:span text:style-name="Definition">3.3 Partial-credit model <text:a xlink:type="simple" xlink:href="#partial-credit-model" office:name=""><text:span text:style-name="Definition">32</text:span></text:a></text:span></text:a></text:p>
      <text:p text:style-name="Text_20_body"><text:a xlink:type="simple" xlink:href="#completeness-unsupported-content-and-schema-quality" office:name=""><text:span text:style-name="Definition">3.4 Completeness, unsupported content, and schema quality <text:a xlink:type="simple" xlink:href="#completeness-unsupported-content-and-schema-quality" office:name=""><text:span text:style-name="Definition">32</text:span></text:a></text:span></text:a></text:p>
      <text:p text:style-name="Text_20_body"><text:a xlink:type="simple" xlink:href="#direct-lexical-support-proxies" office:name=""><text:span text:style-name="Definition">3.5 Direct lexical support proxies <text:a xlink:type="simple" xlink:href="#direct-lexical-support-proxies" office:name=""><text:span text:style-name="Definition">32</text:span></text:a></text:span></text:a></text:p>
      <text:p text:style-name="Text_20_body"><text:a xlink:type="simple" xlink:href="#paired-comparison-and-uncertainty" office:name=""><text:span text:style-name="Definition">3.6 Paired comparison and uncertainty <text:a xlink:type="simple" xlink:href="#paired-comparison-and-uncertainty" office:name=""><text:span text:style-name="Definition">33</text:span></text:a></text:span></text:a></text:p>
      <text:p text:style-name="Text_20_body"><text:a xlink:type="simple" xlink:href="#rag-scoring-and-decision-utility" office:name=""><text:span text:style-name="Definition">3.7 RAG scoring and decision utility <text:a xlink:type="simple" xlink:href="#rag-scoring-and-decision-utility" office:name=""><text:span text:style-name="Definition">33</text:span></text:a></text:span></text:a></text:p>
      <text:p text:style-name="Text_20_body"><text:a xlink:type="simple" xlink:href="#sparse-mixture-of-experts-architecture-mathematical-model" office:name=""><text:span text:style-name="Definition">3.8 Sparse Mixture-of-Experts architecture: mathematical model <text:a xlink:type="simple" xlink:href="#sparse-mixture-of-experts-architecture-mathematical-model" office:name=""><text:span text:style-name="Definition">33</text:span></text:a></text:span></text:a></text:p>
      <text:p text:style-name="Text_20_body"><text:a xlink:type="simple" xlink:href="#expert-load-entropy-and-specialization-diagnostics" office:name=""><text:span text:style-name="Definition">3.9 Expert load, entropy, and specialization diagnostics <text:a xlink:type="simple" xlink:href="#expert-load-entropy-and-specialization-diagnostics" office:name=""><text:span text:style-name="Definition">35</text:span></text:a></text:span></text:a></text:p>
      <text:p text:style-name="Text_20_body"><text:a xlink:type="simple" xlink:href="#active-compute-memory-and-quantization" office:name=""><text:span text:style-name="Definition">3.10 Active compute, memory, and quantization <text:a xlink:type="simple" xlink:href="#active-compute-memory-and-quantization" office:name=""><text:span text:style-name="Definition">35</text:span></text:a></text:span></text:a></text:p>
      <text:p text:style-name="Text_20_body"><text:a xlink:type="simple" xlink:href="#formal-model-of-hybrid-nlp-extraction" office:name=""><text:span text:style-name="Definition">3.11 Formal model of Hybrid NLP extraction <text:a xlink:type="simple" xlink:href="#formal-model-of-hybrid-nlp-extraction" office:name=""><text:span text:style-name="Definition">36</text:span></text:a></text:span></text:a></text:p>
      <text:p text:style-name="Text_20_body"><text:a xlink:type="simple" xlink:href="#formal-model-of-glinerbert-span-extraction" office:name=""><text:span text:style-name="Definition">3.12 Formal model of GLiNER/BERT span extraction <text:a xlink:type="simple" xlink:href="#formal-model-of-glinerbert-span-extraction" office:name=""><text:span text:style-name="Definition">36</text:span></text:a></text:span></text:a></text:p>
      <text:p text:style-name="Text_20_body"><text:a xlink:type="simple" xlink:href="#stage-wise-recall-and-error-propagation" office:name=""><text:span text:style-name="Definition">3.13 Stage-wise recall and error propagation <text:a xlink:type="simple" xlink:href="#stage-wise-recall-and-error-propagation" office:name=""><text:span text:style-name="Definition">37</text:span></text:a></text:span></text:a></text:p>
      <text:p text:style-name="Text_20_body"><text:a xlink:type="simple" xlink:href="#evidence-tier-comparability-model" office:name=""><text:span text:style-name="Definition">3.14 Evidence-tier comparability model <text:a xlink:type="simple" xlink:href="#evidence-tier-comparability-model" office:name=""><text:span text:style-name="Definition">38</text:span></text:a></text:span></text:a></text:p>
      <text:p text:style-name="Text_20_body"><text:a xlink:type="simple" xlink:href="#decision-theoretic-model-for-extraction-in-rag" office:name=""><text:span text:style-name="Definition">3.15 Decision-theoretic model for extraction in RAG <text:a xlink:type="simple" xlink:href="#decision-theoretic-model-for-extraction-in-rag" office:name=""><text:span text:style-name="Definition">38</text:span></text:a></text:span></text:a></text:p>
      <text:p text:style-name="Text_20_body"><text:a xlink:type="simple" xlink:href="#reproducible-retrieval-and-blinded-evaluation-of-extraction-results" office:name=""><text:span text:style-name="Definition">3.16 Reproducible retrieval and blinded evaluation of extraction results <text:a xlink:type="simple" xlink:href="#reproducible-retrieval-and-blinded-evaluation-of-extraction-results" office:name=""><text:span text:style-name="Definition">39</text:span></text:a></text:span></text:a></text:p>
      <text:p text:style-name="Text_20_body"><text:a xlink:type="simple" xlink:href="#frozen-inputs-alignment-and-provenance" office:name=""><text:span text:style-name="Definition">3.16.1 Frozen inputs, alignment and provenance <text:a xlink:type="simple" xlink:href="#frozen-inputs-alignment-and-provenance" office:name=""><text:span text:style-name="Definition">39</text:span></text:a></text:span></text:a></text:p>
      <text:p text:style-name="Text_20_body"><text:a xlink:type="simple" xlink:href="#atomic-support-score-and-classification-rule" office:name=""><text:span text:style-name="Definition">3.16.2 Atomic support score and classification rule <text:a xlink:type="simple" xlink:href="#atomic-support-score-and-classification-rule" office:name=""><text:span text:style-name="Definition">40</text:span></text:a></text:span></text:a></text:p>
      <text:p text:style-name="Text_20_body"><text:a xlink:type="simple" xlink:href="#functional-blinding-and-evaluator-invariance" office:name=""><text:span text:style-name="Definition">3.16.3 Functional blinding and evaluator invariance <text:a xlink:type="simple" xlink:href="#functional-blinding-and-evaluator-invariance" office:name=""><text:span text:style-name="Definition">41</text:span></text:a></text:span></text:a></text:p>
      <text:p text:style-name="Text_20_body"><text:a xlink:type="simple" xlink:href="#why-an-llm-is-not-the-sole-primary-evaluator" office:name=""><text:span text:style-name="Definition">3.16.4 Why an LLM is not the sole primary evaluator <text:a xlink:type="simple" xlink:href="#why-an-llm-is-not-the-sole-primary-evaluator" office:name=""><text:span text:style-name="Definition">41</text:span></text:a></text:span></text:a></text:p>
      <text:p text:style-name="Text_20_body"><text:a xlink:type="simple" xlink:href="#why-the-rule-based-protocol-is-correct-for-the-primary-claim" office:name=""><text:span text:style-name="Definition">3.16.5 Why the rule-based protocol is correct for the primary claim <text:a xlink:type="simple" xlink:href="#why-the-rule-based-protocol-is-correct-for-the-primary-claim" office:name=""><text:span text:style-name="Definition">43</text:span></text:a></text:span></text:a></text:p>
      <text:p text:style-name="Text_20_body"><text:a xlink:type="simple" xlink:href="#human-gold-standard-and-the-role-of-llm-sensitivity-analysis" office:name=""><text:span text:style-name="Definition">3.16.6 Human gold standard and the role of LLM sensitivity analysis <text:a xlink:type="simple" xlink:href="#human-gold-standard-and-the-role-of-llm-sensitivity-analysis" office:name=""><text:span text:style-name="Definition">44</text:span></text:a></text:span></text:a></text:p>
      <text:p text:style-name="Text_20_body"><text:a xlink:type="simple" xlink:href="#result-provenance-audit-and-removal-of-unsupported-claims" office:name=""><text:span text:style-name="Definition">3.16.7 Result-provenance audit and removal of unsupported claims <text:a xlink:type="simple" xlink:href="#result-provenance-audit-and-removal-of-unsupported-claims" office:name=""><text:span text:style-name="Definition">45</text:span></text:a></text:span></text:a></text:p>
      <text:p text:style-name="Text_20_body"><text:a xlink:type="simple" xlink:href="#results" office:name=""><text:span text:style-name="Definition">4. Results <text:a xlink:type="simple" xlink:href="#results" office:name=""><text:span text:style-name="Definition">46</text:span></text:a></text:span></text:a></text:p>
      <text:p text:style-name="Text_20_body"><text:a xlink:type="simple" xlink:href="#corpus-integrity-and-pipeline-success" office:name=""><text:span text:style-name="Definition">4.1 Corpus integrity and pipeline success <text:a xlink:type="simple" xlink:href="#corpus-integrity-and-pipeline-success" office:name=""><text:span text:style-name="Definition">46</text:span></text:a></text:span></text:a></text:p>
      <text:p text:style-name="Text_20_body"><text:a xlink:type="simple" xlink:href="#common-direct-comparison" office:name=""><text:span text:style-name="Definition">4.2 Common direct comparison <text:a xlink:type="simple" xlink:href="#common-direct-comparison" office:name=""><text:span text:style-name="Definition">46</text:span></text:a></text:span></text:a></text:p>
      <text:p text:style-name="Text_20_body"><text:a xlink:type="simple" xlink:href="#recomputed-atomic-performance" office:name=""><text:span text:style-name="Definition">4.3 Recomputed atomic performance <text:a xlink:type="simple" xlink:href="#recomputed-atomic-performance" office:name=""><text:span text:style-name="Definition">47</text:span></text:a></text:span></text:a></text:p>
      <text:p text:style-name="Text_20_body"><text:a xlink:type="simple" xlink:href="#category-level-paired-analysis" office:name=""><text:span text:style-name="Definition">4.4 Category-level paired analysis <text:a xlink:type="simple" xlink:href="#category-level-paired-analysis" office:name=""><text:span text:style-name="Definition">48</text:span></text:a></text:span></text:a></text:p>
      <text:p text:style-name="Text_20_body"><text:a xlink:type="simple" xlink:href="#highest-and-lowest-category-results" office:name=""><text:span text:style-name="Definition">4.5 Highest and lowest category results <text:a xlink:type="simple" xlink:href="#highest-and-lowest-category-results" office:name=""><text:span text:style-name="Definition">51</text:span></text:a></text:span></text:a></text:p>
      <text:p text:style-name="Text_20_body"><text:a xlink:type="simple" xlink:href="#segment-level-performance" office:name=""><text:span text:style-name="Definition">4.6 Segment-level performance <text:a xlink:type="simple" xlink:href="#segment-level-performance" office:name=""><text:span text:style-name="Definition">53</text:span></text:a></text:span></text:a></text:p>
      <text:p text:style-name="Text_20_body"><text:a xlink:type="simple" xlink:href="#exploratory-document-level-sensitivity" office:name=""><text:span text:style-name="Definition">4.7 Exploratory document-level sensitivity <text:a xlink:type="simple" xlink:href="#exploratory-document-level-sensitivity" office:name=""><text:span text:style-name="Definition">55</text:span></text:a></text:span></text:a></text:p>
      <text:p text:style-name="Text_20_body"><text:a xlink:type="simple" xlink:href="#five-system-evidence-tiers-and-descriptive-operating-profiles" office:name=""><text:span text:style-name="Definition">4.8 Five-system evidence tiers and descriptive operating profiles <text:a xlink:type="simple" xlink:href="#five-system-evidence-tiers-and-descriptive-operating-profiles" office:name=""><text:span text:style-name="Definition">55</text:span></text:a></text:span></text:a></text:p>
      <text:p text:style-name="Text_20_body"><text:a xlink:type="simple" xlink:href="#common-four-system-pdf-grounded-audit" office:name=""><text:span text:style-name="Definition">4.8.1 Common four-system PDF-grounded audit <text:a xlink:type="simple" xlink:href="#common-four-system-pdf-grounded-audit" office:name=""><text:span text:style-name="Definition">56</text:span></text:a></text:span></text:a></text:p>
      <text:p text:style-name="Text_20_body"><text:a xlink:type="simple" xlink:href="#historical-workflow-sensitivity-analysis-hybrid-nlp-versus-bert-multi" office:name=""><text:span text:style-name="Definition">4.9 Historical-workflow sensitivity analysis: Hybrid NLP versus BERT MULTI <text:a xlink:type="simple" xlink:href="#historical-workflow-sensitivity-analysis-hybrid-nlp-versus-bert-multi" office:name=""><text:span text:style-name="Definition">61</text:span></text:a></text:span></text:a></text:p>
      <text:p text:style-name="Text_20_body"><text:a xlink:type="simple" xlink:href="#segment-level-common-results-and-historical-sensitivity" office:name=""><text:span text:style-name="Definition">4.10 Segment-level common results and historical sensitivity <text:a xlink:type="simple" xlink:href="#segment-level-common-results-and-historical-sensitivity" office:name=""><text:span text:style-name="Definition">66</text:span></text:a></text:span></text:a></text:p>
      <text:p text:style-name="Text_20_body"><text:a xlink:type="simple" xlink:href="#outcome-distributions-and-why-f1-alone-is-insufficient" office:name=""><text:span text:style-name="Definition">4.11 Outcome distributions and why F1 alone is insufficient <text:a xlink:type="simple" xlink:href="#outcome-distributions-and-why-f1-alone-is-insufficient" office:name=""><text:span text:style-name="Definition">69</text:span></text:a></text:span></text:a></text:p>
      <text:p text:style-name="Text_20_body"><text:a xlink:type="simple" xlink:href="#claims-permitted-and-prohibited-by-the-merged-evidence" office:name=""><text:span text:style-name="Definition">4.12 Claims permitted and prohibited by the merged evidence <text:a xlink:type="simple" xlink:href="#claims-permitted-and-prohibited-by-the-merged-evidence" office:name=""><text:span text:style-name="Definition">69</text:span></text:a></text:span></text:a></text:p>
      <text:p text:style-name="Text_20_body"><text:a xlink:type="simple" xlink:href="#critical-analysis-and-discussion" office:name=""><text:span text:style-name="Definition">5. Critical Analysis and Discussion <text:a xlink:type="simple" xlink:href="#critical-analysis-and-discussion" office:name=""><text:span text:style-name="Definition">70</text:span></text:a></text:span></text:a></text:p>
      <text:p text:style-name="Text_20_body"><text:a xlink:type="simple" xlink:href="#main-interpretation" office:name=""><text:span text:style-name="Definition">5.1 Main interpretation <text:a xlink:type="simple" xlink:href="#main-interpretation" office:name=""><text:span text:style-name="Definition">70</text:span></text:a></text:span></text:a></text:p>
      <text:p text:style-name="Text_20_body"><text:a xlink:type="simple" xlink:href="#why-high-precision-does-not-justify-negative-filtering" office:name=""><text:span text:style-name="Definition">5.2 Why high precision does not justify negative filtering <text:a xlink:type="simple" xlink:href="#why-high-precision-does-not-justify-negative-filtering" office:name=""><text:span text:style-name="Definition">70</text:span></text:a></text:span></text:a></text:p>
      <text:p text:style-name="Text_20_body"><text:a xlink:type="simple" xlink:href="#domain-variation-and-evaluator-confounding" office:name=""><text:span text:style-name="Definition">5.3 Domain variation and evaluator confounding <text:a xlink:type="simple" xlink:href="#domain-variation-and-evaluator-confounding" office:name=""><text:span text:style-name="Definition">70</text:span></text:a></text:span></text:a></text:p>
      <text:p text:style-name="Text_20_body"><text:a xlink:type="simple" xlink:href="#why-moe-architecture-is-not-yet-a-causal-explanation" office:name=""><text:span text:style-name="Definition">5.4 Why MoE architecture is not yet a causal explanation <text:a xlink:type="simple" xlink:href="#why-moe-architecture-is-not-yet-a-causal-explanation" office:name=""><text:span text:style-name="Definition">70</text:span></text:a></text:span></text:a></text:p>
      <text:p text:style-name="Text_20_body"><text:a xlink:type="simple" xlink:href="#implications-for-rag-architecture" office:name=""><text:span text:style-name="Definition">5.5 Implications for RAG architecture <text:a xlink:type="simple" xlink:href="#implications-for-rag-architecture" office:name=""><text:span text:style-name="Definition">70</text:span></text:a></text:span></text:a></text:p>
      <text:p text:style-name="Text_20_body"><text:a xlink:type="simple" xlink:href="#analytical-attribution-why-the-results-must-be-questioned" office:name=""><text:span text:style-name="Definition">5.6 Analytical attribution: why the results must be questioned <text:a xlink:type="simple" xlink:href="#analytical-attribution-why-the-results-must-be-questioned" office:name=""><text:span text:style-name="Definition">71</text:span></text:a></text:span></text:a></text:p>
      <text:p text:style-name="Text_20_body"><text:a xlink:type="simple" xlink:href="#what-the-deviations-actually-show" office:name=""><text:span text:style-name="Definition">5.7 What the deviations actually show <text:a xlink:type="simple" xlink:href="#what-the-deviations-actually-show" office:name=""><text:span text:style-name="Definition">72</text:span></text:a></text:span></text:a></text:p>
      <text:p text:style-name="Text_20_body"><text:a xlink:type="simple" xlink:href="#why-the-two-moe-pipelines-may-differ" office:name=""><text:span text:style-name="Definition">5.8 Why the two MoE pipelines may differ <text:a xlink:type="simple" xlink:href="#why-the-two-moe-pipelines-may-differ" office:name=""><text:span text:style-name="Definition">73</text:span></text:a></text:span></text:a></text:p>
      <text:p text:style-name="Text_20_body"><text:a xlink:type="simple" xlink:href="#competing-explanations-and-discriminating-evidence" office:name=""><text:span text:style-name="Definition">5.9 Competing explanations and discriminating evidence <text:a xlink:type="simple" xlink:href="#competing-explanations-and-discriminating-evidence" office:name=""><text:span text:style-name="Definition">73</text:span></text:a></text:span></text:a></text:p>
      <text:p text:style-name="Text_20_body"><text:a xlink:type="simple" xlink:href="#process-critique-and-evidentiary-limits" office:name=""><text:span text:style-name="Definition">5.10 Process critique and evidentiary limits <text:a xlink:type="simple" xlink:href="#process-critique-and-evidentiary-limits" office:name=""><text:span text:style-name="Definition">74</text:span></text:a></text:span></text:a></text:p>
      <text:p text:style-name="Text_20_body"><text:a xlink:type="simple" xlink:href="#five-system-causal-decomposition" office:name=""><text:span text:style-name="Definition">5.11 Five-system causal decomposition <text:a xlink:type="simple" xlink:href="#five-system-causal-decomposition" office:name=""><text:span text:style-name="Definition">74</text:span></text:a></text:span></text:a></text:p>
      <text:p text:style-name="Text_20_body"><text:a xlink:type="simple" xlink:href="#why-hnlp-and-bert-differ" office:name=""><text:span text:style-name="Definition">5.12 Why HNLP and BERT differ <text:a xlink:type="simple" xlink:href="#why-hnlp-and-bert-differ" office:name=""><text:span text:style-name="Definition">74</text:span></text:a></text:span></text:a></text:p>
      <text:p text:style-name="Text_20_body"><text:a xlink:type="simple" xlink:href="#error-source-analysis-and-discriminating-tests" office:name=""><text:span text:style-name="Definition">5.13 Error-source analysis and discriminating tests <text:a xlink:type="simple" xlink:href="#error-source-analysis-and-discriminating-tests" office:name=""><text:span text:style-name="Definition">75</text:span></text:a></text:span></text:a></text:p>
      <text:p text:style-name="Text_20_body"><text:a xlink:type="simple" xlink:href="#why-the-evaluation-process-itself-must-be-questioned" office:name=""><text:span text:style-name="Definition">5.14 Why the evaluation process itself must be questioned <text:a xlink:type="simple" xlink:href="#why-the-evaluation-process-itself-must-be-questioned" office:name=""><text:span text:style-name="Definition">76</text:span></text:a></text:span></text:a></text:p>
      <text:p text:style-name="Text_20_body"><text:a xlink:type="simple" xlink:href="#a-field-routed-extraction-ensemble" office:name=""><text:span text:style-name="Definition">5.15 A field-routed extraction ensemble <text:a xlink:type="simple" xlink:href="#a-field-routed-extraction-ensemble" office:name=""><text:span text:style-name="Definition">76</text:span></text:a></text:span></text:a></text:p>
      <text:p text:style-name="Text_20_body"><text:a xlink:type="simple" xlink:href="#reasoning-disabled-versus-reasoning-enabled-extraction" office:name=""><text:span text:style-name="Definition">6. Reasoning-Disabled versus Reasoning-Enabled Extraction <text:a xlink:type="simple" xlink:href="#reasoning-disabled-versus-reasoning-enabled-extraction" office:name=""><text:span text:style-name="Definition">77</text:span></text:a></text:span></text:a></text:p>
      <text:p text:style-name="Text_20_body"><text:a xlink:type="simple" xlink:href="#what-the-runtime-flag-changes" office:name=""><text:span text:style-name="Definition">6.1 What the runtime flag changes <text:a xlink:type="simple" xlink:href="#what-the-runtime-flag-changes" office:name=""><text:span text:style-name="Definition">77</text:span></text:a></text:span></text:a></text:p>
      <text:p text:style-name="Text_20_body"><text:a xlink:type="simple" xlink:href="#why-reasoning-off-may-help-extraction" office:name=""><text:span text:style-name="Definition">6.2 Why reasoning off may help extraction <text:a xlink:type="simple" xlink:href="#why-reasoning-off-may-help-extraction" office:name=""><text:span text:style-name="Definition">77</text:span></text:a></text:span></text:a></text:p>
      <text:p text:style-name="Text_20_body"><text:a xlink:type="simple" xlink:href="#why-reasoning-off-may-hurt-extraction" office:name=""><text:span text:style-name="Definition">6.3 Why reasoning off may hurt extraction <text:a xlink:type="simple" xlink:href="#why-reasoning-off-may-hurt-extraction" office:name=""><text:span text:style-name="Definition">78</text:span></text:a></text:span></text:a></text:p>
      <text:p text:style-name="Text_20_body"><text:a xlink:type="simple" xlink:href="#formal-qualitycost-model-for-reasoning-mode" office:name=""><text:span text:style-name="Definition">6.4 Formal quality–cost model for reasoning mode <text:a xlink:type="simple" xlink:href="#formal-qualitycost-model-for-reasoning-mode" office:name=""><text:span text:style-name="Definition">78</text:span></text:a></text:span></text:a></text:p>
      <text:p text:style-name="Text_20_body"><text:a xlink:type="simple" xlink:href="#required-onoffbudgeted-experiment" office:name=""><text:span text:style-name="Definition">6.5 Required on/off/budgeted experiment <text:a xlink:type="simple" xlink:href="#required-onoffbudgeted-experiment" office:name=""><text:span text:style-name="Definition">78</text:span></text:a></text:span></text:a></text:p>
      <text:p text:style-name="Text_20_body"><text:a xlink:type="simple" xlink:href="#reasoning-modes-versus-non-generative-configuration-modes" office:name=""><text:span text:style-name="Definition">6.6 Reasoning modes versus non-generative configuration modes <text:a xlink:type="simple" xlink:href="#reasoning-modes-versus-non-generative-configuration-modes" office:name=""><text:span text:style-name="Definition">79</text:span></text:a></text:span></text:a></text:p>
      <text:p text:style-name="Text_20_body"><text:a xlink:type="simple" xlink:href="#alternative-models-and-a-controlled-model-selection-programme" office:name=""><text:span text:style-name="Definition">7. Alternative Models and a Controlled Model-Selection Programme <text:a xlink:type="simple" xlink:href="#alternative-models-and-a-controlled-model-selection-programme" office:name=""><text:span text:style-name="Definition">79</text:span></text:a></text:span></text:a></text:p>
      <text:p text:style-name="Text_20_body"><text:a xlink:type="simple" xlink:href="#why-alternatives-must-include-dense-controls" office:name=""><text:span text:style-name="Definition">7.1 Why alternatives must include dense controls <text:a xlink:type="simple" xlink:href="#why-alternatives-must-include-dense-controls" office:name=""><text:span text:style-name="Definition">79</text:span></text:a></text:span></text:a></text:p>
      <text:p text:style-name="Text_20_body"><text:a xlink:type="simple" xlink:href="#model-selection-criteria" office:name=""><text:span text:style-name="Definition">7.2 Model-selection criteria <text:a xlink:type="simple" xlink:href="#model-selection-criteria" office:name=""><text:span text:style-name="Definition">80</text:span></text:a></text:span></text:a></text:p>
      <text:p text:style-name="Text_20_body"><text:a xlink:type="simple" xlink:href="#factorial-benchmark-design" office:name=""><text:span text:style-name="Definition">7.3 Factorial benchmark design <text:a xlink:type="simple" xlink:href="#factorial-benchmark-design" office:name=""><text:span text:style-name="Definition">81</text:span></text:a></text:span></text:a></text:p>
      <text:p text:style-name="Text_20_body"><text:a xlink:type="simple" xlink:href="#replacement-decision-rule" office:name=""><text:span text:style-name="Definition">7.4 Replacement decision rule <text:a xlink:type="simple" xlink:href="#replacement-decision-rule" office:name=""><text:span text:style-name="Definition">81</text:span></text:a></text:span></text:a></text:p>
      <text:p text:style-name="Text_20_body"><text:a xlink:type="simple" xlink:href="#alternative-extraction-architectures-beyond-generative-llms" office:name=""><text:span text:style-name="Definition">7.5 Alternative extraction architectures beyond generative LLMs <text:a xlink:type="simple" xlink:href="#alternative-extraction-architectures-beyond-generative-llms" office:name=""><text:span text:style-name="Definition">82</text:span></text:a></text:span></text:a></text:p>
      <text:p text:style-name="Text_20_body"><text:a xlink:type="simple" xlink:href="#threats-to-validity-ethics-and-responsible-use" office:name=""><text:span text:style-name="Definition">8. Threats to Validity, Ethics, and Responsible Use <text:a xlink:type="simple" xlink:href="#threats-to-validity-ethics-and-responsible-use" office:name=""><text:span text:style-name="Definition">82</text:span></text:a></text:span></text:a></text:p>
      <text:p text:style-name="Text_20_body"><text:a xlink:type="simple" xlink:href="#recommendations-for-deployment-and-further-research" office:name=""><text:span text:style-name="Definition">9. Recommendations for Deployment and Further Research <text:a xlink:type="simple" xlink:href="#recommendations-for-deployment-and-further-research" office:name=""><text:span text:style-name="Definition">83</text:span></text:a></text:span></text:a></text:p>
      <text:p text:style-name="Text_20_body"><text:a xlink:type="simple" xlink:href="#priority-validation-study" office:name=""><text:span text:style-name="Definition">9.1 Priority validation study <text:a xlink:type="simple" xlink:href="#priority-validation-study" office:name=""><text:span text:style-name="Definition">84</text:span></text:a></text:span></text:a></text:p>
      <text:p text:style-name="Text_20_body"><text:a xlink:type="simple" xlink:href="#reconciliation-with-previous-reports" office:name=""><text:span text:style-name="Definition">10. Reconciliation with Previous Reports <text:a xlink:type="simple" xlink:href="#reconciliation-with-previous-reports" office:name=""><text:span text:style-name="Definition">84</text:span></text:a></text:span></text:a></text:p>
      <text:p text:style-name="Text_20_body"><text:a xlink:type="simple" xlink:href="#conclusion" office:name=""><text:span text:style-name="Definition">11. Conclusion <text:a xlink:type="simple" xlink:href="#conclusion" office:name=""><text:span text:style-name="Definition">85</text:span></text:a></text:span></text:a></text:p>
      <text:p text:style-name="Text_20_body"><text:a xlink:type="simple" xlink:href="#deployment-trade-off-heuristics-contextual-encoders-and-llms" office:name=""><text:span text:style-name="Definition">11.1 Deployment trade-off: heuristics, contextual encoders, and LLMs <text:a xlink:type="simple" xlink:href="#deployment-trade-off-heuristics-contextual-encoders-and-llms" office:name=""><text:span text:style-name="Definition">86</text:span></text:a></text:span></text:a></text:p>
      <text:p text:style-name="Text_20_body"><text:a xlink:type="simple" xlink:href="#references" office:name=""><text:span text:style-name="Definition">References <text:a xlink:type="simple" xlink:href="#references" office:name=""><text:span text:style-name="Definition">88</text:span></text:a></text:span></text:a></text:p>
      <text:p text:style-name="Text_20_body"><text:a xlink:type="simple" xlink:href="#appendix-a.-supplied-runtime-commands" office:name=""><text:span text:style-name="Definition">Appendix A. Supplied runtime commands <text:a xlink:type="simple" xlink:href="#appendix-a.-supplied-runtime-commands" office:name=""><text:span text:style-name="Definition">91</text:span></text:a></text:span></text:a></text:p>
      <text:p text:style-name="Text_20_body"><text:a xlink:type="simple" xlink:href="#gemma" office:name=""><text:span text:style-name="Definition">Gemma <text:a xlink:type="simple" xlink:href="#gemma" office:name=""><text:span text:style-name="Definition">91</text:span></text:a></text:span></text:a></text:p>
      <text:p text:style-name="Text_20_body"><text:a xlink:type="simple" xlink:href="#qwen" office:name=""><text:span text:style-name="Definition">Qwen <text:a xlink:type="simple" xlink:href="#qwen" office:name=""><text:span text:style-name="Definition">91</text:span></text:a></text:span></text:a></text:p>
      <text:p text:style-name="Text_20_body"><text:a xlink:type="simple" xlink:href="#appendix-a.1.-non-generative-implementation-record" office:name=""><text:span text:style-name="Definition">Appendix A.1. Non-generative implementation record <text:a xlink:type="simple" xlink:href="#appendix-a.1.-non-generative-implementation-record" office:name=""><text:span text:style-name="Definition">91</text:span></text:a></text:span></text:a></text:p>
      <text:p text:style-name="Text_20_body"><text:a xlink:type="simple" xlink:href="#appendix-b.-statistical-interpretation-safeguards" office:name=""><text:span text:style-name="Definition">Appendix B. Statistical interpretation safeguards <text:a xlink:type="simple" xlink:href="#appendix-b.-statistical-interpretation-safeguards" office:name=""><text:span text:style-name="Definition">93</text:span></text:a></text:span></text:a></text:p>
      <text:p text:style-name="Text_20_body"><text:a xlink:type="simple" xlink:href="#appendix-c.-reproducibility-package" office:name=""><text:span text:style-name="Definition">Appendix C. Reproducibility package <text:a xlink:type="simple" xlink:href="#appendix-c.-reproducibility-package" office:name=""><text:span text:style-name="Definition">93</text:span></text:a></text:span></text:a></text:p>
      <text:h text:style-name="Heading_20_1" text:outline-level="1"><text:bookmark-start text:name="list-of-figures"/>List of figures<text:bookmark-end text:name="list-of-figures"/></text:h>
      <text:p text:style-name="First_20_paragraph">Figure 1. Evaluation design and evidence hierarchy.</text:p>
      <text:p text:style-name="Text_20_body">Figure 2. Common direct-archive model profile.</text:p>
      <text:p text:style-name="Text_20_body">Figure 3. Local-model atomic performance and risk profile.</text:p>
      <text:p text:style-name="Text_20_body">Figure 4. Category-level weighted F1 for Gemma and Qwen.</text:p>
      <text:p text:style-name="Text_20_body">Figure 5. Category-level Qwen–Gemma weighted-F1 differences.</text:p>
      <text:p text:style-name="Text_20_body">Figure 6. Cross-category association of local-model weighted F1.</text:p>
      <text:p text:style-name="Text_20_body">Figure 7. Atomic weighted F1 by segment or field family.</text:p>
      <text:p text:style-name="Text_20_body">Figure 8. Direct segment-level lexical capture and ChatGPT agreement.</text:p>
      <text:p text:style-name="Text_20_body">Figure 9. Category-level completeness and unsupported-content trade-off.</text:p>
      <text:p text:style-name="Text_20_body">Figure 10. Distribution of paired document-level weighted-F1 differences by category.</text:p>
      <text:p text:style-name="Text_20_body">Figure 11. Total and active parameter counts for the two evaluated MoE families.</text:p>
      <text:p text:style-name="Text_20_body">Figure 12. Generic token-level sparse MoE routing mechanism.</text:p>
      <text:p text:style-name="Text_20_body">Figure 13. Layered causal decomposition of apparent model deviations.</text:p>
      <text:p text:style-name="Text_20_body">Figure 14. Competing hypotheses for reasoning-disabled and reasoning-enabled extraction.</text:p>
      <text:p text:style-name="Text_20_body">Figure 15. Minimum controlled benchmark for separating model, MoE, reasoning, and quantization effects.</text:p>
      <text:p text:style-name="Text_20_body">Figure 16. Code-derived architecture of Hybrid NLP and BERT MULTI.</text:p>
      <text:p text:style-name="Text_20_body">Figure 17. Implementation prerequisites and unmeasured operating conditions.</text:p>
      <text:p text:style-name="Text_20_body">Figure 18. Stage-wise failure mechanisms in Hybrid NLP and BERT MULTI.</text:p>
      <text:p text:style-name="Text_20_body">Figure 19. Atomic operating profiles across available evidence tiers.</text:p>
      <text:p text:style-name="Text_20_body">Figure 20. Common-evaluator four-system global factual profiles.</text:p>
      <text:p text:style-name="Text_20_body">Figure 21. Common-rule document outcomes for all four systems.</text:p>
      <text:p text:style-name="Text_20_body">Figure 22. Four-system category weighted-F1 heatmap.</text:p>
      <text:p text:style-name="Text_20_body">Figure 23. Four-system category deviations from each category mean.</text:p>
      <text:p text:style-name="Text_20_body">Figure 24. Four-system category precision–recall operating points.</text:p>
      <text:p text:style-name="Text_20_body">Figure 25. Four-system category completeness–unsupported-content profiles.</text:p>
      <text:p text:style-name="Text_20_body">Figure 26. Four-system category weighted-F1 distributions.</text:p>
      <text:p text:style-name="Text_20_body">Figure 27. Four-system segment-level weighted F1.</text:p>
      <text:p text:style-name="Text_20_body">Figure 28. Four-system segment-level completeness.</text:p>
      <text:p text:style-name="Text_20_body">Figure 29. Four-system segment-population availability.</text:p>
      <text:p text:style-name="Text_20_body">Figure 30. Reproducible evidence-to-result workflow and functional blinding.</text:p>
      <text:h text:style-name="Heading_20_1" text:outline-level="1"><text:bookmark-start text:name="list-of-tables"/>List of tables<text:bookmark-end text:name="list-of-tables"/></text:h>
      <text:p text:style-name="First_20_paragraph">Table 1. Research questions and analytical evidence</text:p>
      <text:p text:style-name="Text_20_body">Table 2. Systems and supplied inference configurations</text:p>
      <text:p text:style-name="Text_20_body">Table 3. Corpus and pipeline inventory</text:p>
      <text:p text:style-name="Text_20_body">Table 4. Common direct-archive metrics</text:p>
      <text:p text:style-name="Text_20_body">Table 5. Recomputed local-model atomic metrics</text:p>
      <text:p text:style-name="Text_20_body">Table 6. Paired category-level statistical analysis</text:p>
      <text:p text:style-name="Text_20_body">Table 7. Highest and lowest category weighted F1</text:p>
      <text:p text:style-name="Text_20_body">Table 8. Atomic segment-level weighted F1 and completeness</text:p>
      <text:p text:style-name="Text_20_body">Table 9. Threats to validity and mitigations</text:p>
      <text:p text:style-name="Text_20_body">Table 10. Recommended deployment controls</text:p>
      <text:p text:style-name="Text_20_body">Table 11. Reconciliation with prior aggregate reports</text:p>
      <text:p text:style-name="Text_20_body">Table 12. Mathematical symbols and units of analysis</text:p>
      <text:p text:style-name="Text_20_body">Table 13. Published architecture characteristics of the evaluated model families</text:p>
      <text:p text:style-name="Text_20_body">Table 14. Plausible error sources, observable signatures, and falsification tests</text:p>
      <text:p text:style-name="Text_20_body">Table 15. Extreme category deviations requiring forensic review</text:p>
      <text:p text:style-name="Text_20_body">Table 16. Competing explanations and evidence required to distinguish them</text:p>
      <text:p text:style-name="Text_20_body">Table 17. Controlled reasoning-mode experiment</text:p>
      <text:p text:style-name="Text_20_body">Table 18. Alternative local model candidates and their experimental role</text:p>
      <text:p text:style-name="Text_20_body">Table 19. Minimum factorial benchmark for model selection</text:p>
      <text:p text:style-name="Text_20_body">Table 20. Five-system architecture, inference, and provenance matrix</text:p>
      <text:p text:style-name="Text_20_body">Table 21. Java-derived HNLP configuration and epistemic status</text:p>
      <text:p text:style-name="Text_20_body">Table 21A. Reconstructed HNLP execution algorithm</text:p>
      <text:p text:style-name="Text_20_body">Table 21B. HNLP dictionary, language, and synonym resources</text:p>
      <text:p text:style-name="Text_20_body">Table 21C. HNLP heading recognition and ambiguity controls</text:p>
      <text:p text:style-name="Text_20_body">Table 22. Java-derived BERT MULTI configuration and epistemic status</text:p>
      <text:p text:style-name="Text_20_body">Table 22A. Conditions for reliable HNLP extraction</text:p>
      <text:p text:style-name="Text_20_body">Table 22B. Conditions for reliable BERT MULTI extraction</text:p>
      <text:p text:style-name="Text_20_body">Table 22C. Reconstructed BERT MULTI execution algorithm</text:p>
      <text:p text:style-name="Text_20_body">Table 22D. BERT MULTI decoding and duplicate-resolution controls</text:p>
      <text:p text:style-name="Text_20_body">Table 22E. Schema-driven BERT mapping and aggregation controls</text:p>
      <text:p text:style-name="Text_20_body">Table 23. Stage-wise error propagation and observable signatures</text:p>
      <text:p text:style-name="Text_20_body">Table 23A. Frozen stages in the common PDF-grounded evaluation protocol</text:p>
      <text:p text:style-name="Text_20_body">Table 23B. Why an LLM is not the sole primary evaluator</text:p>
      <text:p text:style-name="Text_20_body">Table 23C. Validity claims, limitations and required extensions</text:p>
      <text:p text:style-name="Text_20_body">Table 23D. Result-provenance audit and removal of unsupported claims</text:p>
      <text:p text:style-name="Text_20_body">Table 24. Five-system empirical profile with evidence-tier restrictions</text:p>
      <text:p text:style-name="Text_20_body">Table 24A. Figure inclusion policy and justified exceptions</text:p>
      <text:p text:style-name="Text_20_body">Table 24B. Controls in the common four-system audit</text:p>
      <text:p text:style-name="Text_20_body">Table 24C. Common-evaluator four-system results</text:p>
      <text:p text:style-name="Text_20_body">Table 24D. All six paired category contrasts under the common evaluator</text:p>
      <text:p text:style-name="Text_20_body">Table 25. Paired HNLP–BERT statistical results</text:p>
      <text:p text:style-name="Text_20_body">Table 26. Segment-level HNLP–BERT results</text:p>
      <text:p text:style-name="Text_20_body">Table 27. Five-system claims permitted and prohibited by the evidence</text:p>
      <text:p text:style-name="Text_20_body">Table 28. Architecture-specific errors and discriminating experiments</text:p>
      <text:p text:style-name="Text_20_body">Table 29. Controlled ablation matrix for generative and non-generative systems</text:p>
      <text:p text:style-name="Text_20_body">Table 30. Alternative extraction architectures and experimental roles</text:p>
      <text:p text:style-name="Text_20_body">Table 31. Deployment mechanisms and unmeasured hypotheses for heuristic, encoder and generative extraction</text:p>
      <text:p text:style-name="Text_20_body">Table A1. Proprietary HNLP and BERT Java source manifest</text:p>
      <text:h text:style-name="Heading_20_1" text:outline-level="1"><text:bookmark-start text:name="introduction"/>1. Introduction<text:bookmark-end text:name="introduction"/></text:h>
      <text:p text:style-name="First_20_paragraph">Retrieval-augmented generation combines parametric language generation with non-parametric external evidence [1]. In CV search, the evidence is candidate-specific and consequential: employment history, skills, education, certifications, languages, dates, and source passages. The extraction layer is therefore not a convenience-only preprocessing step. It controls what information can be retrieved, which facts can be cited, and which candidates may become false negatives.</text:p>
      <text:p text:style-name="Text_20_body">Precision, recall, and F1 are established information-retrieval measures [2]. Their interpretation is particularly important here. High precision supports using extracted facts as positive evidence; lower recall means that absent structured values cannot safely be treated as negative evidence. The same asymmetry appears in the present results: the local pipelines usually emit PDF-supported content, yet omit a material portion of the facts represented in the machine-assisted atomic evidence.</text:p>
      <text:p text:style-name="Text_20_body">Transparent evaluation also requires documentation of the data, model context, intended use, and limitations. Datasheets [4] and model cards [5] provide established frameworks for this purpose, while NIST AI RMF 1.0 emphasizes context-sensitive measurement, governance, mapping, and management of risk [6]. This report adopts those principles by preserving provenance, disaggregating results by category and field, and avoiding a single opaque quality score.</text:p>
      <text:h text:style-name="Heading_20_2" text:outline-level="2"><text:bookmark-start text:name="problem-statement"/>1.1 Problem statement<text:bookmark-end text:name="problem-statement"/></text:h>
      <text:p text:style-name="First_20_paragraph">The source materials were created through multiple extraction, evaluation, consolidation, and reporting processes. This creates two risks: numerical drift between category and aggregate reports, and apparent model differences caused by evaluator implementation rather than extraction quality. The study therefore recomputes the principal measures from canonical inputs and places direct, uniformly implemented metrics beside—not inside—the heterogeneous atomic-evaluation layer.</text:p>
      <text:h text:style-name="Heading_20_2" text:outline-level="2"><text:bookmark-start text:name="research-questions"/>1.2 Research questions<text:bookmark-end text:name="research-questions"/></text:h>
      <text:p text:style-name="TableCaption">Table 1. Research questions and analytical evidence</text:p>
      <table:table table:name="Table1" table:style-name="Table1">
        <table:table-column table:style-name="Table1.A"/>
        <table:table-column table:style-name="Table1.B"/>
        <table:table-column table:style-name="Table1.C"/>
        <table:table-header-rows>
          <table:table-row>
            <table:table-cell table:style-name="TableHeaderRowCell" office:value-type="string">
              <text:p text:style-name="Table_20_Heading"><text:span text:style-name="T2">ID</text:span></text:p>
            </table:table-cell>
            <table:table-cell table:style-name="TableHeaderRowCell" office:value-type="string">
              <text:p text:style-name="Table_20_Heading"><text:span text:style-name="T2">Research question</text:span></text:p>
            </table:table-cell>
            <table:table-cell table:style-name="TableHeaderRowCell" office:value-type="string">
              <text:p text:style-name="Table_20_Heading"><text:span text:style-name="T2">Evidence</text:span></text:p>
            </table:table-cell>
          </table:table-row>
        </table:table-header-rows>
        <table:table-row>
          <table:table-cell table:style-name="TableRowCell" office:value-type="string">
            <text:p text:style-name="Table_20_Contents">RQ1</text:p>
          </table:table-cell>
          <table:table-cell table:style-name="TableRowCell" office:value-type="string">
            <text:p text:style-name="Table_20_Contents">Do the three pipelines produce parseable, schema-valid outputs for the full PDF corpus?</text:p>
          </table:table-cell>
          <table:table-cell table:style-name="TableRowCell" office:value-type="string">
            <text:p text:style-name="Table_20_Contents">Archive matching and Draft 2020-12 validation.</text:p>
          </table:table-cell>
        </table:table-row>
        <table:table-row>
          <table:table-cell table:style-name="TableRowCell" office:value-type="string">
            <text:p text:style-name="Table_20_Contents">RQ2</text:p>
          </table:table-cell>
          <table:table-cell table:style-name="TableRowCell" office:value-type="string">
            <text:p text:style-name="Table_20_Contents">How faithfully does each output preserve extractive text found in the PDFs?</text:p>
          </table:table-cell>
          <table:table-cell table:style-name="TableRowCell" office:value-type="string">
            <text:p text:style-name="Table_20_Contents">Exact-object support and four-token PDF-support precision.</text:p>
          </table:table-cell>
        </table:table-row>
        <table:table-row>
          <table:table-cell table:style-name="TableRowCell" office:value-type="string">
            <text:p text:style-name="Table_20_Contents">RQ3</text:p>
          </table:table-cell>
          <table:table-cell table:style-name="TableRowCell" office:value-type="string">
            <text:p text:style-name="Table_20_Contents">How much broad source text is captured by each system?</text:p>
          </table:table-cell>
          <table:table-cell table:style-name="TableRowCell" office:value-type="string">
            <text:p text:style-name="Table_20_Contents">PDF lexical-coverage proxy; interpreted descriptively.</text:p>
          </table:table-cell>
        </table:table-row>
        <table:table-row>
          <table:table-cell table:style-name="TableRowCell" office:value-type="string">
            <text:p text:style-name="Table_20_Contents">RQ4</text:p>
          </table:table-cell>
          <table:table-cell table:style-name="TableRowCell" office:value-type="string">
            <text:p text:style-name="Table_20_Contents">How do Gemma and Qwen compare on PDF-grounded atomic precision, recall, F1, completeness, and unsupported content?</text:p>
          </table:table-cell>
          <table:table-cell table:style-name="TableRowCell" office:value-type="string">
            <text:p text:style-name="Table_20_Contents">Canonical TP/Partial/FP/FN workbooks.</text:p>
          </table:table-cell>
        </table:table-row>
        <table:table-row>
          <table:table-cell table:style-name="TableRowCell" office:value-type="string">
            <text:p text:style-name="Table_20_Contents">RQ5</text:p>
          </table:table-cell>
          <table:table-cell table:style-name="TableRowCell" office:value-type="string">
            <text:p text:style-name="Table_20_Contents">Are differences stable across occupational categories and semantic segments?</text:p>
          </table:table-cell>
          <table:table-cell table:style-name="TableRowCell" office:value-type="string">
            <text:p text:style-name="Table_20_Contents">Paired category analysis, segment matrices, and document sensitivity analysis.</text:p>
          </table:table-cell>
        </table:table-row>
        <table:table-row>
          <table:table-cell table:style-name="TableRowCell" office:value-type="string">
            <text:p text:style-name="Table_20_Contents">RQ6</text:p>
          </table:table-cell>
          <table:table-cell table:style-name="TableRowCell" office:value-type="string">
            <text:p text:style-name="Table_20_Contents">What deployment controls follow for RAG-based CV search?</text:p>
          </table:table-cell>
          <table:table-cell table:style-name="TableRowCell" office:value-type="string">
            <text:p text:style-name="Table_20_Contents">Evidence asymmetry, field-aware retrieval, fallback, and human review.</text:p>
          </table:table-cell>
        </table:table-row>
        <table:table-row>
          <table:table-cell table:style-name="TableRowCell" office:value-type="string">
            <text:p text:style-name="Table_20_Contents">RQ7</text:p>
          </table:table-cell>
          <table:table-cell table:style-name="TableRowCell" office:value-type="string">
            <text:p text:style-name="Table_20_Contents">Which MoE mechanisms could plausibly affect extraction, and which are observable here?</text:p>
          </table:table-cell>
          <table:table-cell table:style-name="TableRowCell" office:value-type="string">
            <text:p text:style-name="Table_20_Contents">Formal router, load, active-parameter, memory, and quantization model.</text:p>
          </table:table-cell>
        </table:table-row>
        <table:table-row>
          <table:table-cell table:style-name="TableRowCell" office:value-type="string">
            <text:p text:style-name="Table_20_Contents">RQ8</text:p>
          </table:table-cell>
          <table:table-cell table:style-name="TableRowCell" office:value-type="string">
            <text:p text:style-name="Table_20_Contents">How should reasoning-disabled results be interpreted relative to reasoning-enabled operation?</text:p>
          </table:table-cell>
          <table:table-cell table:style-name="TableRowCell" office:value-type="string">
            <text:p text:style-name="Table_20_Contents">Competing hypotheses and a controlled on/off/budgeted design.</text:p>
          </table:table-cell>
        </table:table-row>
        <table:table-row>
          <table:table-cell table:style-name="TableRowCell" office:value-type="string">
            <text:p text:style-name="Table_20_Contents">RQ9</text:p>
          </table:table-cell>
          <table:table-cell table:style-name="TableRowCell" office:value-type="string">
            <text:p text:style-name="Table_20_Contents">Which alternative models would provide informative controls?</text:p>
          </table:table-cell>
          <table:table-cell table:style-name="TableRowCell" office:value-type="string">
            <text:p text:style-name="Table_20_Contents">Within-family dense siblings, independent dense baselines, and factorial testing.</text:p>
          </table:table-cell>
        </table:table-row>
        <table:table-row>
          <table:table-cell table:style-name="TableRowCell" office:value-type="string">
            <text:p text:style-name="Table_20_Contents">RQ10</text:p>
          </table:table-cell>
          <table:table-cell table:style-name="TableRowCell" office:value-type="string">
            <text:p text:style-name="Table_20_Contents">How do Hybrid NLP and BERT MULTI compare when evaluated under their shared PDF-grounded protocol?</text:p>
          </table:table-cell>
          <table:table-cell table:style-name="TableRowCell" office:value-type="string">
            <text:p text:style-name="Table_20_Contents">Paired 24-category weighted-F1 differences, percentile bootstrap interval, sign pattern, and Wilcoxon test.</text:p>
          </table:table-cell>
        </table:table-row>
        <table:table-row>
          <table:table-cell table:style-name="TableRowCell" office:value-type="string">
            <text:p text:style-name="Table_20_Contents">RQ11</text:p>
          </table:table-cell>
          <table:table-cell table:style-name="TableRowCell" office:value-type="string">
            <text:p text:style-name="Table_20_Contents">How are the two non-generative extraction methods constructed in the supplied Java implementation?</text:p>
          </table:table-cell>
          <table:table-cell table:style-name="TableRowCell" office:value-type="string">
            <text:p text:style-name="Table_20_Contents">Code-level reconstruction of preprocessing, scoring, inference, schema mapping, validation, and fallback stages.</text:p>
          </table:table-cell>
        </table:table-row>
        <table:table-row>
          <table:table-cell table:style-name="TableRowCell" office:value-type="string">
            <text:p text:style-name="Table_20_Contents">RQ12</text:p>
          </table:table-cell>
          <table:table-cell table:style-name="TableRowCell" office:value-type="string">
            <text:p text:style-name="Table_20_Contents">Which five-system comparisons are valid, and which would conflate incompatible evidence layers?</text:p>
          </table:table-cell>
          <table:table-cell table:style-name="TableRowCell" office:value-type="string">
            <text:p text:style-name="Table_20_Contents">Explicit evidence-tier matrix and a comparability indicator requiring common corpus, target, evaluator, and aggregation.</text:p>
          </table:table-cell>
        </table:table-row>
        <table:table-row>
          <table:table-cell table:style-name="TableRowCell" office:value-type="string">
            <text:p text:style-name="Table_20_Contents">RQ13</text:p>
          </table:table-cell>
          <table:table-cell table:style-name="TableRowCell" office:value-type="string">
            <text:p text:style-name="Table_20_Contents">Which error mechanisms can explain the observed deviations without assuming intrinsic model superiority?</text:p>
          </table:table-cell>
          <table:table-cell table:style-name="TableRowCell" office:value-type="string">
            <text:p text:style-name="Table_20_Contents">Stage-wise failure model, competing hypotheses, counterfactual tests, and controlled ablation design.</text:p>
          </table:table-cell>
        </table:table-row>
        <table:table-row>
          <table:table-cell table:style-name="TableRowCell" office:value-type="string">
            <text:p text:style-name="Table_20_Contents">RQ14</text:p>
          </table:table-cell>
          <table:table-cell table:style-name="TableRowCell" office:value-type="string">
            <text:p text:style-name="Table_20_Contents">How do Gemma, Qwen, Hybrid NLP and BERT MULTI compare when every raw JSON archive is re-evaluated under one frozen PDF-grounded protocol?</text:p>
          </table:table-cell>
          <table:table-cell table:style-name="TableRowCell" office:value-type="string">
            <text:p text:style-name="Table_20_Contents">Canonical ID alignment, common fact splitter and matcher, common thresholds and missing-output policy, document bootstrap, and all six paired category contrasts.</text:p>
          </table:table-cell>
        </table:table-row>
      </table:table>
      <text:h text:style-name="Heading_20_2" text:outline-level="2"><text:bookmark-start text:name="contributions"/>1.3 Contributions<text:bookmark-end text:name="contributions"/></text:h>
      <text:list text:style-name="L1">
        <text:list-item>
          <text:p text:style-name="P1">A corrected, all-category comparison based on 2,484 PDFs and the user-designated canonical workbooks.</text:p>
        </text:list-item>
        <text:list-item>
          <text:p text:style-name="P1">A common direct-evidence layer that quantifies ChatGPT without treating it as ground truth.</text:p>
        </text:list-item>
        <text:list-item>
          <text:p text:style-name="P1">Full validation against the supplied Draft 2020-12 aiextract.json schema.</text:p>
        </text:list-item>
        <text:list-item>
          <text:p text:style-name="P1">Paired category-level uncertainty, effect-size, rank-correlation, and sensitivity analyses.</text:p>
        </text:list-item>
        <text:list-item>
          <text:p text:style-name="P1">Field-level evidence for a risk-aware RAG architecture.</text:p>
        </text:list-item>
        <text:list-item>
          <text:p text:style-name="P1">A reproducible reconciliation of prior aggregate claims with canonical recalculation.</text:p>
        </text:list-item>
      </text:list>
      <text:h text:style-name="Heading_20_1" text:outline-level="1"><text:bookmark-start text:name="materials-and-methods"/>2. Materials and methods<text:bookmark-end text:name="materials-and-methods"/></text:h>
      <text:h text:style-name="Heading_20_2" text:outline-level="2"><text:bookmark-start text:name="corpus-and-unit-of-analysis"/>2.1 Corpus and unit of analysis<text:bookmark-end text:name="corpus-and-unit-of-analysis"/></text:h>
      <text:p text:style-name="First_20_paragraph">The corpus comprises 2,484 source CV PDFs distributed across 24 predefined occupational categories. The categories are sampling strata supplied by the dataset rather than labels inferred by the models. Document IDs are normalized from filenames and matched within category. Candidate names are not used for matching or reporting. The primary unit for pipeline integrity is the document; the unit for atomic metrics is the evaluated fact; and the primary unit for cross-domain comparison is the occupational category.</text:p>
      <text:p text:style-name="FigureWithCaption"><draw:frame draw:name="img1" svg:width="6.65in" svg:height="3.51582in"><draw:image xlink:href="Pictures/0.png" xlink:type="simple" xlink:show="embed" xlink:actuate="onLoad"/></draw:frame></text:p>
      <text:p text:style-name="FigureCaption">Figure 1. Evaluation design and evidence hierarchy.</text:p>
      <text:p text:style-name="P2"><text:span text:style-name="T1">Note. PDFs are authoritative. ChatGPT agreement is diagnostic; canonical workbook judgments form a separate evidence layer. Source: author calculations from the supplied benchmark archives and canonical workbooks.</text:span></text:p>
      <text:h text:style-name="Heading_20_2" text:outline-level="2"><text:bookmark-start text:name="compared-systems"/>2.2 Compared systems<text:bookmark-end text:name="compared-systems"/></text:h>
      <text:p text:style-name="TableCaption">Table 2. Systems and supplied inference configurations</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text:span text:style-name="T2">System</text:span></text:p>
            </table:table-cell>
            <table:table-cell table:style-name="TableHeaderRowCell" office:value-type="string">
              <text:p text:style-name="Table_20_Heading"><text:span text:style-name="T2">Model identifier</text:span></text:p>
            </table:table-cell>
            <table:table-cell table:style-name="TableHeaderRowCell" office:value-type="string">
              <text:p text:style-name="Table_20_Heading"><text:span text:style-name="T2">Run context</text:span></text:p>
            </table:table-cell>
            <table:table-cell table:style-name="TableHeaderRowCell" office:value-type="string">
              <text:p text:style-name="Table_20_Heading"><text:span text:style-name="T2">Provenance limitation</text:span></text:p>
            </table:table-cell>
          </table:table-row>
        </table:table-header-rows>
        <table:table-row>
          <table:table-cell table:style-name="TableRowCell" office:value-type="string">
            <text:p text:style-name="Table_20_Contents">ChatGPT</text:p>
          </table:table-cell>
          <table:table-cell table:style-name="TableRowCell" office:value-type="string">
            <text:p text:style-name="Table_20_Contents">User-supplied provenance: "model 5.6 on high"</text:p>
          </table:table-cell>
          <table:table-cell table:style-name="TableRowCell" office:value-type="string">
            <text:p text:style-name="Table_20_Contents">High-recall section-aware JSON extraction using prompt.2</text:p>
          </table:table-cell>
          <table:table-cell table:style-name="TableRowCell" office:value-type="string">
            <text:p text:style-name="Table_20_Contents">Provider build, sampling details and run IDs were not retained.</text:p>
          </table:table-cell>
        </table:table-row>
        <table:table-row>
          <table:table-cell table:style-name="TableRowCell" office:value-type="string">
            <text:p text:style-name="Table_20_Contents">Gemma</text:p>
          </table:table-cell>
          <table:table-cell table:style-name="TableRowCell" office:value-type="string">
            <text:p text:style-name="Table_20_Contents">gemma-4-26B-A4B-it-qat-UD-Q4_K_XL.gguf</text:p>
          </table:table-cell>
          <table:table-cell table:style-name="TableRowCell" office:value-type="string">
            <text:p text:style-name="Table_20_Contents">llama-server; Vulkan1; 65,536 context; parallel slots 4; reasoning off</text:p>
          </table:table-cell>
          <table:table-cell table:style-name="TableRowCell" office:value-type="string">
            <text:p text:style-name="Table_20_Contents">Quantized local inference; exact llama.cpp build and driver manifest absent.</text:p>
          </table:table-cell>
        </table:table-row>
        <table:table-row>
          <table:table-cell table:style-name="TableRowCell" office:value-type="string">
            <text:p text:style-name="Table_20_Contents">Qwen</text:p>
          </table:table-cell>
          <table:table-cell table:style-name="TableRowCell" office:value-type="string">
            <text:p text:style-name="Table_20_Contents">Qwen3.6-35B-A3B-UD-Q4_K_XL.gguf</text:p>
          </table:table-cell>
          <table:table-cell table:style-name="TableRowCell" office:value-type="string">
            <text:p text:style-name="Table_20_Contents">llama-server; Vulkan1; 65,536 context; parallel slots 4; reasoning off</text:p>
          </table:table-cell>
          <table:table-cell table:style-name="TableRowCell" office:value-type="string">
            <text:p text:style-name="Table_20_Contents">Quantized local inference; exact llama.cpp build and driver manifest absent.</text:p>
          </table:table-cell>
        </table:table-row>
        <table:table-row>
          <table:table-cell table:style-name="TableRowCell" office:value-type="string">
            <text:p text:style-name="Table_20_Contents">Hybrid NLP</text:p>
          </table:table-cell>
          <table:table-cell table:style-name="TableRowCell" office:value-type="string">
            <text:p text:style-name="Table_20_Contents">Hybrid NLP (Fast, Local)</text:p>
          </table:table-cell>
          <table:table-cell table:style-name="TableRowCell" office:value-type="string">
            <text:p text:style-name="Table_20_Contents">Local Java; schema-aware rules, dictionaries, fuzzy matching, regex and optional OpenNLP</text:p>
          </table:table-cell>
          <table:table-cell table:style-name="TableRowCell" office:value-type="string">
            <text:p text:style-name="Table_20_Contents">No retained runtime log proving whether optional OpenNLP model files were loaded.</text:p>
          </table:table-cell>
        </table:table-row>
        <table:table-row>
          <table:table-cell table:style-name="TableRowCell" office:value-type="string">
            <text:p text:style-name="Table_20_Contents">BERT MULTI</text:p>
          </table:table-cell>
          <table:table-cell table:style-name="TableRowCell" office:value-type="string">
            <text:p text:style-name="Table_20_Contents">NLP BERT MULTI (DJL); local modelId models/djl/gliner_multi-v2.1</text:p>
          </table:table-cell>
          <table:table-cell table:style-name="TableRowCell" office:value-type="string">
            <text:p text:style-name="Table_20_Contents">Local Java; DJL tokenizer; ONNX Runtime; GLiNER span extraction; deterministic schema mapping</text:p>
          </table:table-cell>
          <table:table-cell table:style-name="TableRowCell" office:value-type="string">
            <text:p text:style-name="Table_20_Contents">The subclass changes local modelId but inherits the parent remote fallback; archive an artifact hash before claiming exact weights.</text:p>
          </table:table-cell>
        </table:table-row>
      </table:table>
      <text:p text:style-name="First_20_paragraph">The filenames indicate locally packaged model variants, but this study does not infer architectural causality from filenames alone. The observed comparison is between complete pipelines: model weights, quantization, prompt handling, server configuration, XML-to-JSON mapping, and evaluation implementation.</text:p>
      <text:h text:style-name="Heading_20_3" text:outline-level="3"><text:bookmark-start text:name="generative-extraction-pipelines-and-the-moe-distinction"/>2.2.1 Generative extraction pipelines and the MoE distinction<text:bookmark-end text:name="generative-extraction-pipelines-and-the-moe-distinction"/></text:h>
      <text:p text:style-name="First_20_paragraph">ChatGPT, Gemma and Qwen are generative document-to-structure pipelines: a prompt conditions an autoregressive decoder, the decoder emits a textual representation, and a parser maps that representation to the controlled JSON contract. Gemma and Qwen are additionally sparse mixture-of-experts (MoE) systems. Their feed-forward sub-layers route each token to a small subset of experts, as formalized in Section 3.8. ChatGPT is treated as a hosted generative system because the supplied provenance does not expose an architecture manifest. The MoE label therefore applies to Gemma and Qwen only; Hybrid NLP and BERT MULTI are not MoE systems.</text:p>
      <text:p text:style-name="Text_20_body">The evaluated Gemma and Qwen runs used the same llama-server command structure, 65,536-token context, four parallel slots, Vulkan execution, quantized GGUF checkpoints, and reasoning disabled. This reduces—but does not remove—implementation variation. Model weights, tokenizers, chat templates, active-parameter topology, quantization sensitivity and prompt-following behavior remain different. ChatGPT used the user-recorded configuration “model 5.6 on high”; provider build, token budget and sampling trace were not retained.</text:p>
      <text:h text:style-name="Heading_20_3" text:outline-level="3"><text:bookmark-start text:name="hybrid-nlp-fast-local-code-derived-construction"/>2.2.2 Hybrid NLP (Fast, Local): code-derived construction<text:bookmark-end text:name="hybrid-nlp-fast-local-code-derived-construction"/></text:h>
      <text:p text:style-name="First_20_paragraph">The HNLP UI strategy resolves to HNlpExtractionStrategy with strategy identifier nlp. It requires a Markdown source, reduces the active JSON schema to NLP-facing top-level fields, applies the configured schema to the extractor, and merges NLP summary/raw fields into existing JSON. The extraction is not one statistical model. It is a composed deterministic pipeline whose decisions arise from section aliases, heading penalties, language-aware dictionaries, synonym expansion, regular-expression patterns, fuzzy similarities, evidence scores, local normalization and final contract validation.</text:p>
      <text:p text:style-name="Text_20_body">HNlpExtractor first cleans Markdown and suppresses boilerplate. It identifies candidate headings, assigns schema-aware section interpretations, and accumulates evidence from literal aliases, fuzzy similarity, dictionary membership, entity-pattern matches and positional context. It then extracts profile, experience, skills, education, certification and language evidence; normalizes seniority and category values; resolves ambiguous spans; deduplicates repeated evidence; and validates the canonical segment contract. OpenNLP tokenizer and sentence models are optional and lazily loaded. The implementation explicitly continues in regex/token-heuristic mode when those artifacts are absent. Because the benchmark archive contains no corresponding runtime log, OpenNLP activation is an unresolved treatment variable rather than an established cause of the measured result.</text:p>
      <text:h text:style-name="Heading_20_4" text:outline-level="4"><text:bookmark-start text:name="hnlp-initialization-schema-reduction-and-resource-binding"/>2.2.2.1 HNLP initialization, schema reduction, and resource binding<text:bookmark-end text:name="hnlp-initialization-schema-reduction-and-resource-binding"/></text:h>
      <text:p text:style-name="First_20_paragraph">The proprietary HNLP method is reconstructed from HNlpExtractionStrategy and HNlpExtractor rather than inferred from its product label. At initialization, the strategy obtains the shared DictionaryService, initializes the local category predictor, loads configuration, reads the active JSON schema, loads skill resources, and attempts to initialize optional OpenNLP components. The active schema is not merely an output validator. Its property names, titles, descriptions, heading_aliases, nested item descriptions, x_segment_guidance and x_non_comparison_headings become executable extraction configuration. Consequently, changing descriptive schema metadata can change HNLP recognition even when the Java binary is unchanged.</text:p>
      <text:p text:style-name="Text_20_body">For each schema field, keyword candidates are normalized to lower case, underscores and hyphens are converted to spaces, punctuation is removed, and both the complete phrase and informative component tokens are retained. Tokens shorter than three characters are excluded; longer plural tokens can contribute a singular form; and adjacent bigrams are added when sufficiently informative. The resulting schemaSectionKeywords, output-to-section map, section-specific penalties, segment guidance, and ignored-heading set define the vocabulary and permissible boundaries used by the parser. This makes HNLP configurable, but it also creates a versioning obligation: the schema, configuration, and dictionary files are part of the implemented method and must be archived with the binary for a reproducible experiment.</text:p>
      <text:h text:style-name="Heading_20_4" text:outline-level="4"><text:bookmark-start text:name="dictionaries-multilingual-aliases-and-synonym-expansion"/>2.2.2.2 Dictionaries, multilingual aliases, and synonym expansion<text:bookmark-end text:name="dictionaries-multilingual-aliases-and-synonym-expansion"/></text:h>
      <text:p text:style-name="First_20_paragraph">HNLP uses several distinct lexical resources. RuntimeTagCatalog supplies canonical tag names, while hnlp_skills_en.txt and djl_skills_en.txt extend the skill vocabulary. Configured section, language, education, certification, seniority, category, and negative-evidence dictionaries are loaded from classpath resources; blank and comment lines are ignored. Localized dictionary resolution substitutes the detected language suffix where a localized file exists. These resources are not interchangeable: section aliases determine where evidence is admitted, skill dictionaries identify candidate concepts, normalization dictionaries map surface forms to canonical values, and negative resources suppress known ambiguities.</text:p>
      <text:p text:style-name="Text_20_body">Multilingual support is implemented as a controlled expansion, not as unrestricted semantic translation. The extractor detects a document language and activates language-specific section keywords. Very short or structurally sparse text defaults conservatively to English because statistical language detection would be unstable. For non-default languages, and only when synonym expansion is enabled, DictionaryService.expandQueryTerms is invoked for each section term; nonblank novel alternatives are added to that language's section vocabulary. Available target languages are obtained from the dictionary service and derived section vocabularies are prepared lazily. Thus, a multilingual synonym can improve heading recall only if language detection, dictionary availability, and the expansion resource all agree. The mechanism cannot recover a language or domain term absent from those resources merely because a human would regard it as synonymous.</text:p>
      <text:p text:style-name="Text_20_body">Skill-list recognition combines lexical membership with list structure. After bullet removal, text following a colon is considered separately and comma, semicolon, and pipe delimiters are used to identify candidate items. A list signal normally requires at least three items and at least three short items; it is strengthened by two or more dictionary hits, while a longer list of at least five short items can itself provide structural evidence. Exact phrase lookup is attempted first. Compact alphanumeric variants are indexed into prefix buckets and compared with bounded edit distance only under length and prefix constraints. This limited fuzzy path tolerates selected compound-form variation without turning every near string into a skill.</text:p>
      <text:p text:style-name="TableCaption">Table 21B. HNLP dictionary, language, and synonym resources</text:p>
      <table:table table:name="Table3" table:style-name="Table3">
        <table:table-column table:style-name="Table3.A"/>
        <table:table-column table:style-name="Table3.B"/>
        <table:table-column table:style-name="Table3.C"/>
        <table:table-column table:style-name="Table3.D"/>
        <table:table-header-rows>
          <table:table-row>
            <table:table-cell table:style-name="TableHeaderRowCell" office:value-type="string">
              <text:p text:style-name="Table_20_Heading"><text:span text:style-name="T2">Resource or mechanism</text:span></text:p>
            </table:table-cell>
            <table:table-cell table:style-name="TableHeaderRowCell" office:value-type="string">
              <text:p text:style-name="Table_20_Heading"><text:span text:style-name="T2">Construction in the proprietary implementation</text:span></text:p>
            </table:table-cell>
            <table:table-cell table:style-name="TableHeaderRowCell" office:value-type="string">
              <text:p text:style-name="Table_20_Heading"><text:span text:style-name="T2">Decision role</text:span></text:p>
            </table:table-cell>
            <table:table-cell table:style-name="TableHeaderRowCell" office:value-type="string">
              <text:p text:style-name="Table_20_Heading"><text:span text:style-name="T2">Failure implication</text:span></text:p>
            </table:table-cell>
          </table:table-row>
        </table:table-header-rows>
        <table:table-row>
          <table:table-cell table:style-name="TableRowCell" office:value-type="string">
            <text:p text:style-name="Table_20_Contents">Schema-derived vocabulary</text:p>
          </table:table-cell>
          <table:table-cell table:style-name="TableRowCell" office:value-type="string">
            <text:p text:style-name="Table_20_Contents">Field keys, titles, descriptions, heading_aliases, nested descriptions, singular tokens, and adjacent bigrams</text:p>
          </table:table-cell>
          <table:table-cell table:style-name="TableRowCell" office:value-type="string">
            <text:p text:style-name="Table_20_Contents">Defines section candidates, output mapping, guidance, and penalties</text:p>
          </table:table-cell>
          <table:table-cell table:style-name="TableRowCell" office:value-type="string">
            <text:p text:style-name="Table_20_Contents">A vague or incomplete schema changes recognition as well as serialization</text:p>
          </table:table-cell>
        </table:table-row>
        <table:table-row>
          <table:table-cell table:style-name="TableRowCell" office:value-type="string">
            <text:p text:style-name="Table_20_Contents">Canonical skill catalog</text:p>
          </table:table-cell>
          <table:table-cell table:style-name="TableRowCell" office:value-type="string">
            <text:p text:style-name="Table_20_Contents">RuntimeTagCatalog plus hnlp_skills_en.txt and djl_skills_en.txt</text:p>
          </table:table-cell>
          <table:table-cell table:style-name="TableRowCell" office:value-type="string">
            <text:p text:style-name="Table_20_Contents">Phrase and compact-variant evidence for skills and skill-list headings</text:p>
          </table:table-cell>
          <table:table-cell table:style-name="TableRowCell" office:value-type="string">
            <text:p text:style-name="Table_20_Contents">Out-of-vocabulary, misspelled, or domain-specific skills can be omitted</text:p>
          </table:table-cell>
        </table:table-row>
        <table:table-row>
          <table:table-cell table:style-name="TableRowCell" office:value-type="string">
            <text:p text:style-name="Table_20_Contents">Localized dictionaries</text:p>
          </table:table-cell>
          <table:table-cell table:style-name="TableRowCell" office:value-type="string">
            <text:p text:style-name="Table_20_Contents">Configured resource name resolved to a detected-language suffix when available</text:p>
          </table:table-cell>
          <table:table-cell table:style-name="TableRowCell" office:value-type="string">
            <text:p text:style-name="Table_20_Contents">Language-, education-, certification-, seniority-, and category-specific recognition</text:p>
          </table:table-cell>
          <table:table-cell table:style-name="TableRowCell" office:value-type="string">
            <text:p text:style-name="Table_20_Contents">Missing localized resources silently reduce coverage to available rules</text:p>
          </table:table-cell>
        </table:table-row>
        <table:table-row>
          <table:table-cell table:style-name="TableRowCell" office:value-type="string">
            <text:p text:style-name="Table_20_Contents">Multilingual synonyms</text:p>
          </table:table-cell>
          <table:table-cell table:style-name="TableRowCell" office:value-type="string">
            <text:p text:style-name="Table_20_Contents">DictionaryService expansion of section terms for non-default languages when enabled</text:p>
          </table:table-cell>
          <table:table-cell table:style-name="TableRowCell" office:value-type="string">
            <text:p text:style-name="Table_20_Contents">Recovers known translated or synonymous headings</text:p>
          </table:table-cell>
          <table:table-cell table:style-name="TableRowCell" office:value-type="string">
            <text:p text:style-name="Table_20_Contents">Incorrect language detection or absent synonym entries prevents recovery</text:p>
          </table:table-cell>
        </table:table-row>
        <table:table-row>
          <table:table-cell table:style-name="TableRowCell" office:value-type="string">
            <text:p text:style-name="Table_20_Contents">Negative evidence</text:p>
          </table:table-cell>
          <table:table-cell table:style-name="TableRowCell" office:value-type="string">
            <text:p text:style-name="Table_20_Contents">Ignored schema headings and configured suppressors</text:p>
          </table:table-cell>
          <table:table-cell table:style-name="TableRowCell" office:value-type="string">
            <text:p text:style-name="Table_20_Contents">Prevents boilerplate or non-comparison content from entering a target section</text:p>
          </table:table-cell>
          <table:table-cell table:style-name="TableRowCell" office:value-type="string">
            <text:p text:style-name="Table_20_Contents">Overbroad suppression can remove valid content</text:p>
          </table:table-cell>
        </table:table-row>
        <table:table-row>
          <table:table-cell table:style-name="TableRowCell" office:value-type="string">
            <text:p text:style-name="Table_20_Contents">Compound fuzzy variants</text:p>
          </table:table-cell>
          <table:table-cell table:style-name="TableRowCell" office:value-type="string">
            <text:p text:style-name="Table_20_Contents">Prefix-bucketed compact forms with bounded Levenshtein distance and length constraints</text:p>
          </table:table-cell>
          <table:table-cell table:style-name="TableRowCell" office:value-type="string">
            <text:p text:style-name="Table_20_Contents">Recovers limited spelling/format variants of known skills</text:p>
          </table:table-cell>
          <table:table-cell table:style-name="TableRowCell" office:value-type="string">
            <text:p text:style-name="Table_20_Contents">Severe OCR errors and unconstrained abbreviations remain unmatched</text:p>
          </table:table-cell>
        </table:table-row>
      </table:table>
      <text:h text:style-name="Heading_20_4" text:outline-level="4"><text:bookmark-start text:name="heading-search-fuzzy-matching-and-section-state-transitions"/>2.2.2.3 Heading search, fuzzy matching, and section state transitions<text:bookmark-end text:name="heading-search-fuzzy-matching-and-section-state-transitions"/></text:h>
      <text:p text:style-name="First_20_paragraph">Section parsing is a stateful boundary-detection algorithm. Each cleaned line is evaluated for Markdown, layout, capitalization, punctuation, length, schema alias, dictionary, and content-evidence signals. Candidate heading text is normally constrained to 3-50 characters. Exact alias matches receive the strongest direct score (1.00), followed by prefix (0.95), containment (0.90), and restricted fuzzy (0.82) matches. A base acceptance threshold of 0.75 is adapted by structural penalty and heading confidence and bounded to the interval [0.45, 0.95]. Schema-specific penalties are then applied. A canonical transition requires the winning score to exceed the adaptive threshold and retain direct heading support; evidence alone cannot freely relabel every prose line as a heading.</text:p>
      <text:p text:style-name="Text_20_body">The fuzzy heading test is deliberately narrow. The candidate and alias must have equal token counts and no more than three phrase tokens; each compared token must normally contain at least six characters; token-length difference is at most one; and bounded Levenshtein distance is at most one per token and one over the phrase. An exact match is handled by the exact branch rather than reported as fuzzy. This design protects precision, but it explains why an inventive heading, translated heading without an alias, abbreviation, or heavily corrupted OCR string can fail even when its intended meaning is obvious.</text:p>
      <text:p text:style-name="Text_20_body">When a canonical heading is accepted, the parser flushes the preceding section, initializes the new section, may carry a compact introductory fragment, and protects the first following body line from immediate reclassification. A recognized non-comparison heading moves the parser into an ignored state until another valid boundary appears. Local Markdown subheadings that resemble role, employer, or education labels can remain inside the current section rather than terminate it. Ambiguous headings are scored with look-ahead content windows and competing section evidence; if dominance is insufficient, the line remains body text. Headerless content can still be assigned by content inference, but this recovery is weaker than an explicit boundary and is intentionally constrained to avoid turning every experience-like sentence into a complete experience section.</text:p>
      <text:p text:style-name="TableCaption">Table 21C. HNLP heading recognition and ambiguity controls</text:p>
      <table:table table:name="Table4" table:style-name="Table4">
        <table:table-column table:style-name="Table4.A"/>
        <table:table-column table:style-name="Table4.B"/>
        <table:table-column table:style-name="Table4.C"/>
        <table:table-column table:style-name="Table4.D"/>
        <table:table-header-rows>
          <table:table-row>
            <table:table-cell table:style-name="TableHeaderRowCell" office:value-type="string">
              <text:p text:style-name="Table_20_Heading"><text:span text:style-name="T2">HNLP control</text:span></text:p>
            </table:table-cell>
            <table:table-cell table:style-name="TableHeaderRowCell" office:value-type="string">
              <text:p text:style-name="Table_20_Heading"><text:span text:style-name="T2">Implemented value or rule</text:span></text:p>
            </table:table-cell>
            <table:table-cell table:style-name="TableHeaderRowCell" office:value-type="string">
              <text:p text:style-name="Table_20_Heading"><text:span text:style-name="T2">Purpose</text:span></text:p>
            </table:table-cell>
            <table:table-cell table:style-name="TableHeaderRowCell" office:value-type="string">
              <text:p text:style-name="Table_20_Heading"><text:span text:style-name="T2">Sensitivity to test</text:span></text:p>
            </table:table-cell>
          </table:table-row>
        </table:table-header-rows>
        <table:table-row>
          <table:table-cell table:style-name="TableRowCell" office:value-type="string">
            <text:p text:style-name="Table_20_Contents">Heading length</text:p>
          </table:table-cell>
          <table:table-cell table:style-name="TableRowCell" office:value-type="string">
            <text:p text:style-name="Table_20_Contents">Normally 3-50 cleaned characters</text:p>
          </table:table-cell>
          <table:table-cell table:style-name="TableRowCell" office:value-type="string">
            <text:p text:style-name="Table_20_Contents">Reject prose and visually implausible labels</text:p>
          </table:table-cell>
          <table:table-cell table:style-name="TableRowCell" office:value-type="string">
            <text:p text:style-name="Table_20_Contents">Short acronyms and long narrative headings</text:p>
          </table:table-cell>
        </table:table-row>
        <table:table-row>
          <table:table-cell table:style-name="TableRowCell" office:value-type="string">
            <text:p text:style-name="Table_20_Contents">Exact / prefix / contains</text:p>
          </table:table-cell>
          <table:table-cell table:style-name="TableRowCell" office:value-type="string">
            <text:p text:style-name="Table_20_Contents">1.00 / 0.95 / 0.90</text:p>
          </table:table-cell>
          <table:table-cell table:style-name="TableRowCell" office:value-type="string">
            <text:p text:style-name="Table_20_Contents">Prioritize direct schema and dictionary evidence</text:p>
          </table:table-cell>
          <table:table-cell table:style-name="TableRowCell" office:value-type="string">
            <text:p text:style-name="Table_20_Contents">Alias ablation and collision tests</text:p>
          </table:table-cell>
        </table:table-row>
        <table:table-row>
          <table:table-cell table:style-name="TableRowCell" office:value-type="string">
            <text:p text:style-name="Table_20_Contents">Restricted fuzzy score</text:p>
          </table:table-cell>
          <table:table-cell table:style-name="TableRowCell" office:value-type="string">
            <text:p text:style-name="Table_20_Contents">0.82 after token and edit-distance gates</text:p>
          </table:table-cell>
          <table:table-cell table:style-name="TableRowCell" office:value-type="string">
            <text:p text:style-name="Table_20_Contents">Recover minor heading spelling variation</text:p>
          </table:table-cell>
          <table:table-cell table:style-name="TableRowCell" office:value-type="string">
            <text:p text:style-name="Table_20_Contents">Synthetic one- and two-edit perturbations</text:p>
          </table:table-cell>
        </table:table-row>
        <table:table-row>
          <table:table-cell table:style-name="TableRowCell" office:value-type="string">
            <text:p text:style-name="Table_20_Contents">Base threshold</text:p>
          </table:table-cell>
          <table:table-cell table:style-name="TableRowCell" office:value-type="string">
            <text:p text:style-name="Table_20_Contents">0.75</text:p>
          </table:table-cell>
          <table:table-cell table:style-name="TableRowCell" office:value-type="string">
            <text:p text:style-name="Table_20_Contents">Minimum canonical-heading confidence before adaptation</text:p>
          </table:table-cell>
          <table:table-cell table:style-name="TableRowCell" office:value-type="string">
            <text:p text:style-name="Table_20_Contents">Threshold sweep with boundary gold labels</text:p>
          </table:table-cell>
        </table:table-row>
        <table:table-row>
          <table:table-cell table:style-name="TableRowCell" office:value-type="string">
            <text:p text:style-name="Table_20_Contents">Adaptive range</text:p>
          </table:table-cell>
          <table:table-cell table:style-name="TableRowCell" office:value-type="string">
            <text:p text:style-name="Table_20_Contents">Bounded to [0.45, 0.95]</text:p>
          </table:table-cell>
          <table:table-cell table:style-name="TableRowCell" office:value-type="string">
            <text:p text:style-name="Table_20_Contents">Combine layout confidence and structural penalty</text:p>
          </table:table-cell>
          <table:table-cell table:style-name="TableRowCell" office:value-type="string">
            <text:p text:style-name="Table_20_Contents">Layout-stratified calibration</text:p>
          </table:table-cell>
        </table:table-row>
        <table:table-row>
          <table:table-cell table:style-name="TableRowCell" office:value-type="string">
            <text:p text:style-name="Table_20_Contents">Fuzzy distance</text:p>
          </table:table-cell>
          <table:table-cell table:style-name="TableRowCell" office:value-type="string">
            <text:p text:style-name="Table_20_Contents">At most one edit per token and one over the phrase</text:p>
          </table:table-cell>
          <table:table-cell table:style-name="TableRowCell" office:value-type="string">
            <text:p text:style-name="Table_20_Contents">Limit false semantic equivalence</text:p>
          </table:table-cell>
          <table:table-cell table:style-name="TableRowCell" office:value-type="string">
            <text:p text:style-name="Table_20_Contents">OCR and misspelling challenge set</text:p>
          </table:table-cell>
        </table:table-row>
        <table:table-row>
          <table:table-cell table:style-name="TableRowCell" office:value-type="string">
            <text:p text:style-name="Table_20_Contents">Ignored heading state</text:p>
          </table:table-cell>
          <table:table-cell table:style-name="TableRowCell" office:value-type="string">
            <text:p text:style-name="Table_20_Contents">Discard content until a later valid heading</text:p>
          </table:table-cell>
          <table:table-cell table:style-name="TableRowCell" office:value-type="string">
            <text:p text:style-name="Table_20_Contents">Exclude references, declarations, or non-comparison blocks</text:p>
          </table:table-cell>
          <table:table-cell table:style-name="TableRowCell" office:value-type="string">
            <text:p text:style-name="Table_20_Contents">False-suppression audit</text:p>
          </table:table-cell>
        </table:table-row>
        <table:table-row>
          <table:table-cell table:style-name="TableRowCell" office:value-type="string">
            <text:p text:style-name="Table_20_Contents">Ambiguity resolution</text:p>
          </table:table-cell>
          <table:table-cell table:style-name="TableRowCell" office:value-type="string">
            <text:p text:style-name="Table_20_Contents">Look-ahead evidence plus dominance margin</text:p>
          </table:table-cell>
          <table:table-cell table:style-name="TableRowCell" office:value-type="string">
            <text:p text:style-name="Table_20_Contents">Avoid arbitrary section assignment</text:p>
          </table:table-cell>
          <table:table-cell table:style-name="TableRowCell" office:value-type="string">
            <text:p text:style-name="Table_20_Contents">Persist runner-up scores and confusion labels</text:p>
          </table:table-cell>
        </table:table-row>
      </table:table>
      <text:h text:style-name="Heading_20_4" text:outline-level="4"><text:bookmark-start text:name="content-evidence-field-extraction-normalization-and-output-contract"/>2.2.2.4 Content evidence, field extraction, normalization, and output contract<text:bookmark-end text:name="content-evidence-field-extraction-normalization-and-output-contract"/></text:h>
      <text:p text:style-name="First_20_paragraph">After segmentation, HNLP applies field-specific evidence models rather than a single universal classifier. Experience evidence includes date ranges, year-present patterns, and role/company structure; skills combine section context, list shape, and dictionary phrases; education uses degree, institution, and year cues; certification uses certification terms and temporal evidence; and spoken-language extraction combines a language lexicon with proficiency terms while distinguishing programming-language taxonomy. Schema-derived evidence phrases are weighted by informativeness, and a non-overlapping match selection prevents the same characters from being counted repeatedly. Competing section scores and a dominance margin provide an explicit abstention mechanism when the evidence does not uniquely support one field.</text:p>
      <text:p text:style-name="Text_20_body">Field values are normalized and deduplicated only after candidate generation. Seniority and category mappings are therefore outputs of proprietary normalization dictionaries and rules, not direct observations from the CV. The strategy then merges extracted summary and raw fields into the existing JSON object and applies canonical contract validation. Structural validity at this final stage proves that a value has an allowed shape; it does not prove that the value was present in the PDF or assigned to the correct field. Academic error analysis must retain separate labels for boundary error, candidate miss, ambiguity rejection, normalization error, merge loss, and final validation loss.</text:p>
      <text:p text:style-name="TableCaption">Table 21A. Reconstructed HNLP execution algorithm</text:p>
      <table:table table:name="Table5" table:style-name="Table5">
        <table:table-column table:style-name="Table5.A"/>
        <table:table-column table:style-name="Table5.B"/>
        <table:table-column table:style-name="Table5.C"/>
        <table:table-column table:style-name="Table5.D"/>
        <table:table-header-rows>
          <table:table-row>
            <table:table-cell table:style-name="TableHeaderRowCell" office:value-type="string">
              <text:p text:style-name="Table_20_Heading"><text:span text:style-name="T2">Phase</text:span></text:p>
            </table:table-cell>
            <table:table-cell table:style-name="TableHeaderRowCell" office:value-type="string">
              <text:p text:style-name="Table_20_Heading"><text:span text:style-name="T2">Reconstructed HNLP operation</text:span></text:p>
            </table:table-cell>
            <table:table-cell table:style-name="TableHeaderRowCell" office:value-type="string">
              <text:p text:style-name="Table_20_Heading"><text:span text:style-name="T2">Primary input</text:span></text:p>
            </table:table-cell>
            <table:table-cell table:style-name="TableHeaderRowCell" office:value-type="string">
              <text:p text:style-name="Table_20_Heading"><text:span text:style-name="T2">Required audit artifact</text:span></text:p>
            </table:table-cell>
          </table:table-row>
        </table:table-header-rows>
        <table:table-row>
          <table:table-cell table:style-name="TableRowCell" office:value-type="string">
            <text:p text:style-name="Table_20_Contents">1. Initialize</text:p>
          </table:table-cell>
          <table:table-cell table:style-name="TableRowCell" office:value-type="string">
            <text:p text:style-name="Table_20_Contents">Load configuration, schema, DictionaryService, skill catalogs, and optional OpenNLP</text:p>
          </table:table-cell>
          <table:table-cell table:style-name="TableRowCell" office:value-type="string">
            <text:p text:style-name="Table_20_Contents">Code and versioned resources</text:p>
          </table:table-cell>
          <table:table-cell table:style-name="TableRowCell" office:value-type="string">
            <text:p text:style-name="Table_20_Contents">Artifact manifest with hashes and load log</text:p>
          </table:table-cell>
        </table:table-row>
        <table:table-row>
          <table:table-cell table:style-name="TableRowCell" office:value-type="string">
            <text:p text:style-name="Table_20_Contents">2. Normalize</text:p>
          </table:table-cell>
          <table:table-cell table:style-name="TableRowCell" office:value-type="string">
            <text:p text:style-name="Table_20_Contents">Repair/clean Markdown and suppress boilerplate while preserving line structure</text:p>
          </table:table-cell>
          <table:table-cell table:style-name="TableRowCell" office:value-type="string">
            <text:p text:style-name="Table_20_Contents">Converted CV text</text:p>
          </table:table-cell>
          <table:table-cell table:style-name="TableRowCell" office:value-type="string">
            <text:p text:style-name="Table_20_Contents">PDF-to-Markdown lineage and normalized-text snapshot</text:p>
          </table:table-cell>
        </table:table-row>
        <table:table-row>
          <table:table-cell table:style-name="TableRowCell" office:value-type="string">
            <text:p text:style-name="Table_20_Contents">3. Detect language</text:p>
          </table:table-cell>
          <table:table-cell table:style-name="TableRowCell" office:value-type="string">
            <text:p text:style-name="Table_20_Contents">Select language-aware resources; default sparse/short evidence conservatively</text:p>
          </table:table-cell>
          <table:table-cell table:style-name="TableRowCell" office:value-type="string">
            <text:p text:style-name="Table_20_Contents">Document text and heading evidence</text:p>
          </table:table-cell>
          <table:table-cell table:style-name="TableRowCell" office:value-type="string">
            <text:p text:style-name="Table_20_Contents">Detected language and confidence/reason</text:p>
          </table:table-cell>
        </table:table-row>
        <table:table-row>
          <table:table-cell table:style-name="TableRowCell" office:value-type="string">
            <text:p text:style-name="Table_20_Contents">4. Build vocabulary</text:p>
          </table:table-cell>
          <table:table-cell table:style-name="TableRowCell" office:value-type="string">
            <text:p text:style-name="Table_20_Contents">Derive schema keywords, aliases, synonyms, penalties, and ignored headings</text:p>
          </table:table-cell>
          <table:table-cell table:style-name="TableRowCell" office:value-type="string">
            <text:p text:style-name="Table_20_Contents">Schema plus dictionaries</text:p>
          </table:table-cell>
          <table:table-cell table:style-name="TableRowCell" office:value-type="string">
            <text:p text:style-name="Table_20_Contents">Expanded vocabulary and schema hash</text:p>
          </table:table-cell>
        </table:table-row>
        <table:table-row>
          <table:table-cell table:style-name="TableRowCell" office:value-type="string">
            <text:p text:style-name="Table_20_Contents">5. Parse sections</text:p>
          </table:table-cell>
          <table:table-cell table:style-name="TableRowCell" office:value-type="string">
            <text:p text:style-name="Table_20_Contents">Score explicit, fuzzy, ambiguous, ignored, and headerless boundaries</text:p>
          </table:table-cell>
          <table:table-cell table:style-name="TableRowCell" office:value-type="string">
            <text:p text:style-name="Table_20_Contents">Normalized lines</text:p>
          </table:table-cell>
          <table:table-cell table:style-name="TableRowCell" office:value-type="string">
            <text:p text:style-name="Table_20_Contents">Per-line candidate scores and state transitions</text:p>
          </table:table-cell>
        </table:table-row>
        <table:table-row>
          <table:table-cell table:style-name="TableRowCell" office:value-type="string">
            <text:p text:style-name="Table_20_Contents">6. Extract evidence</text:p>
          </table:table-cell>
          <table:table-cell table:style-name="TableRowCell" office:value-type="string">
            <text:p text:style-name="Table_20_Contents">Apply field-specific regex, dictionary, list, date, and contextual rules</text:p>
          </table:table-cell>
          <table:table-cell table:style-name="TableRowCell" office:value-type="string">
            <text:p text:style-name="Table_20_Contents">Sectioned text</text:p>
          </table:table-cell>
          <table:table-cell table:style-name="TableRowCell" office:value-type="string">
            <text:p text:style-name="Table_20_Contents">All candidates including rejected competitors</text:p>
          </table:table-cell>
        </table:table-row>
        <table:table-row>
          <table:table-cell table:style-name="TableRowCell" office:value-type="string">
            <text:p text:style-name="Table_20_Contents">7. Resolve</text:p>
          </table:table-cell>
          <table:table-cell table:style-name="TableRowCell" office:value-type="string">
            <text:p text:style-name="Table_20_Contents">Use dominance, normalization, deduplication, and ambiguity controls</text:p>
          </table:table-cell>
          <table:table-cell table:style-name="TableRowCell" office:value-type="string">
            <text:p text:style-name="Table_20_Contents">Candidate evidence</text:p>
          </table:table-cell>
          <table:table-cell table:style-name="TableRowCell" office:value-type="string">
            <text:p text:style-name="Table_20_Contents">Winner/runner-up scores and rejection reason</text:p>
          </table:table-cell>
        </table:table-row>
        <table:table-row>
          <table:table-cell table:style-name="TableRowCell" office:value-type="string">
            <text:p text:style-name="Table_20_Contents">8. Assemble</text:p>
          </table:table-cell>
          <table:table-cell table:style-name="TableRowCell" office:value-type="string">
            <text:p text:style-name="Table_20_Contents">Merge summary/raw fields and validate the canonical JSON contract</text:p>
          </table:table-cell>
          <table:table-cell table:style-name="TableRowCell" office:value-type="string">
            <text:p text:style-name="Table_20_Contents">Resolved field values</text:p>
          </table:table-cell>
          <table:table-cell table:style-name="TableRowCell" office:value-type="string">
            <text:p text:style-name="Table_20_Contents">Field-to-source lineage and validation report</text:p>
          </table:table-cell>
        </table:table-row>
      </table:table>
      <text:h text:style-name="Heading_20_3" text:outline-level="3"><text:bookmark-start text:name="nlp-bert-multi-djl-code-derived-construction"/>2.2.3 NLP BERT MULTI (DJL): code-derived construction<text:bookmark-end text:name="nlp-bert-multi-djl-code-derived-construction"/></text:h>
      <text:p text:style-name="First_20_paragraph">The selected BERT strategy resolves to DjlTokenClassificationMultilingualExtractionStrategy with identifier nlp_bert_multi. The preset points to models/djl/gliner_multi-v2.1 and describes a multilingual GLiNER model executed through a Java DJL tokenizer and ONNX Runtime. Unlike HNLP, it retains the full schema. The schema's x_gliner metadata is transformed into dynamic entity labels, section restrictions, grouping rules and label-to-field mappings. The method is therefore better described as schema-conditioned span extraction than as ordinary fixed-label BERT token classification.</text:p>
      <text:p text:style-name="Text_20_body">The runtime constructs broad section chunks and focused line-context chunks, limits a chunk to 220 words with 30-word overlap, queries at most four labels per inference prompt, and accepts spans at the configured default confidence threshold of 10%. DJL tokenization and ONNX inference produce candidate spans; sigmoid scores are decoded, sanitized, occasionally relabelled, deduplicated across overlap, constrained by schema rules, grouped into field objects, and assembled with Markdown summary/backfill before canonical validation. Every stage can increase precision while reducing recall. Consequently, the reported BERT result is a property of the encoder, chunker, label prompt, threshold, overlap resolver, mapper and backfill policy jointly.</text:p>
      <text:p text:style-name="Text_20_body">A provenance inconsistency must remain visible: the multilingual subclass overrides defaultModelId but does not override the inherited remoteModelId. The supplied record therefore links the local multi path with an onnx-community/gliner_medium-v2.1 fallback. Without an archived model manifest and cryptographic hash, it is not academically defensible to assert which weights executed. The report treats 'BERT MULTI' as the selected application strategy and records the unresolved artifact identity as a limitation.</text:p>
      <text:h text:style-name="Heading_20_4" text:outline-level="4"><text:bookmark-start text:name="schema-to-query-planning-and-multilingual-model-binding"/>2.2.3.1 Schema-to-query planning and multilingual model binding<text:bookmark-end text:name="schema-to-query-planning-and-multilingual-model-binding"/></text:h>
      <text:p text:style-name="First_20_paragraph">The proprietary BERT path begins before neural inference. SchemaDrivenEntityPlanBuilder recursively traverses the active schema and interprets field-level x_gliner metadata as an executable query plan. Each rule can define one or more textual labels, allowed sections, destination path, assignment mode, split expression, maximum item count, grouping window, group key, deduplication scope, line mode, span-expansion policy, section-chunk switch, score floor, and textual acceptance constraints. Child fields inherit their parent's section context unless they override it. When an explicit label is absent, a label can be derived from the schema property name. The schema is therefore part of the learned-system interface: it changes what the model is asked to find and how accepted spans become JSON.</text:p>
      <text:p text:style-name="Text_20_body">The user-facing name 'NLP BERT MULTI (DJL)' identifies an application preset, not a sufficient scientific model identity. The preset's local path is models/djl/gliner_multi-v2.1, inference is executed through DJL and ONNX Runtime, and the query mechanism is GLiNER-style textual label conditioning. Because the inherited remote fallback can refer to a different medium-v2.1 identifier, a reproducible study must record the resolved ONNX graph, tokenizer files, model configuration, native runtime provider, numerical precision, and hashes before processing the first document. Without that manifest, the Java control flow is reproducible but the realized neural function is not.</text:p>
      <text:h text:style-name="Heading_20_4" text:outline-level="4"><text:bookmark-start text:name="section-chunks-line-context-chunks-and-label-batching"/>2.2.3.2 Section chunks, line-context chunks, and label batching<text:bookmark-end text:name="section-chunks-line-context-chunks-and-label-batching"/></text:h>
      <text:p text:style-name="First_20_paragraph">The runtime generates two complementary views of the same Markdown. Broad section chunks favor recall by exposing larger contextual regions. Focused line-context chunks favor precision by centering inference on lines selected by schema and section evidence; they retain focus offsets and can request line-scoped decoding or controlled span expansion. Query rules can disable section chunks when broad context would add noise. The default word window is 220 words with 30-word overlap, and overlap is constrained relative to the window so that progress remains well-defined. This dual-view construction explains how a candidate can be produced more than once and why later deduplication is an essential component of measured performance.</text:p>
      <text:p text:style-name="Text_20_body">Schema-derived labels are partitioned into batches of at most four labels per prompt. This cap reduces tensor and prompt complexity, but label-conditioned scores need not be invariant to batch composition. Semantically adjacent labels can compete differently depending on which alternatives appear together. A rigorous ablation should therefore hold the model and text fixed while varying label order and batch grouping. The reported benchmark did not archive such an ablation, so apparent BERT errors cannot be assigned exclusively to representation quality; they may also arise from query planning or batching.</text:p>
      <text:h text:style-name="Heading_20_4" text:outline-level="4"><text:bookmark-start text:name="gliner-span-scoring-fallback-acceptance-and-source-offsets"/>2.2.3.3 GLiNER span scoring, fallback acceptance, and source offsets<text:bookmark-end text:name="gliner-span-scoring-fallback-acceptance-and-source-offsets"/></text:h>
      <text:p text:style-name="First_20_paragraph">For each chunk-label batch, the runtime concatenates prompt words and document words, provides text_lengths, builds candidate span indices and masks up to the model's supported width, and executes the ONNX graph. Both three- and four-dimensional logit layouts are handled. A sigmoid converts each span-label logit to a score, and the default global acceptance threshold is 0.10. Accepted token spans are projected back through chunk offsets to source character positions. Correct offset reconstruction is methodologically important: an apparently correct entity string is not auditable unless it can be located in the converted source and, ultimately, on the PDF.</text:p>
      <text:p text:style-name="Text_20_body">For supported line-scoped modes, a limited fallback may retain one dominant span when no candidate crosses the global threshold. Its minimum score is max(0.05, 0.6 times the configured threshold), after which optional span expansion can replace a compact model span with a line fragment prescribed by the query rule. This fallback is proprietary decision logic, not a property of BERT or GLiNER. It may improve recall for weak but localized evidence, while also changing the meaning of the neural score because the emitted text can exceed the tokens originally scored by the encoder. Evaluation should distinguish the raw predicted span from any expanded output span.</text:p>
      <text:h text:style-name="Heading_20_4" text:outline-level="4"><text:bookmark-start text:name="sanitization-relabelling-overlap-resolution-and-deduplication"/>2.2.3.4 Sanitization, relabelling, overlap resolution, and deduplication<text:bookmark-end text:name="sanitization-relabelling-overlap-resolution-and-deduplication"/></text:h>
      <text:p text:style-name="First_20_paragraph">DjlEntitySanitizer applies plausibility checks to decoded entities and can occasionally relabel a candidate before mapping. The runtime then merges duplicates created by chunk overlap and the section/line dual view. Offset tolerance is max(60, min(260, 8 times chunkOverlapWords plus 40)); at the default overlap it is 260 characters. For strongly overlapping candidates, a new candidate normally replaces a retained candidate only when its score is more than 0.08 higher. If labels and sections agree and one span nests the other, a longer candidate can replace the shorter when its score plus 0.06 is at least the retained score. These constants encode a preference for stability and longer contextual spans, and they can alter precision and recall independently of the neural model.</text:p>
      <text:p text:style-name="Text_20_body">Raw, sanitized, and merged candidate counts are recorded by the runtime, but the benchmark workbooks do not expose a complete candidate-level lineage. Consequently, a missing final value has at least four distinct explanations: the encoder produced no span, the score did not cross an acceptance rule, sanitization rejected or relabelled it, or deduplication replaced it. Collapsing these mechanisms into 'BERT failed' would be academically incorrect and would prevent targeted improvement.</text:p>
      <text:p text:style-name="TableCaption">Table 22D. BERT MULTI decoding and duplicate-resolution controls</text:p>
      <table:table table:name="Table6" table:style-name="Table6">
        <table:table-column table:style-name="Table6.A"/>
        <table:table-column table:style-name="Table6.B"/>
        <table:table-column table:style-name="Table6.C"/>
        <table:table-column table:style-name="Table6.D"/>
        <table:table-header-rows>
          <table:table-row>
            <table:table-cell table:style-name="TableHeaderRowCell" office:value-type="string">
              <text:p text:style-name="Table_20_Heading"><text:span text:style-name="T2">Control</text:span></text:p>
            </table:table-cell>
            <table:table-cell table:style-name="TableHeaderRowCell" office:value-type="string">
              <text:p text:style-name="Table_20_Heading"><text:span text:style-name="T2">Implemented default or rule</text:span></text:p>
            </table:table-cell>
            <table:table-cell table:style-name="TableHeaderRowCell" office:value-type="string">
              <text:p text:style-name="Table_20_Heading"><text:span text:style-name="T2">Function in final output</text:span></text:p>
            </table:table-cell>
            <table:table-cell table:style-name="TableHeaderRowCell" office:value-type="string">
              <text:p text:style-name="Table_20_Heading"><text:span text:style-name="T2">Required sensitivity analysis</text:span></text:p>
            </table:table-cell>
          </table:table-row>
        </table:table-header-rows>
        <table:table-row>
          <table:table-cell table:style-name="TableRowCell" office:value-type="string">
            <text:p text:style-name="Table_20_Contents">Chunk window</text:p>
          </table:table-cell>
          <table:table-cell table:style-name="TableRowCell" office:value-type="string">
            <text:p text:style-name="Table_20_Contents">220 words</text:p>
          </table:table-cell>
          <table:table-cell table:style-name="TableRowCell" office:value-type="string">
            <text:p text:style-name="Table_20_Contents">Bounds contextual evidence available to one inference call</text:p>
          </table:table-cell>
          <table:table-cell table:style-name="TableRowCell" office:value-type="string">
            <text:p text:style-name="Table_20_Contents">Grid over short, default, and longer windows</text:p>
          </table:table-cell>
        </table:table-row>
        <table:table-row>
          <table:table-cell table:style-name="TableRowCell" office:value-type="string">
            <text:p text:style-name="Table_20_Contents">Chunk overlap</text:p>
          </table:table-cell>
          <table:table-cell table:style-name="TableRowCell" office:value-type="string">
            <text:p text:style-name="Table_20_Contents">30 words; overlap bounded relative to window</text:p>
          </table:table-cell>
          <table:table-cell table:style-name="TableRowCell" office:value-type="string">
            <text:p text:style-name="Table_20_Contents">Recovers boundary entities but creates duplicates</text:p>
          </table:table-cell>
          <table:table-cell table:style-name="TableRowCell" office:value-type="string">
            <text:p text:style-name="Table_20_Contents">Boundary-recall versus duplicate-rate curve</text:p>
          </table:table-cell>
        </table:table-row>
        <table:table-row>
          <table:table-cell table:style-name="TableRowCell" office:value-type="string">
            <text:p text:style-name="Table_20_Contents">Labels per prompt</text:p>
          </table:table-cell>
          <table:table-cell table:style-name="TableRowCell" office:value-type="string">
            <text:p text:style-name="Table_20_Contents">At most 4</text:p>
          </table:table-cell>
          <table:table-cell table:style-name="TableRowCell" office:value-type="string">
            <text:p text:style-name="Table_20_Contents">Controls label competition and runtime cost</text:p>
          </table:table-cell>
          <table:table-cell table:style-name="TableRowCell" office:value-type="string">
            <text:p text:style-name="Table_20_Contents">Repeated label-order and batch-composition trials</text:p>
          </table:table-cell>
        </table:table-row>
        <table:table-row>
          <table:table-cell table:style-name="TableRowCell" office:value-type="string">
            <text:p text:style-name="Table_20_Contents">Global score threshold</text:p>
          </table:table-cell>
          <table:table-cell table:style-name="TableRowCell" office:value-type="string">
            <text:p text:style-name="Table_20_Contents">0.10 after sigmoid</text:p>
          </table:table-cell>
          <table:table-cell table:style-name="TableRowCell" office:value-type="string">
            <text:p text:style-name="Table_20_Contents">Defines broad neural candidate acceptance</text:p>
          </table:table-cell>
          <table:table-cell table:style-name="TableRowCell" office:value-type="string">
            <text:p text:style-name="Table_20_Contents">Per-label precision-recall and calibration curves</text:p>
          </table:table-cell>
        </table:table-row>
        <table:table-row>
          <table:table-cell table:style-name="TableRowCell" office:value-type="string">
            <text:p text:style-name="Table_20_Contents">Line fallback floor</text:p>
          </table:table-cell>
          <table:table-cell table:style-name="TableRowCell" office:value-type="string">
            <text:p text:style-name="Table_20_Contents">max(0.05, 0.6 x threshold)</text:p>
          </table:table-cell>
          <table:table-cell table:style-name="TableRowCell" office:value-type="string">
            <text:p text:style-name="Table_20_Contents">Retains one dominant localized candidate below global threshold</text:p>
          </table:table-cell>
          <table:table-cell table:style-name="TableRowCell" office:value-type="string">
            <text:p text:style-name="Table_20_Contents">Report fallback-only precision and recall</text:p>
          </table:table-cell>
        </table:table-row>
        <table:table-row>
          <table:table-cell table:style-name="TableRowCell" office:value-type="string">
            <text:p text:style-name="Table_20_Contents">Duplicate offset tolerance</text:p>
          </table:table-cell>
          <table:table-cell table:style-name="TableRowCell" office:value-type="string">
            <text:p text:style-name="Table_20_Contents">max(60, min(260, 8 x overlapWords + 40))</text:p>
          </table:table-cell>
          <table:table-cell table:style-name="TableRowCell" office:value-type="string">
            <text:p text:style-name="Table_20_Contents">Associates candidates from overlapping views</text:p>
          </table:table-cell>
          <table:table-cell table:style-name="TableRowCell" office:value-type="string">
            <text:p text:style-name="Table_20_Contents">Tolerance ablation with source-span gold data</text:p>
          </table:table-cell>
        </table:table-row>
        <table:table-row>
          <table:table-cell table:style-name="TableRowCell" office:value-type="string">
            <text:p text:style-name="Table_20_Contents">Score replacement margin</text:p>
          </table:table-cell>
          <table:table-cell table:style-name="TableRowCell" office:value-type="string">
            <text:p text:style-name="Table_20_Contents">Candidate score greater by 0.08</text:p>
          </table:table-cell>
          <table:table-cell table:style-name="TableRowCell" office:value-type="string">
            <text:p text:style-name="Table_20_Contents">Allows a stronger duplicate to replace retained evidence</text:p>
          </table:table-cell>
          <table:table-cell table:style-name="TableRowCell" office:value-type="string">
            <text:p text:style-name="Table_20_Contents">Error analysis of replaced true positives</text:p>
          </table:table-cell>
        </table:table-row>
        <table:table-row>
          <table:table-cell table:style-name="TableRowCell" office:value-type="string">
            <text:p text:style-name="Table_20_Contents">Nested-span margin</text:p>
          </table:table-cell>
          <table:table-cell table:style-name="TableRowCell" office:value-type="string">
            <text:p text:style-name="Table_20_Contents">Longer score + 0.06 at least retained score</text:p>
          </table:table-cell>
          <table:table-cell table:style-name="TableRowCell" office:value-type="string">
            <text:p text:style-name="Table_20_Contents">Favors a longer same-label/section span when close in score</text:p>
          </table:table-cell>
          <table:table-cell table:style-name="TableRowCell" office:value-type="string">
            <text:p text:style-name="Table_20_Contents">Short-versus-long span exactness analysis</text:p>
          </table:table-cell>
        </table:table-row>
      </table:table>
      <text:h text:style-name="Heading_20_4" text:outline-level="4"><text:bookmark-start text:name="schema-mapping-grouping-splitting-and-canonical-assembly"/>2.2.3.5 Schema mapping, grouping, splitting, and canonical assembly<text:bookmark-end text:name="schema-mapping-grouping-splitting-and-canonical-assembly"/></text:h>
      <text:p text:style-name="First_20_paragraph">DjlSchemaMapper does not copy every decoded span directly to JSON. It first resolves accepted labels and enforces the rule-specific minimum score and allowed-section set. Text constraints can require minimum or maximum character and word counts, require a regular-expression match, or reject a regular-expression match. Near duplicates with the same normalized text and overlapping or nearby positions are collapsed in favor of the stronger entity. These filters can improve precision, but a correct neural candidate can disappear because its section, surface form, or length violates a handcrafted mapping rule.</text:p>
      <text:p text:style-name="Text_20_body">Three principal assignment modes are implemented. set_first writes the first acceptable scalar; set_joined_text joins evidence; and append_object creates array objects. A split_pattern can turn one entity into multiple items, bounded by split_max_items (with a default maximum of 50). For skills[].skill_name_v, the compatibility rule splits comma-separated text and performs document-level deduplication. Object fields can be grouped by proximity around a group_key using a default 220-character window, after which missing subfields are merged into the same object. Template variables such as text, label, confidence, start, and end can render values; integer extraction can take the first one- to three-digit sequence. Each of these operations is a proprietary semantic transformation that must be evaluated separately from entity detection.</text:p>
      <text:p text:style-name="Text_20_body">The mapper is followed by summary/backfill and canonical validation. Backfill can improve apparent completeness without demonstrating that GLiNER found the field, whereas strict constraints can reduce apparent completeness despite a correct candidate. A scientifically adequate benchmark should therefore report at least four nested outcomes: encoder candidate recall, accepted-candidate recall, mapped-field recall, and final-JSON recall, with a source span and transformation history for every final value.</text:p>
      <text:p text:style-name="TableCaption">Table 22E. Schema-driven BERT mapping and aggregation controls</text:p>
      <table:table table:name="Table7" table:style-name="Table7">
        <table:table-column table:style-name="Table7.A"/>
        <table:table-column table:style-name="Table7.B"/>
        <table:table-column table:style-name="Table7.C"/>
        <table:table-column table:style-name="Table7.D"/>
        <table:table-header-rows>
          <table:table-row>
            <table:table-cell table:style-name="TableHeaderRowCell" office:value-type="string">
              <text:p text:style-name="Table_20_Heading"><text:span text:style-name="T2">Schema control</text:span></text:p>
            </table:table-cell>
            <table:table-cell table:style-name="TableHeaderRowCell" office:value-type="string">
              <text:p text:style-name="Table_20_Heading"><text:span text:style-name="T2">Implemented behavior</text:span></text:p>
            </table:table-cell>
            <table:table-cell table:style-name="TableHeaderRowCell" office:value-type="string">
              <text:p text:style-name="Table_20_Heading"><text:span text:style-name="T2">Benefit</text:span></text:p>
            </table:table-cell>
            <table:table-cell table:style-name="TableHeaderRowCell" office:value-type="string">
              <text:p text:style-name="Table_20_Heading"><text:span text:style-name="T2">Potential proprietary error</text:span></text:p>
            </table:table-cell>
          </table:table-row>
        </table:table-header-rows>
        <table:table-row>
          <table:table-cell table:style-name="TableRowCell" office:value-type="string">
            <text:p text:style-name="Table_20_Contents">x_gliner labels</text:p>
          </table:table-cell>
          <table:table-cell table:style-name="TableRowCell" office:value-type="string">
            <text:p text:style-name="Table_20_Contents">Explicit textual labels or property-name-derived fallback labels</text:p>
          </table:table-cell>
          <table:table-cell table:style-name="TableRowCell" office:value-type="string">
            <text:p text:style-name="Table_20_Contents">Adapts one encoder to the active ontology</text:p>
          </table:table-cell>
          <table:table-cell table:style-name="TableRowCell" office:value-type="string">
            <text:p text:style-name="Table_20_Contents">Vague or overlapping labels alter candidate competition</text:p>
          </table:table-cell>
        </table:table-row>
        <table:table-row>
          <table:table-cell table:style-name="TableRowCell" office:value-type="string">
            <text:p text:style-name="Table_20_Contents">Allowed sections</text:p>
          </table:table-cell>
          <table:table-cell table:style-name="TableRowCell" office:value-type="string">
            <text:p text:style-name="Table_20_Contents">Inherited or field-specific section restrictions</text:p>
          </table:table-cell>
          <table:table-cell table:style-name="TableRowCell" office:value-type="string">
            <text:p text:style-name="Table_20_Contents">Suppresses implausible field assignments</text:p>
          </table:table-cell>
          <table:table-cell table:style-name="TableRowCell" office:value-type="string">
            <text:p text:style-name="Table_20_Contents">Heading/section error rejects a correct span</text:p>
          </table:table-cell>
        </table:table-row>
        <table:table-row>
          <table:table-cell table:style-name="TableRowCell" office:value-type="string">
            <text:p text:style-name="Table_20_Contents">Text constraints</text:p>
          </table:table-cell>
          <table:table-cell table:style-name="TableRowCell" office:value-type="string">
            <text:p text:style-name="Table_20_Contents">Character/word bounds and require/reject regex rules</text:p>
          </table:table-cell>
          <table:table-cell table:style-name="TableRowCell" office:value-type="string">
            <text:p text:style-name="Table_20_Contents">Removes malformed candidates</text:p>
          </table:table-cell>
          <table:table-cell table:style-name="TableRowCell" office:value-type="string">
            <text:p text:style-name="Table_20_Contents">Rule excludes valid linguistic variation</text:p>
          </table:table-cell>
        </table:table-row>
        <table:table-row>
          <table:table-cell table:style-name="TableRowCell" office:value-type="string">
            <text:p text:style-name="Table_20_Contents">set_first / set_joined_text</text:p>
          </table:table-cell>
          <table:table-cell table:style-name="TableRowCell" office:value-type="string">
            <text:p text:style-name="Table_20_Contents">Scalar-first or joined-evidence assignment</text:p>
          </table:table-cell>
          <table:table-cell table:style-name="TableRowCell" office:value-type="string">
            <text:p text:style-name="Table_20_Contents">Controls cardinality</text:p>
          </table:table-cell>
          <table:table-cell table:style-name="TableRowCell" office:value-type="string">
            <text:p text:style-name="Table_20_Contents">Ordering can hide a later, stronger value</text:p>
          </table:table-cell>
        </table:table-row>
        <table:table-row>
          <table:table-cell table:style-name="TableRowCell" office:value-type="string">
            <text:p text:style-name="Table_20_Contents">append_object</text:p>
          </table:table-cell>
          <table:table-cell table:style-name="TableRowCell" office:value-type="string">
            <text:p text:style-name="Table_20_Contents">Create array items and merge nearby subfields</text:p>
          </table:table-cell>
          <table:table-cell table:style-name="TableRowCell" office:value-type="string">
            <text:p text:style-name="Table_20_Contents">Builds structured experience/education objects</text:p>
          </table:table-cell>
          <table:table-cell table:style-name="TableRowCell" office:value-type="string">
            <text:p text:style-name="Table_20_Contents">Proximity can join unrelated facts or split one fact</text:p>
          </table:table-cell>
        </table:table-row>
        <table:table-row>
          <table:table-cell table:style-name="TableRowCell" office:value-type="string">
            <text:p text:style-name="Table_20_Contents">split_pattern</text:p>
          </table:table-cell>
          <table:table-cell table:style-name="TableRowCell" office:value-type="string">
            <text:p text:style-name="Table_20_Contents">Regex split bounded by split_max_items</text:p>
          </table:table-cell>
          <table:table-cell table:style-name="TableRowCell" office:value-type="string">
            <text:p text:style-name="Table_20_Contents">Expands list-like spans such as comma-separated skills</text:p>
          </table:table-cell>
          <table:table-cell table:style-name="TableRowCell" office:value-type="string">
            <text:p text:style-name="Table_20_Contents">Delimiter ambiguity changes item count</text:p>
          </table:table-cell>
        </table:table-row>
        <table:table-row>
          <table:table-cell table:style-name="TableRowCell" office:value-type="string">
            <text:p text:style-name="Table_20_Contents">group_window_chars</text:p>
          </table:table-cell>
          <table:table-cell table:style-name="TableRowCell" office:value-type="string">
            <text:p text:style-name="Table_20_Contents">Proximity grouping; default 220 characters</text:p>
          </table:table-cell>
          <table:table-cell table:style-name="TableRowCell" office:value-type="string">
            <text:p text:style-name="Table_20_Contents">Associates fields from one local record</text:p>
          </table:table-cell>
          <table:table-cell table:style-name="TableRowCell" office:value-type="string">
            <text:p text:style-name="Table_20_Contents">Layout flattening can place unrelated records nearby</text:p>
          </table:table-cell>
        </table:table-row>
        <table:table-row>
          <table:table-cell table:style-name="TableRowCell" office:value-type="string">
            <text:p text:style-name="Table_20_Contents">dedupe_scope</text:p>
          </table:table-cell>
          <table:table-cell table:style-name="TableRowCell" office:value-type="string">
            <text:p text:style-name="Table_20_Contents">Field or document-level signature deduplication</text:p>
          </table:table-cell>
          <table:table-cell table:style-name="TableRowCell" office:value-type="string">
            <text:p text:style-name="Table_20_Contents">Controls repeated items</text:p>
          </table:table-cell>
          <table:table-cell table:style-name="TableRowCell" office:value-type="string">
            <text:p text:style-name="Table_20_Contents">Legitimate repeated roles or credentials can collapse</text:p>
          </table:table-cell>
        </table:table-row>
        <table:table-row>
          <table:table-cell table:style-name="TableRowCell" office:value-type="string">
            <text:p text:style-name="Table_20_Contents">Templates</text:p>
          </table:table-cell>
          <table:table-cell table:style-name="TableRowCell" office:value-type="string">
            <text:p text:style-name="Table_20_Contents">Render text, label, confidence, and source offsets</text:p>
          </table:table-cell>
          <table:table-cell table:style-name="TableRowCell" office:value-type="string">
            <text:p text:style-name="Table_20_Contents">Supports schema-specific value construction</text:p>
          </table:table-cell>
          <table:table-cell table:style-name="TableRowCell" office:value-type="string">
            <text:p text:style-name="Table_20_Contents">Rendered value may differ from the scored span</text:p>
          </table:table-cell>
        </table:table-row>
        <table:table-row>
          <table:table-cell table:style-name="TableRowCell" office:value-type="string">
            <text:p text:style-name="Table_20_Contents">Backfill and validation</text:p>
          </table:table-cell>
          <table:table-cell table:style-name="TableRowCell" office:value-type="string">
            <text:p text:style-name="Table_20_Contents">Complete selected summaries and enforce canonical shape</text:p>
          </table:table-cell>
          <table:table-cell table:style-name="TableRowCell" office:value-type="string">
            <text:p text:style-name="Table_20_Contents">Improves usability and structural validity</text:p>
          </table:table-cell>
          <table:table-cell table:style-name="TableRowCell" office:value-type="string">
            <text:p text:style-name="Table_20_Contents">Conceals whether evidence originated from the encoder</text:p>
          </table:table-cell>
        </table:table-row>
      </table:table>
      <text:h text:style-name="Heading_20_4" text:outline-level="4"><text:bookmark-start text:name="end-to-end-reconstructed-bert-multi-algorithm"/>2.2.3.6 End-to-end reconstructed BERT MULTI algorithm<text:bookmark-end text:name="end-to-end-reconstructed-bert-multi-algorithm"/></text:h>
      <text:p text:style-name="TableCaption">Table 22C. Reconstructed BERT MULTI execution algorithm</text:p>
      <table:table table:name="Table8" table:style-name="Table8">
        <table:table-column table:style-name="Table8.A"/>
        <table:table-column table:style-name="Table8.B"/>
        <table:table-column table:style-name="Table8.C"/>
        <table:table-column table:style-name="Table8.D"/>
        <table:table-header-rows>
          <table:table-row>
            <table:table-cell table:style-name="TableHeaderRowCell" office:value-type="string">
              <text:p text:style-name="Table_20_Heading"><text:span text:style-name="T2">Phase</text:span></text:p>
            </table:table-cell>
            <table:table-cell table:style-name="TableHeaderRowCell" office:value-type="string">
              <text:p text:style-name="Table_20_Heading"><text:span text:style-name="T2">Reconstructed BERT MULTI operation</text:span></text:p>
            </table:table-cell>
            <table:table-cell table:style-name="TableHeaderRowCell" office:value-type="string">
              <text:p text:style-name="Table_20_Heading"><text:span text:style-name="T2">Primary input</text:span></text:p>
            </table:table-cell>
            <table:table-cell table:style-name="TableHeaderRowCell" office:value-type="string">
              <text:p text:style-name="Table_20_Heading"><text:span text:style-name="T2">Required audit artifact</text:span></text:p>
            </table:table-cell>
          </table:table-row>
        </table:table-header-rows>
        <table:table-row>
          <table:table-cell table:style-name="TableRowCell" office:value-type="string">
            <text:p text:style-name="Table_20_Contents">1. Bind runtime</text:p>
          </table:table-cell>
          <table:table-cell table:style-name="TableRowCell" office:value-type="string">
            <text:p text:style-name="Table_20_Contents">Resolve ONNX model, tokenizer, DJL/ONNX provider, and multilingual preset</text:p>
          </table:table-cell>
          <table:table-cell table:style-name="TableRowCell" office:value-type="string">
            <text:p text:style-name="Table_20_Contents">Model directory and runtime</text:p>
          </table:table-cell>
          <table:table-cell table:style-name="TableRowCell" office:value-type="string">
            <text:p text:style-name="Table_20_Contents">Immutable model/runtime manifest</text:p>
          </table:table-cell>
        </table:table-row>
        <table:table-row>
          <table:table-cell table:style-name="TableRowCell" office:value-type="string">
            <text:p text:style-name="Table_20_Contents">2. Build plan</text:p>
          </table:table-cell>
          <table:table-cell table:style-name="TableRowCell" office:value-type="string">
            <text:p text:style-name="Table_20_Contents">Compile recursive x_gliner metadata into labels, sections, constraints, and destination rules</text:p>
          </table:table-cell>
          <table:table-cell table:style-name="TableRowCell" office:value-type="string">
            <text:p text:style-name="Table_20_Contents">Full JSON schema</text:p>
          </table:table-cell>
          <table:table-cell table:style-name="TableRowCell" office:value-type="string">
            <text:p text:style-name="Table_20_Contents">Serialized query plan and schema hash</text:p>
          </table:table-cell>
        </table:table-row>
        <table:table-row>
          <table:table-cell table:style-name="TableRowCell" office:value-type="string">
            <text:p text:style-name="Table_20_Contents">3. Construct views</text:p>
          </table:table-cell>
          <table:table-cell table:style-name="TableRowCell" office:value-type="string">
            <text:p text:style-name="Table_20_Contents">Create broad section chunks and focused line-context chunks</text:p>
          </table:table-cell>
          <table:table-cell table:style-name="TableRowCell" office:value-type="string">
            <text:p text:style-name="Table_20_Contents">Markdown and query plan</text:p>
          </table:table-cell>
          <table:table-cell table:style-name="TableRowCell" office:value-type="string">
            <text:p text:style-name="Table_20_Contents">Chunk text, offsets, mode, and source lineage</text:p>
          </table:table-cell>
        </table:table-row>
        <table:table-row>
          <table:table-cell table:style-name="TableRowCell" office:value-type="string">
            <text:p text:style-name="Table_20_Contents">4. Batch labels</text:p>
          </table:table-cell>
          <table:table-cell table:style-name="TableRowCell" office:value-type="string">
            <text:p text:style-name="Table_20_Contents">Partition query labels into prompts of at most four</text:p>
          </table:table-cell>
          <table:table-cell table:style-name="TableRowCell" office:value-type="string">
            <text:p text:style-name="Table_20_Contents">Chunk and label set</text:p>
          </table:table-cell>
          <table:table-cell table:style-name="TableRowCell" office:value-type="string">
            <text:p text:style-name="Table_20_Contents">Label order and batch membership</text:p>
          </table:table-cell>
        </table:table-row>
        <table:table-row>
          <table:table-cell table:style-name="TableRowCell" office:value-type="string">
            <text:p text:style-name="Table_20_Contents">5. Infer spans</text:p>
          </table:table-cell>
          <table:table-cell table:style-name="TableRowCell" office:value-type="string">
            <text:p text:style-name="Table_20_Contents">Tokenize, enumerate masked spans, run ONNX, sigmoid-score label/span pairs</text:p>
          </table:table-cell>
          <table:table-cell table:style-name="TableRowCell" office:value-type="string">
            <text:p text:style-name="Table_20_Contents">Prompt plus chunk</text:p>
          </table:table-cell>
          <table:table-cell table:style-name="TableRowCell" office:value-type="string">
            <text:p text:style-name="Table_20_Contents">Raw logits/scores and token-to-character offsets</text:p>
          </table:table-cell>
        </table:table-row>
        <table:table-row>
          <table:table-cell table:style-name="TableRowCell" office:value-type="string">
            <text:p text:style-name="Table_20_Contents">6. Accept/sanitize</text:p>
          </table:table-cell>
          <table:table-cell table:style-name="TableRowCell" office:value-type="string">
            <text:p text:style-name="Table_20_Contents">Apply threshold or limited line fallback, span expansion, plausibility checks, and relabelling</text:p>
          </table:table-cell>
          <table:table-cell table:style-name="TableRowCell" office:value-type="string">
            <text:p text:style-name="Table_20_Contents">Raw entities</text:p>
          </table:table-cell>
          <table:table-cell table:style-name="TableRowCell" office:value-type="string">
            <text:p text:style-name="Table_20_Contents">Reason code for every accepted/rejected entity</text:p>
          </table:table-cell>
        </table:table-row>
        <table:table-row>
          <table:table-cell table:style-name="TableRowCell" office:value-type="string">
            <text:p text:style-name="Table_20_Contents">7. Merge candidates</text:p>
          </table:table-cell>
          <table:table-cell table:style-name="TableRowCell" office:value-type="string">
            <text:p text:style-name="Table_20_Contents">Resolve overlap and nested duplicates using offset and score margins</text:p>
          </table:table-cell>
          <table:table-cell table:style-name="TableRowCell" office:value-type="string">
            <text:p text:style-name="Table_20_Contents">Section and line candidates</text:p>
          </table:table-cell>
          <table:table-cell table:style-name="TableRowCell" office:value-type="string">
            <text:p text:style-name="Table_20_Contents">Replacement graph and candidate counts</text:p>
          </table:table-cell>
        </table:table-row>
        <table:table-row>
          <table:table-cell table:style-name="TableRowCell" office:value-type="string">
            <text:p text:style-name="Table_20_Contents">8. Map schema</text:p>
          </table:table-cell>
          <table:table-cell table:style-name="TableRowCell" office:value-type="string">
            <text:p text:style-name="Table_20_Contents">Apply sections, constraints, split, cardinality, grouping, templates, and dedupe scope</text:p>
          </table:table-cell>
          <table:table-cell table:style-name="TableRowCell" office:value-type="string">
            <text:p text:style-name="Table_20_Contents">Merged candidates and query rules</text:p>
          </table:table-cell>
          <table:table-cell table:style-name="TableRowCell" office:value-type="string">
            <text:p text:style-name="Table_20_Contents">Candidate-to-field transformation lineage</text:p>
          </table:table-cell>
        </table:table-row>
        <table:table-row>
          <table:table-cell table:style-name="TableRowCell" office:value-type="string">
            <text:p text:style-name="Table_20_Contents">9. Assemble</text:p>
          </table:table-cell>
          <table:table-cell table:style-name="TableRowCell" office:value-type="string">
            <text:p text:style-name="Table_20_Contents">Apply summary/backfill and canonical validation</text:p>
          </table:table-cell>
          <table:table-cell table:style-name="TableRowCell" office:value-type="string">
            <text:p text:style-name="Table_20_Contents">Mapped fields and Markdown</text:p>
          </table:table-cell>
          <table:table-cell table:style-name="TableRowCell" office:value-type="string">
            <text:p text:style-name="Table_20_Contents">Backfill provenance and final source-span audit</text:p>
          </table:table-cell>
        </table:table-row>
      </table:table>
      <text:h text:style-name="Heading_20_3" text:outline-level="3"><text:bookmark-start text:name="conditions-for-reliable-hybrid-nlp-operation"/>2.2.4 Conditions for reliable Hybrid NLP operation<text:bookmark-end text:name="conditions-for-reliable-hybrid-nlp-operation"/></text:h>
      <text:p text:style-name="First_20_paragraph">HNLP works optimally when the document makes its semantic structure visible through stable lexical and layout cues. The ideal CV contains explicit section headings—such as “Skills”, “Technical Skills”, “Professional Experience”, “Education”, “Certifications” and “Languages”—followed by the content belonging to that section. Conventional headings allow the alias and fuzzy-heading mechanisms to establish reliable section boundaries. Equivalent headings such as “Core Competencies” may work when represented in the configured aliases or synonym resources. A novel heading such as “My Toolbox”, an omitted heading, or a heading detached from its content weakens this signal.</text:p>
      <text:p text:style-name="Text_20_body">The expected consequence of a missing or unrecognized heading is not limited to one metric. Recall may fall because the following lines are never admitted to the intended section. Precision may also fall if the lines are attached to an incorrect neighboring section. If the extractor retains the text but assigns it to the wrong field, overall textual coverage can remain high while field-level precision and recall both deteriorate. The effect should therefore be measured as section-detection recall, boundary accuracy and field-assignment accuracy rather than described only as a generic precision loss.</text:p>
      <text:p text:style-name="Text_20_body">Lexical quality is the second major condition. Dictionary and regular-expression methods depend on recognizable surface forms. Correctly spelled terms that match the skill, language, education, certification and synonym resources are the most reliable inputs. Minor heading variation may be recovered by fuzzy matching, and known synonyms may recover semantic variants, but this does not make the pipeline semantically equivalent to an LLM. OCR corruption, split words, unusual hyphenation, abbreviations absent from the dictionary, or misspellings such as “Pyhton” for “Python” can remove the exact evidence used for subject recognition. A misspelling will not necessarily destroy the complete extraction—other section and context signals may survive—but it can completely suppress that particular dictionary-based recognition when no fuzzy, synonym or pattern rule covers it.</text:p>
      <text:p text:style-name="Text_20_body">HNLP further assumes that PDF-to-Markdown conversion preserves line order, heading boundaries, bullet lists and separation between columns. Flattened two-column CVs can interleave unrelated lines; decorative headings may disappear; and tables may lose row associations. Since HNLP uses local structural context rather than a global semantic reconstruction, these conversion errors can propagate directly into section and entity decisions. The pipeline is also strongest when facts are explicit. It can recognize “Java” in a skills list, but it should not infer Java expertise solely from a project description unless a configured rule treats that evidence as a skill. This conservative behavior protects factual precision while limiting semantic recall.</text:p>
      <text:p text:style-name="Text_20_body">Language and domain coverage must match the deployed dictionaries. A multilingual CV may use translated headings, local degree names, sector-specific abbreviations or inflected skill terms not represented in the resources. The implementation contains language detection and multilingual dictionaries, but optimal performance still requires versioned, domain-tested lexicons. Optional OpenNLP tokenizer and sentence models must also correspond to the document language and be demonstrably loaded. Otherwise, the effective treatment is the regex/token-heuristic fallback.</text:p>
      <text:p text:style-name="Text_20_body"><draw:frame draw:style-name="fr1" text:anchor-type="as-char"><draw:object xlink:href="Formula-1/" xlink:type="simple" xlink:show="embed" xlink:actuate="onLoad"/></draw:frame> (C1)</text:p>
      <text:p text:style-name="P3">A₍HNLP,d₎ is a conceptual applicability score for document d: recognizable heading structure H_structure, clean text X_text, dictionary coverage D_coverage, preserved layout L_layout and explicit evidence E_explicit increase suitability. The ω coefficients are not fitted by the benchmark and must not be interpreted as measured production weights.</text:p>
      <text:p text:style-name="TableCaption">Table 22A. Conditions for reliable HNLP extraction</text:p>
      <table:table table:name="Table9" table:style-name="Table9">
        <table:table-column table:style-name="Table9.A"/>
        <table:table-column table:style-name="Table9.B"/>
        <table:table-column table:style-name="Table9.C"/>
        <table:table-column table:style-name="Table9.D"/>
        <table:table-column table:style-name="Table9.E"/>
        <table:table-header-rows>
          <table:table-row>
            <table:table-cell table:style-name="TableHeaderRowCell" office:value-type="string">
              <text:p text:style-name="Table_20_Heading"><text:span text:style-name="T2">HNLP condition</text:span></text:p>
            </table:table-cell>
            <table:table-cell table:style-name="TableHeaderRowCell" office:value-type="string">
              <text:p text:style-name="Table_20_Heading"><text:span text:style-name="T2">Optimal document state</text:span></text:p>
            </table:table-cell>
            <table:table-cell table:style-name="TableHeaderRowCell" office:value-type="string">
              <text:p text:style-name="Table_20_Heading"><text:span text:style-name="T2">Likely degradation when violated</text:span></text:p>
            </table:table-cell>
            <table:table-cell table:style-name="TableHeaderRowCell" office:value-type="string">
              <text:p text:style-name="Table_20_Heading"><text:span text:style-name="T2">Observable diagnostic</text:span></text:p>
            </table:table-cell>
            <table:table-cell table:style-name="TableHeaderRowCell" office:value-type="string">
              <text:p text:style-name="Table_20_Heading"><text:span text:style-name="T2">Mitigation</text:span></text:p>
            </table:table-cell>
          </table:table-row>
        </table:table-header-rows>
        <table:table-row>
          <table:table-cell table:style-name="TableRowCell" office:value-type="string">
            <text:p text:style-name="Table_20_Contents">Section headings</text:p>
          </table:table-cell>
          <table:table-cell table:style-name="TableRowCell" office:value-type="string">
            <text:p text:style-name="Table_20_Contents">Conventional or configured aliases followed by their content</text:p>
          </table:table-cell>
          <table:table-cell table:style-name="TableRowCell" office:value-type="string">
            <text:p text:style-name="Table_20_Contents">Lower section recall; boundary errors; possible wrong-field precision loss</text:p>
          </table:table-cell>
          <table:table-cell table:style-name="TableRowCell" office:value-type="string">
            <text:p text:style-name="Table_20_Contents">Heading-detection recall and field-confusion matrix</text:p>
          </table:table-cell>
          <table:table-cell table:style-name="TableRowCell" office:value-type="string">
            <text:p text:style-name="Table_20_Contents">Expand aliases; fuzzy heading calibration; fallback section classifier</text:p>
          </table:table-cell>
        </table:table-row>
        <table:table-row>
          <table:table-cell table:style-name="TableRowCell" office:value-type="string">
            <text:p text:style-name="Table_20_Contents">Spelling and OCR</text:p>
          </table:table-cell>
          <table:table-cell table:style-name="TableRowCell" office:value-type="string">
            <text:p text:style-name="Table_20_Contents">Correct terms, intact words and punctuation</text:p>
          </table:table-cell>
          <table:table-cell table:style-name="TableRowCell" office:value-type="string">
            <text:p text:style-name="Table_20_Contents">Dictionary/regex misses; fragmented entities; lower recall</text:p>
          </table:table-cell>
          <table:table-cell table:style-name="TableRowCell" office:value-type="string">
            <text:p text:style-name="Table_20_Contents">Unknown-token, OCR-error and unmatched-dictionary rates</text:p>
          </table:table-cell>
          <table:table-cell table:style-name="TableRowCell" office:value-type="string">
            <text:p text:style-name="Table_20_Contents">Spell/OCR normalization with source preservation; typo variants; character-level matching</text:p>
          </table:table-cell>
        </table:table-row>
        <table:table-row>
          <table:table-cell table:style-name="TableRowCell" office:value-type="string">
            <text:p text:style-name="Table_20_Contents">Dictionary coverage</text:p>
          </table:table-cell>
          <table:table-cell table:style-name="TableRowCell" office:value-type="string">
            <text:p text:style-name="Table_20_Contents">Domain, language and abbreviation vocabulary represented</text:p>
          </table:table-cell>
          <table:table-cell table:style-name="TableRowCell" office:value-type="string">
            <text:p text:style-name="Table_20_Contents">Unseen concepts omitted or misclassified</text:p>
          </table:table-cell>
          <table:table-cell table:style-name="TableRowCell" office:value-type="string">
            <text:p text:style-name="Table_20_Contents">Held-out-vocabulary recall by domain and language</text:p>
          </table:table-cell>
          <table:table-cell table:style-name="TableRowCell" office:value-type="string">
            <text:p text:style-name="Table_20_Contents">Versioned lexicons; controlled synonym expansion; human review queue</text:p>
          </table:table-cell>
        </table:table-row>
        <table:table-row>
          <table:table-cell table:style-name="TableRowCell" office:value-type="string">
            <text:p text:style-name="Table_20_Contents">Layout preservation</text:p>
          </table:table-cell>
          <table:table-cell table:style-name="TableRowCell" office:value-type="string">
            <text:p text:style-name="Table_20_Contents">Reading order, bullets, headings and columns survive Markdown conversion</text:p>
          </table:table-cell>
          <table:table-cell table:style-name="TableRowCell" office:value-type="string">
            <text:p text:style-name="Table_20_Contents">Interleaved sections and incorrect boundaries</text:p>
          </table:table-cell>
          <table:table-cell table:style-name="TableRowCell" office:value-type="string">
            <text:p text:style-name="Table_20_Contents">Page-image versus Markdown alignment audit</text:p>
          </table:table-cell>
          <table:table-cell table:style-name="TableRowCell" office:value-type="string">
            <text:p text:style-name="Table_20_Contents">Layout-aware conversion; retain page/line coordinates</text:p>
          </table:table-cell>
        </table:table-row>
        <table:table-row>
          <table:table-cell table:style-name="TableRowCell" office:value-type="string">
            <text:p text:style-name="Table_20_Contents">Explicit wording</text:p>
          </table:table-cell>
          <table:table-cell table:style-name="TableRowCell" office:value-type="string">
            <text:p text:style-name="Table_20_Contents">Facts are directly stated near compatible headings</text:p>
          </table:table-cell>
          <table:table-cell table:style-name="TableRowCell" office:value-type="string">
            <text:p text:style-name="Table_20_Contents">Implicit skills and cross-sentence relations are omitted</text:p>
          </table:table-cell>
          <table:table-cell table:style-name="TableRowCell" office:value-type="string">
            <text:p text:style-name="Table_20_Contents">Explicit-versus-implicit gold annotation</text:p>
          </table:table-cell>
          <table:table-cell table:style-name="TableRowCell" office:value-type="string">
            <text:p text:style-name="Table_20_Contents">Contextual fallback model; do not silently infer unsupported facts</text:p>
          </table:table-cell>
        </table:table-row>
        <table:table-row>
          <table:table-cell table:style-name="TableRowCell" office:value-type="string">
            <text:p text:style-name="Table_20_Contents">Ambiguity</text:p>
          </table:table-cell>
          <table:table-cell table:style-name="TableRowCell" office:value-type="string">
            <text:p text:style-name="Table_20_Contents">Terms have clear CV-specific meaning</text:p>
          </table:table-cell>
          <table:table-cell table:style-name="TableRowCell" office:value-type="string">
            <text:p text:style-name="Table_20_Contents">False positives for ambiguous tokens such as short technologies or acronyms</text:p>
          </table:table-cell>
          <table:table-cell table:style-name="TableRowCell" office:value-type="string">
            <text:p text:style-name="Table_20_Contents">Context-conditioned precision by term</text:p>
          </table:table-cell>
          <table:table-cell table:style-name="TableRowCell" office:value-type="string">
            <text:p text:style-name="Table_20_Contents">Negative dictionaries, context windows and calibrated abstention</text:p>
          </table:table-cell>
        </table:table-row>
        <table:table-row>
          <table:table-cell table:style-name="TableRowCell" office:value-type="string">
            <text:p text:style-name="Table_20_Contents">OpenNLP resources</text:p>
          </table:table-cell>
          <table:table-cell table:style-name="TableRowCell" office:value-type="string">
            <text:p text:style-name="Table_20_Contents">Correct language models loaded and logged</text:p>
          </table:table-cell>
          <table:table-cell table:style-name="TableRowCell" office:value-type="string">
            <text:p text:style-name="Table_20_Contents">Fallback tokenization/sentence segmentation may differ</text:p>
          </table:table-cell>
          <table:table-cell table:style-name="TableRowCell" office:value-type="string">
            <text:p text:style-name="Table_20_Contents">Runtime model-load manifest</text:p>
          </table:table-cell>
          <table:table-cell table:style-name="TableRowCell" office:value-type="string">
            <text:p text:style-name="Table_20_Contents">Pin and hash model artifacts; report regex-only and OpenNLP modes separately</text:p>
          </table:table-cell>
        </table:table-row>
      </table:table>
      <text:h text:style-name="Heading_20_3" text:outline-level="3"><text:bookmark-start text:name="conditions-for-reliable-bert-multi-operation"/>2.2.5 Conditions for reliable BERT MULTI operation<text:bookmark-end text:name="conditions-for-reliable-bert-multi-operation"/></text:h>
      <text:p text:style-name="First_20_paragraph">BERT MULTI is less dependent than HNLP on exact dictionary membership and conventional headings because contextual token representations can recognize a span from surrounding words. It is not independent of document structure. The supplied runtime derives labels and section restrictions from the schema and constructs both broad section chunks and focused line-context chunks. Recognizable headings therefore still improve context selection and reduce label ambiguity, even though their absence need not eliminate recognition in the way it can for a section-led heuristic pipeline.</text:p>
      <text:p text:style-name="Text_20_body">Its first condition is faithful text and tokenizer alignment. The PDF/Markdown text must retain the characters, word order and offsets expected by the tokenizer paired with the executed ONNX model. OCR substitutions, broken Unicode, merged columns and inserted line breaks can split an entity into unfamiliar subwords or invalidate character offsets. BERT-style encoders are generally more tolerant of lexical variation than exact dictionaries because subword representations share information across forms. They are not immune to severe misspellings, OCR corruption or a tokenizer/model mismatch; these can lower span scores or make the reconstructed span incorrect.</text:p>
      <text:p text:style-name="Text_20_body">The second condition is alignment between the target and span extraction. GLiNER is well suited to explicit, contiguous, entity-like evidence such as a certificate name, language, employer or technology. It is less naturally matched to a target that requires copying an entire long section, linking evidence across distant lines, inferring seniority from multiple jobs, or constructing a normalized category from the complete career history. Those tasks depend on chunk aggregation, mapping and backfill rather than the encoder alone. BERT can therefore detect correct local entities while the final JSON remains incomplete.</text:p>
      <text:p text:style-name="Text_20_body">The label descriptions generated from x_gliner metadata must be distinct, semantically informative and consistent with the training distribution of the actual model artifact. Vague or overlapping labels—such as “experience”, “role” and “profile” without operational definitions—can produce competing spans. Querying no more than four labels per prompt reduces prompt size but can make results sensitive to how labels are batched. The local model path, tokenizer and ONNX graph must refer to the same model revision; the unresolved multilingual-versus-medium fallback provenance is consequently a substantive condition, not a documentation detail.</text:p>
      <text:p text:style-name="Text_20_body">Chunking and calibration determine the precision–recall operating point. A 220-word chunk with 30-word overlap works best when the evidence needed for one decision fits inside a chunk and entities do not straddle damaged boundaries. Long sections, cross-section references and multi-line certificates may lose context. The 10% confidence threshold is permissive at the encoder stage, but later sanitizer and schema rules can restore precision by discarding candidates; they can also remove true positives. Optimal operation therefore requires separate measurement of pre-threshold candidate recall, post-threshold recall, post-deduplication recall and final mapped recall.</text:p>
      <text:p text:style-name="Text_20_body">Finally, the output schema must be compatible with the label-to-field mapper. Cardinality, grouping, allowed sections and normalization rules must not reject valid spans or attach them to the wrong object. The application needs sufficient memory and a deterministic ONNX execution environment, but computational success alone is not semantic success. Model confidence must be calibrated on representative CV languages, layouts and categories, and uncertain or derived fields should permit abstention or human review.</text:p>
      <text:p text:style-name="Text_20_body"><draw:frame draw:style-name="fr1" text:anchor-type="as-char"><draw:object xlink:href="Formula-3/" xlink:type="simple" xlink:show="embed" xlink:actuate="onLoad"/></draw:frame> (C2)</text:p>
      <text:p text:style-name="P4">A₍BERT,d₎ summarizes applicability through tokenizer/model alignment T_alignment, span-like target structure S_span, label quality Q_label, sufficient chunk context C_context and correct schema mapping M_schema. The ν coefficients are conceptual and must be estimated through controlled ablations.</text:p>
      <text:p text:style-name="TableCaption">Table 22B. Conditions for reliable BERT MULTI extraction</text:p>
      <table:table table:name="Table10" table:style-name="Table10">
        <table:table-column table:style-name="Table10.A"/>
        <table:table-column table:style-name="Table10.B"/>
        <table:table-column table:style-name="Table10.C"/>
        <table:table-column table:style-name="Table10.D"/>
        <table:table-column table:style-name="Table10.E"/>
        <table:table-header-rows>
          <table:table-row>
            <table:table-cell table:style-name="TableHeaderRowCell" office:value-type="string">
              <text:p text:style-name="Table_20_Heading"><text:span text:style-name="T2">BERT condition</text:span></text:p>
            </table:table-cell>
            <table:table-cell table:style-name="TableHeaderRowCell" office:value-type="string">
              <text:p text:style-name="Table_20_Heading"><text:span text:style-name="T2">Optimal document/system state</text:span></text:p>
            </table:table-cell>
            <table:table-cell table:style-name="TableHeaderRowCell" office:value-type="string">
              <text:p text:style-name="Table_20_Heading"><text:span text:style-name="T2">Likely degradation when violated</text:span></text:p>
            </table:table-cell>
            <table:table-cell table:style-name="TableHeaderRowCell" office:value-type="string">
              <text:p text:style-name="Table_20_Heading"><text:span text:style-name="T2">Observable diagnostic</text:span></text:p>
            </table:table-cell>
            <table:table-cell table:style-name="TableHeaderRowCell" office:value-type="string">
              <text:p text:style-name="Table_20_Heading"><text:span text:style-name="T2">Mitigation</text:span></text:p>
            </table:table-cell>
          </table:table-row>
        </table:table-header-rows>
        <table:table-row>
          <table:table-cell table:style-name="TableRowCell" office:value-type="string">
            <text:p text:style-name="Table_20_Contents">Text and tokenizer integrity</text:p>
          </table:table-cell>
          <table:table-cell table:style-name="TableRowCell" office:value-type="string">
            <text:p text:style-name="Table_20_Contents">Clean Unicode text, correct order/offsets, tokenizer matched to ONNX model</text:p>
          </table:table-cell>
          <table:table-cell table:style-name="TableRowCell" office:value-type="string">
            <text:p text:style-name="Table_20_Contents">Fragmented tokens, low span scores or wrong reconstructed offsets</text:p>
          </table:table-cell>
          <table:table-cell table:style-name="TableRowCell" office:value-type="string">
            <text:p text:style-name="Table_20_Contents">Tokenizer round-trip and page-span alignment tests</text:p>
          </table:table-cell>
          <table:table-cell table:style-name="TableRowCell" office:value-type="string">
            <text:p text:style-name="Table_20_Contents">Pin tokenizer/model hashes; normalize carefully while retaining source offsets</text:p>
          </table:table-cell>
        </table:table-row>
        <table:table-row>
          <table:table-cell table:style-name="TableRowCell" office:value-type="string">
            <text:p text:style-name="Table_20_Contents">Language/model alignment</text:p>
          </table:table-cell>
          <table:table-cell table:style-name="TableRowCell" office:value-type="string">
            <text:p text:style-name="Table_20_Contents">Executed weights cover the document language and terminology</text:p>
          </table:table-cell>
          <table:table-cell table:style-name="TableRowCell" office:value-type="string">
            <text:p text:style-name="Table_20_Contents">Reduced recall and unstable confidence on unsupported languages</text:p>
          </table:table-cell>
          <table:table-cell table:style-name="TableRowCell" office:value-type="string">
            <text:p text:style-name="Table_20_Contents">Language-stratified calibration and artifact manifest</text:p>
          </table:table-cell>
          <table:table-cell table:style-name="TableRowCell" office:value-type="string">
            <text:p text:style-name="Table_20_Contents">Verify multilingual artifact; route unsupported languages to another model</text:p>
          </table:table-cell>
        </table:table-row>
        <table:table-row>
          <table:table-cell table:style-name="TableRowCell" office:value-type="string">
            <text:p text:style-name="Table_20_Contents">Target is span-like</text:p>
          </table:table-cell>
          <table:table-cell table:style-name="TableRowCell" office:value-type="string">
            <text:p text:style-name="Table_20_Contents">Explicit contiguous entities or short relations</text:p>
          </table:table-cell>
          <table:table-cell table:style-name="TableRowCell" office:value-type="string">
            <text:p text:style-name="Table_20_Contents">Long sections, dispersed evidence and derived judgments remain incomplete</text:p>
          </table:table-cell>
          <table:table-cell table:style-name="TableRowCell" office:value-type="string">
            <text:p text:style-name="Table_20_Contents">Score encoder candidate recall separately from final JSON recall</text:p>
          </table:table-cell>
          <table:table-cell table:style-name="TableRowCell" office:value-type="string">
            <text:p text:style-name="Table_20_Contents">Section reconstruction, relation layer or generative/deterministic fallback</text:p>
          </table:table-cell>
        </table:table-row>
        <table:table-row>
          <table:table-cell table:style-name="TableRowCell" office:value-type="string">
            <text:p text:style-name="Table_20_Contents">Label quality</text:p>
          </table:table-cell>
          <table:table-cell table:style-name="TableRowCell" office:value-type="string">
            <text:p text:style-name="Table_20_Contents">Distinct, descriptive schema-derived GLiNER labels</text:p>
          </table:table-cell>
          <table:table-cell table:style-name="TableRowCell" office:value-type="string">
            <text:p text:style-name="Table_20_Contents">Competing labels, wrong field assignment or missed entities</text:p>
          </table:table-cell>
          <table:table-cell table:style-name="TableRowCell" office:value-type="string">
            <text:p text:style-name="Table_20_Contents">Per-label confusion and prompt-batch sensitivity</text:p>
          </table:table-cell>
          <table:table-cell table:style-name="TableRowCell" office:value-type="string">
            <text:p text:style-name="Table_20_Contents">Rewrite labels; ontology review; fixed label-batch experiment</text:p>
          </table:table-cell>
        </table:table-row>
        <table:table-row>
          <table:table-cell table:style-name="TableRowCell" office:value-type="string">
            <text:p text:style-name="Table_20_Contents">Chunk context</text:p>
          </table:table-cell>
          <table:table-cell table:style-name="TableRowCell" office:value-type="string">
            <text:p text:style-name="Table_20_Contents">Relevant evidence fits within 220 words and survives 30-word overlap</text:p>
          </table:table-cell>
          <table:table-cell table:style-name="TableRowCell" office:value-type="string">
            <text:p text:style-name="Table_20_Contents">Boundary omissions and loss of distant context</text:p>
          </table:table-cell>
          <table:table-cell table:style-name="TableRowCell" office:value-type="string">
            <text:p text:style-name="Table_20_Contents">Error rate by distance to chunk boundary</text:p>
          </table:table-cell>
          <table:table-cell table:style-name="TableRowCell" office:value-type="string">
            <text:p text:style-name="Table_20_Contents">Chunk/overlap grid; section-adaptive windows; long-context alternative</text:p>
          </table:table-cell>
        </table:table-row>
        <table:table-row>
          <table:table-cell table:style-name="TableRowCell" office:value-type="string">
            <text:p text:style-name="Table_20_Contents">Threshold calibration</text:p>
          </table:table-cell>
          <table:table-cell table:style-name="TableRowCell" office:value-type="string">
            <text:p text:style-name="Table_20_Contents">Confidence threshold calibrated on representative CVs</text:p>
          </table:table-cell>
          <table:table-cell table:style-name="TableRowCell" office:value-type="string">
            <text:p text:style-name="Table_20_Contents">High threshold lowers recall; low threshold raises candidate noise</text:p>
          </table:table-cell>
          <table:table-cell table:style-name="TableRowCell" office:value-type="string">
            <text:p text:style-name="Table_20_Contents">Precision–recall and reliability curves before and after mapping</text:p>
          </table:table-cell>
          <table:table-cell table:style-name="TableRowCell" office:value-type="string">
            <text:p text:style-name="Table_20_Contents">Per-label thresholds and calibrated abstention</text:p>
          </table:table-cell>
        </table:table-row>
        <table:table-row>
          <table:table-cell table:style-name="TableRowCell" office:value-type="string">
            <text:p text:style-name="Table_20_Contents">Deduplication and mapping</text:p>
          </table:table-cell>
          <table:table-cell table:style-name="TableRowCell" office:value-type="string">
            <text:p text:style-name="Table_20_Contents">Schema constraints preserve true candidates and group fields correctly</text:p>
          </table:table-cell>
          <table:table-cell table:style-name="TableRowCell" office:value-type="string">
            <text:p text:style-name="Table_20_Contents">Correct encoder spans disappear or are attached to wrong objects</text:p>
          </table:table-cell>
          <table:table-cell table:style-name="TableRowCell" office:value-type="string">
            <text:p text:style-name="Table_20_Contents">Stage-level lineage from candidate to final JSON</text:p>
          </table:table-cell>
          <table:table-cell table:style-name="TableRowCell" office:value-type="string">
            <text:p text:style-name="Table_20_Contents">Persist candidates; mapper unit tests; reversible provenance</text:p>
          </table:table-cell>
        </table:table-row>
        <table:table-row>
          <table:table-cell table:style-name="TableRowCell" office:value-type="string">
            <text:p text:style-name="Table_20_Contents">Runtime provenance</text:p>
          </table:table-cell>
          <table:table-cell table:style-name="TableRowCell" office:value-type="string">
            <text:p text:style-name="Table_20_Contents">Exact ONNX, tokenizer, DJL and runtime artifacts are hashed</text:p>
          </table:table-cell>
          <table:table-cell table:style-name="TableRowCell" office:value-type="string">
            <text:p text:style-name="Table_20_Contents">Results cannot be reproduced or attributed to the claimed model</text:p>
          </table:table-cell>
          <table:table-cell table:style-name="TableRowCell" office:value-type="string">
            <text:p text:style-name="Table_20_Contents">Immutable execution manifest</text:p>
          </table:table-cell>
          <table:table-cell table:style-name="TableRowCell" office:value-type="string">
            <text:p text:style-name="Table_20_Contents">Disable ambiguous fallback or record resolved artifact before inference</text:p>
          </table:table-cell>
        </table:table-row>
      </table:table>
      <text:p text:style-name="TableCaption">Table 20. Five-system architecture, inference, and provenance matrix</text:p>
      <table:table table:name="Table11" table:style-name="Table11">
        <table:table-column table:style-name="Table11.A"/>
        <table:table-column table:style-name="Table11.B"/>
        <table:table-column table:style-name="Table11.C"/>
        <table:table-column table:style-name="Table11.D"/>
        <table:table-column table:style-name="Table11.E"/>
        <table:table-header-rows>
          <table:table-row>
            <table:table-cell table:style-name="TableHeaderRowCell" office:value-type="string">
              <text:p text:style-name="Table_20_Heading"><text:span text:style-name="T2">System</text:span></text:p>
            </table:table-cell>
            <table:table-cell table:style-name="TableHeaderRowCell" office:value-type="string">
              <text:p text:style-name="Table_20_Heading"><text:span text:style-name="T2">Computational family</text:span></text:p>
            </table:table-cell>
            <table:table-cell table:style-name="TableHeaderRowCell" office:value-type="string">
              <text:p text:style-name="Table_20_Heading"><text:span text:style-name="T2">Primary extraction mechanism</text:span></text:p>
            </table:table-cell>
            <table:table-cell table:style-name="TableHeaderRowCell" office:value-type="string">
              <text:p text:style-name="Table_20_Heading"><text:span text:style-name="T2">Post-processing</text:span></text:p>
            </table:table-cell>
            <table:table-cell table:style-name="TableHeaderRowCell" office:value-type="string">
              <text:p text:style-name="Table_20_Heading"><text:span text:style-name="T2">Reasoning mode</text:span></text:p>
            </table:table-cell>
          </table:table-row>
        </table:table-header-rows>
        <table:table-row>
          <table:table-cell table:style-name="TableRowCell" office:value-type="string">
            <text:p text:style-name="Table_20_Contents">ChatGPT</text:p>
          </table:table-cell>
          <table:table-cell table:style-name="TableRowCell" office:value-type="string">
            <text:p text:style-name="Table_20_Contents">Hosted generative transformer</text:p>
          </table:table-cell>
          <table:table-cell table:style-name="TableRowCell" office:value-type="string">
            <text:p text:style-name="Table_20_Contents">Prompt-conditioned autoregressive schema generation</text:p>
          </table:table-cell>
          <table:table-cell table:style-name="TableRowCell" office:value-type="string">
            <text:p text:style-name="Table_20_Contents">JSON parsing and schema validation</text:p>
          </table:table-cell>
          <table:table-cell table:style-name="TableRowCell" office:value-type="string">
            <text:p text:style-name="Table_20_Contents">Provider-specific; recorded as high</text:p>
          </table:table-cell>
        </table:table-row>
        <table:table-row>
          <table:table-cell table:style-name="TableRowCell" office:value-type="string">
            <text:p text:style-name="Table_20_Contents">Gemma</text:p>
          </table:table-cell>
          <table:table-cell table:style-name="TableRowCell" office:value-type="string">
            <text:p text:style-name="Table_20_Contents">Sparse generative MoE</text:p>
          </table:table-cell>
          <table:table-cell table:style-name="TableRowCell" office:value-type="string">
            <text:p text:style-name="Table_20_Contents">Autoregressive verbatim-block generation</text:p>
          </table:table-cell>
          <table:table-cell table:style-name="TableRowCell" office:value-type="string">
            <text:p text:style-name="Table_20_Contents">XML/JSON mapping and evaluation</text:p>
          </table:table-cell>
          <table:table-cell table:style-name="TableRowCell" office:value-type="string">
            <text:p text:style-name="Table_20_Contents">Explicitly off</text:p>
          </table:table-cell>
        </table:table-row>
        <table:table-row>
          <table:table-cell table:style-name="TableRowCell" office:value-type="string">
            <text:p text:style-name="Table_20_Contents">Qwen</text:p>
          </table:table-cell>
          <table:table-cell table:style-name="TableRowCell" office:value-type="string">
            <text:p text:style-name="Table_20_Contents">Sparse generative MoE</text:p>
          </table:table-cell>
          <table:table-cell table:style-name="TableRowCell" office:value-type="string">
            <text:p text:style-name="Table_20_Contents">Autoregressive verbatim-block generation</text:p>
          </table:table-cell>
          <table:table-cell table:style-name="TableRowCell" office:value-type="string">
            <text:p text:style-name="Table_20_Contents">XML/JSON mapping and evaluation</text:p>
          </table:table-cell>
          <table:table-cell table:style-name="TableRowCell" office:value-type="string">
            <text:p text:style-name="Table_20_Contents">Explicitly off</text:p>
          </table:table-cell>
        </table:table-row>
        <table:table-row>
          <table:table-cell table:style-name="TableRowCell" office:value-type="string">
            <text:p text:style-name="Table_20_Contents">Hybrid NLP</text:p>
          </table:table-cell>
          <table:table-cell table:style-name="TableRowCell" office:value-type="string">
            <text:p text:style-name="Table_20_Contents">Symbolic/statistical local pipeline</text:p>
          </table:table-cell>
          <table:table-cell table:style-name="TableRowCell" office:value-type="string">
            <text:p text:style-name="Table_20_Contents">Section, regex, dictionary and fuzzy evidence</text:p>
          </table:table-cell>
          <table:table-cell table:style-name="TableRowCell" office:value-type="string">
            <text:p text:style-name="Table_20_Contents">Normalization, merge and validation</text:p>
          </table:table-cell>
          <table:table-cell table:style-name="TableRowCell" office:value-type="string">
            <text:p text:style-name="Table_20_Contents">Not applicable</text:p>
          </table:table-cell>
        </table:table-row>
        <table:table-row>
          <table:table-cell table:style-name="TableRowCell" office:value-type="string">
            <text:p text:style-name="Table_20_Contents">BERT MULTI</text:p>
          </table:table-cell>
          <table:table-cell table:style-name="TableRowCell" office:value-type="string">
            <text:p text:style-name="Table_20_Contents">Bidirectional span encoder (GLiNER)</text:p>
          </table:table-cell>
          <table:table-cell table:style-name="TableRowCell" office:value-type="string">
            <text:p text:style-name="Table_20_Contents">Schema-conditioned entity-span scoring</text:p>
          </table:table-cell>
          <table:table-cell table:style-name="TableRowCell" office:value-type="string">
            <text:p text:style-name="Table_20_Contents">Thresholding, deduplication, mapping, backfill</text:p>
          </table:table-cell>
          <table:table-cell table:style-name="TableRowCell" office:value-type="string">
            <text:p text:style-name="Table_20_Contents">Not applicable</text:p>
          </table:table-cell>
        </table:table-row>
      </table:table>
      <text:p text:style-name="TableCaption">Table 21. Java-derived HNLP configuration and epistemic status</text:p>
      <table:table table:name="Table12" table:style-name="Table12">
        <table:table-column table:style-name="Table12.A"/>
        <table:table-column table:style-name="Table12.B"/>
        <table:table-column table:style-name="Table12.C"/>
        <table:table-header-rows>
          <table:table-row>
            <table:table-cell table:style-name="TableHeaderRowCell" office:value-type="string">
              <text:p text:style-name="Table_20_Heading"><text:span text:style-name="T2">HNLP component</text:span></text:p>
            </table:table-cell>
            <table:table-cell table:style-name="TableHeaderRowCell" office:value-type="string">
              <text:p text:style-name="Table_20_Heading"><text:span text:style-name="T2">Established from Java</text:span></text:p>
            </table:table-cell>
            <table:table-cell table:style-name="TableHeaderRowCell" office:value-type="string">
              <text:p text:style-name="Table_20_Heading"><text:span text:style-name="T2">Unresolved benchmark condition</text:span></text:p>
            </table:table-cell>
          </table:table-row>
        </table:table-header-rows>
        <table:table-row>
          <table:table-cell table:style-name="TableRowCell" office:value-type="string">
            <text:p text:style-name="Table_20_Contents">Input</text:p>
          </table:table-cell>
          <table:table-cell table:style-name="TableRowCell" office:value-type="string">
            <text:p text:style-name="Table_20_Contents">Markdown source is required.</text:p>
          </table:table-cell>
          <table:table-cell table:style-name="TableRowCell" office:value-type="string">
            <text:p text:style-name="Table_20_Contents">PDF-to-Markdown engine/version is not embedded in the combined report.</text:p>
          </table:table-cell>
        </table:table-row>
        <table:table-row>
          <table:table-cell table:style-name="TableRowCell" office:value-type="string">
            <text:p text:style-name="Table_20_Contents">Schema</text:p>
          </table:table-cell>
          <table:table-cell table:style-name="TableRowCell" office:value-type="string">
            <text:p text:style-name="Table_20_Contents">Reduced top-level NLP schema and schema-derived section aliases.</text:p>
          </table:table-cell>
          <table:table-cell table:style-name="TableRowCell" office:value-type="string">
            <text:p text:style-name="Table_20_Contents">Exact deployed schema snapshot should be hash-locked per run.</text:p>
          </table:table-cell>
        </table:table-row>
        <table:table-row>
          <table:table-cell table:style-name="TableRowCell" office:value-type="string">
            <text:p text:style-name="Table_20_Contents">Evidence</text:p>
          </table:table-cell>
          <table:table-cell table:style-name="TableRowCell" office:value-type="string">
            <text:p text:style-name="Table_20_Contents">Regex, dictionaries, fuzzy headings, synonyms and contextual scoring.</text:p>
          </table:table-cell>
          <table:table-cell table:style-name="TableRowCell" office:value-type="string">
            <text:p text:style-name="Table_20_Contents">Runtime dictionary/synonym versions require an immutable manifest.</text:p>
          </table:table-cell>
        </table:table-row>
        <table:table-row>
          <table:table-cell table:style-name="TableRowCell" office:value-type="string">
            <text:p text:style-name="Table_20_Contents">OpenNLP</text:p>
          </table:table-cell>
          <table:table-cell table:style-name="TableRowCell" office:value-type="string">
            <text:p text:style-name="Table_20_Contents">Tokenizer/sentence models are optional and lazily loaded.</text:p>
          </table:table-cell>
          <table:table-cell table:style-name="TableRowCell" office:value-type="string">
            <text:p text:style-name="Table_20_Contents">No run log proves whether optional models were active.</text:p>
          </table:table-cell>
        </table:table-row>
        <table:table-row>
          <table:table-cell table:style-name="TableRowCell" office:value-type="string">
            <text:p text:style-name="Table_20_Contents">Output</text:p>
          </table:table-cell>
          <table:table-cell table:style-name="TableRowCell" office:value-type="string">
            <text:p text:style-name="Table_20_Contents">Raw/summary merge, normalization and canonical validation.</text:p>
          </table:table-cell>
          <table:table-cell table:style-name="TableRowCell" office:value-type="string">
            <text:p text:style-name="Table_20_Contents">Intermediate decisions are not preserved in the benchmark workbook.</text:p>
          </table:table-cell>
        </table:table-row>
      </table:table>
      <text:p text:style-name="TableCaption">Table 22. Java-derived BERT MULTI configuration and epistemic status</text:p>
      <table:table table:name="Table13" table:style-name="Table13">
        <table:table-column table:style-name="Table13.A"/>
        <table:table-column table:style-name="Table13.B"/>
        <table:table-column table:style-name="Table13.C"/>
        <table:table-header-rows>
          <table:table-row>
            <table:table-cell table:style-name="TableHeaderRowCell" office:value-type="string">
              <text:p text:style-name="Table_20_Heading"><text:span text:style-name="T2">BERT component</text:span></text:p>
            </table:table-cell>
            <table:table-cell table:style-name="TableHeaderRowCell" office:value-type="string">
              <text:p text:style-name="Table_20_Heading"><text:span text:style-name="T2">Configured value or behavior</text:span></text:p>
            </table:table-cell>
            <table:table-cell table:style-name="TableHeaderRowCell" office:value-type="string">
              <text:p text:style-name="Table_20_Heading"><text:span text:style-name="T2">Validity concern</text:span></text:p>
            </table:table-cell>
          </table:table-row>
        </table:table-header-rows>
        <table:table-row>
          <table:table-cell table:style-name="TableRowCell" office:value-type="string">
            <text:p text:style-name="Table_20_Contents">Model path</text:p>
          </table:table-cell>
          <table:table-cell table:style-name="TableRowCell" office:value-type="string">
            <text:p text:style-name="Table_20_Contents">models/djl/gliner_multi-v2.1</text:p>
          </table:table-cell>
          <table:table-cell table:style-name="TableRowCell" office:value-type="string">
            <text:p text:style-name="Table_20_Contents">Executed artifact hash is absent.</text:p>
          </table:table-cell>
        </table:table-row>
        <table:table-row>
          <table:table-cell table:style-name="TableRowCell" office:value-type="string">
            <text:p text:style-name="Table_20_Contents">Remote fallback</text:p>
          </table:table-cell>
          <table:table-cell table:style-name="TableRowCell" office:value-type="string">
            <text:p text:style-name="Table_20_Contents">Inherited parent remoteModelId</text:p>
          </table:table-cell>
          <table:table-cell table:style-name="TableRowCell" office:value-type="string">
            <text:p text:style-name="Table_20_Contents">May not identify the same multilingual artifact.</text:p>
          </table:table-cell>
        </table:table-row>
        <table:table-row>
          <table:table-cell table:style-name="TableRowCell" office:value-type="string">
            <text:p text:style-name="Table_20_Contents">Runtime</text:p>
          </table:table-cell>
          <table:table-cell table:style-name="TableRowCell" office:value-type="string">
            <text:p text:style-name="Table_20_Contents">DJL 0.33.0; ONNX Runtime 1.22.0 defaults</text:p>
          </table:table-cell>
          <table:table-cell table:style-name="TableRowCell" office:value-type="string">
            <text:p text:style-name="Table_20_Contents">Resolved jar hashes and native provider are not archived.</text:p>
          </table:table-cell>
        </table:table-row>
        <table:table-row>
          <table:table-cell table:style-name="TableRowCell" office:value-type="string">
            <text:p text:style-name="Table_20_Contents">Chunking</text:p>
          </table:table-cell>
          <table:table-cell table:style-name="TableRowCell" office:value-type="string">
            <text:p text:style-name="Table_20_Contents">220 words; 30-word overlap</text:p>
          </table:table-cell>
          <table:table-cell table:style-name="TableRowCell" office:value-type="string">
            <text:p text:style-name="Table_20_Contents">Boundary sensitivity was not ablated.</text:p>
          </table:table-cell>
        </table:table-row>
        <table:table-row>
          <table:table-cell table:style-name="TableRowCell" office:value-type="string">
            <text:p text:style-name="Table_20_Contents">Label batches</text:p>
          </table:table-cell>
          <table:table-cell table:style-name="TableRowCell" office:value-type="string">
            <text:p text:style-name="Table_20_Contents">Maximum four labels per inference prompt</text:p>
          </table:table-cell>
          <table:table-cell table:style-name="TableRowCell" office:value-type="string">
            <text:p text:style-name="Table_20_Contents">Batch composition may alter scores.</text:p>
          </table:table-cell>
        </table:table-row>
        <table:table-row>
          <table:table-cell table:style-name="TableRowCell" office:value-type="string">
            <text:p text:style-name="Table_20_Contents">Threshold</text:p>
          </table:table-cell>
          <table:table-cell table:style-name="TableRowCell" office:value-type="string">
            <text:p text:style-name="Table_20_Contents">10% default</text:p>
          </table:table-cell>
          <table:table-cell table:style-name="TableRowCell" office:value-type="string">
            <text:p text:style-name="Table_20_Contents">No precision–recall calibration curve is available.</text:p>
          </table:table-cell>
        </table:table-row>
        <table:table-row>
          <table:table-cell table:style-name="TableRowCell" office:value-type="string">
            <text:p text:style-name="Table_20_Contents">Mapping</text:p>
          </table:table-cell>
          <table:table-cell table:style-name="TableRowCell" office:value-type="string">
            <text:p text:style-name="Table_20_Contents">Schema-driven constraints, grouping and backfill</text:p>
          </table:table-cell>
          <table:table-cell table:style-name="TableRowCell" office:value-type="string">
            <text:p text:style-name="Table_20_Contents">Mapper errors are confounded with encoder errors.</text:p>
          </table:table-cell>
        </table:table-row>
      </table:table>
      <text:p text:style-name="FigureWithCaption"><draw:frame draw:name="img2" svg:width="6.25in" svg:height="3.4164in"><draw:image xlink:href="Pictures/5.png" xlink:type="simple" xlink:show="embed" xlink:actuate="onLoad"/></draw:frame></text:p>
      <text:p text:style-name="FigureCaption">Figure 16. Code-derived architecture of Hybrid NLP and BERT MULTI.</text:p>
      <text:p text:style-name="First_20_paragraph"><text:span text:style-name="T1">Source: reconstruction from the supplied edoc-260 Java classes. Dashed conceptual boundaries denote stages, not measured causal effects.</text:span></text:p>
      <text:p text:style-name="FigureWithCaption"><draw:frame draw:name="img3" svg:width="6.25in" svg:height="3.69013in"><draw:image xlink:href="Pictures/6.png" xlink:type="simple" xlink:show="embed" xlink:actuate="onLoad"/></draw:frame></text:p>
      <text:p text:style-name="FigureCaption">Figure 17. Implementation prerequisites and unmeasured operating conditions.</text:p>
      <text:p text:style-name="Text_20_body"><text:span text:style-name="T1">The diagram records code-derived prerequisites only. It contains no quality score, sensitivity ranking or estimated ablation effect.</text:span></text:p>
      <text:h text:style-name="Heading_20_2" text:outline-level="2"><text:bookmark-start text:name="extraction-contract-and-schema"/>2.3 Extraction contract and schema<text:bookmark-end text:name="extraction-contract-and-schema"/></text:h>
      <text:p text:style-name="First_20_paragraph">The local-model system and user prompts require exactly one XML block per requested headline, copied from the source without rewriting, invention, normalization, translation, or correction. ChatGPT prompt.2 requires section-aware, high-recall extraction into eight controlled segments. All unwrapped outputs are validated against the supplied aiextract.json schema using JSON Schema Draft 2020-12 [7]. Schema validity is treated as structural integrity and is not conflated with factual correctness.</text:p>
      <text:h text:style-name="Heading_20_2" text:outline-level="2"><text:bookmark-start text:name="evaluation-layers"/>2.4 Evaluation layers<text:bookmark-end text:name="evaluation-layers"/></text:h>
      <text:p text:style-name="First_20_paragraph">Layer 1 evaluates archive presence, JSON parsing, wrapper accessibility, schema validity, deterministic metadata population, and eight-segment population. Layer 2 applies one lexical implementation to all three systems: exact normalized object containment, four-token PDF-support precision, broad PDF lexical coverage, and agreement with ChatGPT. Layer 3 recomputes local-model atomic metrics from TP, Partial, FP and FN counts in the 48 canonical category workbooks. The layers are reported separately because they answer different questions and have different validity constraints.</text:p>
      <text:h text:style-name="Heading_20_2" text:outline-level="2"><text:bookmark-start text:name="metric-definitions"/>2.5 Metric definitions<text:bookmark-end text:name="metric-definitions"/></text:h>
      <text:p text:style-name="First_20_paragraph">Partial facts receive a fixed weight of 0.5, as specified by the evaluation prompt. The principal formulas are:</text:p>
      <text:list text:style-name="L2">
        <text:list-item>
          <text:p text:style-name="P5">Weighted precision = (TP + 0.5 × Partial) / (TP + Partial + FP)</text:p>
        </text:list-item>
        <text:list-item>
          <text:p text:style-name="P5">Weighted recall = (TP + 0.5 × Partial) / (TP + Partial + FN)</text:p>
        </text:list-item>
        <text:list-item>
          <text:p text:style-name="P5">Weighted F1 = 2 × precision × recall / (precision + recall)</text:p>
        </text:list-item>
        <text:list-item>
          <text:p text:style-name="P5">Completeness = (TP + Partial) / (TP + Partial + FN)</text:p>
        </text:list-item>
        <text:list-item>
          <text:p text:style-name="P5">Unsupported rate = FP / (TP + Partial + FP)</text:p>
        </text:list-item>
      </text:list>
      <text:h text:style-name="Heading_20_2" text:outline-level="2"><text:bookmark-start text:name="statistical-analysis"/>2.6 Statistical analysis<text:bookmark-end text:name="statistical-analysis"/></text:h>
      <text:p text:style-name="First_20_paragraph">The primary paired comparison uses the 24 occupational categories, consistent with recommendations for comparing learning systems over multiple datasets [3]. The analysis reports the mean and median paired weighted-F1 difference, a 50,000-resample percentile bootstrap interval over categories [8], a paired t-test, Wilcoxon signed-rank test, exact sign test, and paired-standardized effect size (Cohen's dz). Pearson and Spearman coefficients quantify whether the two evaluators produce similar category ordering. Document-level tests are explicitly exploratory because category workbooks use heterogeneous atomization and matching implementations. Pipeline-success intervals use Wilson score intervals.</text:p>
      <text:h text:style-name="Heading_20_2" text:outline-level="2"><text:bookmark-start text:name="reproducibility-controls"/>2.7 Reproducibility controls<text:bookmark-end text:name="reproducibility-controls"/></text:h>
      <text:p text:style-name="First_20_paragraph">The audit preserves source paths and SHA-256 hashes for prompts, schema, and canonical workbooks; reports document-ID overlap; records unmatched files; avoids silent JSON repair; and uses a fixed random seed (20260723) for bootstrap analysis. The statistical appendix contains all values used in the figures.</text:p>
      <text:h text:style-name="Heading_20_1" text:outline-level="1"><text:bookmark-start text:name="formal-mathematical-framework-and-moe-theory"/>3. Formal Mathematical Framework and MoE Theory<text:bookmark-end text:name="formal-mathematical-framework-and-moe-theory"/></text:h>
      <text:p text:style-name="First_20_paragraph">This section makes the evaluation model explicit. Symbols are defined before use, all ratios identify their denominator, and partial credit is separated from strict correctness. The purpose is not cosmetic formalism: an unexamined denominator can change the substantive conclusion, and a sparse architecture cannot be interpreted from its parameter count alone.</text:p>
      <text:h text:style-name="Heading_20_2" text:outline-level="2"><text:bookmark-start text:name="units-sets-and-evidence-relation"/>3.1 Units, sets, and evidence relation<text:bookmark-end text:name="units-sets-and-evidence-relation"/></text:h>
      <text:p text:style-name="TableCaption">Table 12. Mathematical symbols and units of analysis</text:p>
      <table:table table:name="Table14" table:style-name="Table14">
        <table:table-column table:style-name="Table14.A"/>
        <table:table-column table:style-name="Table14.B"/>
        <table:table-header-rows>
          <table:table-row>
            <table:table-cell table:style-name="TableHeaderRowCell" office:value-type="string">
              <text:p text:style-name="Table_20_Heading"><text:span text:style-name="T2">Symbol</text:span></text:p>
            </table:table-cell>
            <table:table-cell table:style-name="TableHeaderRowCell" office:value-type="string">
              <text:p text:style-name="Table_20_Heading"><text:span text:style-name="T2">Definition</text:span></text:p>
            </table:table-cell>
          </table:table-row>
        </table:table-header-rows>
        <table:table-row>
          <table:table-cell table:style-name="TableRowCell" office:value-type="string">
            <text:p text:style-name="Table_20_Contents">N</text:p>
          </table:table-cell>
          <table:table-cell table:style-name="TableRowCell" office:value-type="string">
            <text:p text:style-name="Table_20_Contents">Number of source documents (2,484).</text:p>
          </table:table-cell>
        </table:table-row>
        <table:table-row>
          <table:table-cell table:style-name="TableRowCell" office:value-type="string">
            <text:p text:style-name="Table_20_Contents">M</text:p>
          </table:table-cell>
          <table:table-cell table:style-name="TableRowCell" office:value-type="string">
            <text:p text:style-name="Table_20_Contents">Compared extraction systems: ChatGPT, Gemma, and Qwen.</text:p>
          </table:table-cell>
        </table:table-row>
        <table:table-row>
          <table:table-cell table:style-name="TableRowCell" office:value-type="string">
            <text:p text:style-name="Table_20_Contents">C</text:p>
          </table:table-cell>
          <table:table-cell table:style-name="TableRowCell" office:value-type="string">
            <text:p text:style-name="Table_20_Contents">Set of 24 occupational category strata.</text:p>
          </table:table-cell>
        </table:table-row>
        <table:table-row>
          <table:table-cell table:style-name="TableRowCell" office:value-type="string">
            <text:p text:style-name="Table_20_Contents">S</text:p>
          </table:table-cell>
          <table:table-cell table:style-name="TableRowCell" office:value-type="string">
            <text:p text:style-name="Table_20_Contents">Set of semantic segments or field families.</text:p>
          </table:table-cell>
        </table:table-row>
        <table:table-row>
          <table:table-cell table:style-name="TableRowCell" office:value-type="string">
            <text:p text:style-name="Table_20_Contents">Gᵢ,ₛ</text:p>
          </table:table-cell>
          <table:table-cell table:style-name="TableRowCell" office:value-type="string">
            <text:p text:style-name="Table_20_Contents">PDF-supported atomic facts for document i and segment s.</text:p>
          </table:table-cell>
        </table:table-row>
        <table:table-row>
          <table:table-cell table:style-name="TableRowCell" office:value-type="string">
            <text:p text:style-name="Table_20_Contents">Ĝᵢ,ₛ⁽ᵐ⁾</text:p>
          </table:table-cell>
          <table:table-cell table:style-name="TableRowCell" office:value-type="string">
            <text:p text:style-name="Table_20_Contents">Facts predicted by model m for document i and segment s.</text:p>
          </table:table-cell>
        </table:table-row>
        <table:table-row>
          <table:table-cell table:style-name="TableRowCell" office:value-type="string">
            <text:p text:style-name="Table_20_Contents">TP, Q, FP, FN</text:p>
          </table:table-cell>
          <table:table-cell table:style-name="TableRowCell" office:value-type="string">
            <text:p text:style-name="Table_20_Contents">True, partial, unsupported, and omitted atomic facts.</text:p>
          </table:table-cell>
        </table:table-row>
        <table:table-row>
          <table:table-cell table:style-name="TableRowCell" office:value-type="string">
            <text:p text:style-name="Table_20_Contents">α</text:p>
          </table:table-cell>
          <table:table-cell table:style-name="TableRowCell" office:value-type="string">
            <text:p text:style-name="Table_20_Contents">Partial-credit weight; α = 0.5 in the canonical weighted metrics.</text:p>
          </table:table-cell>
        </table:table-row>
      </table:table>
      <text:p text:style-name="First_20_paragraph"><draw:frame draw:style-name="fr1" text:anchor-type="as-char"><draw:object xlink:href="Formula-7/" xlink:type="simple" xlink:show="embed" xlink:actuate="onLoad"/></draw:frame> (1)</text:p>
      <text:p text:style-name="Text_20_body"><draw:frame draw:style-name="fr1" text:anchor-type="as-char"><draw:object xlink:href="Formula-9/" xlink:type="simple" xlink:show="embed" xlink:actuate="onLoad"/></draw:frame> (2)</text:p>
      <text:p text:style-name="P6"><text:span text:style-name="T2">Interpretation.</text:span> The PDF-supported set and the predicted set are conceptually distinct. ChatGPT agreement can diagnose disagreement, but only the PDF-supported evidence relation can establish factual support.</text:p>
      <text:h text:style-name="Heading_20_2" text:outline-level="2"><text:bookmark-start text:name="strict-precision-recall-and-harmonic-mean"/>3.2 Strict precision, recall, and harmonic mean<text:bookmark-end text:name="strict-precision-recall-and-harmonic-mean"/></text:h>
      <text:p text:style-name="First_20_paragraph">For model m and segment s, strict precision asks what fraction of emitted atomic claims is fully supported; strict recall asks what fraction of PDF-supported facts is fully recovered. The harmonic mean penalizes systems that optimize only one side.</text:p>
      <text:p text:style-name="Text_20_body"><draw:frame draw:style-name="fr1" text:anchor-type="as-char"><draw:object xlink:href="Formula-11/" xlink:type="simple" xlink:show="embed" xlink:actuate="onLoad"/></draw:frame> (3)</text:p>
      <text:p text:style-name="Text_20_body"><draw:frame draw:style-name="fr1" text:anchor-type="as-char"><draw:object xlink:href="Formula-13/" xlink:type="simple" xlink:show="embed" xlink:actuate="onLoad"/></draw:frame> (4)</text:p>
      <text:p text:style-name="Text_20_body"><draw:frame draw:style-name="fr1" text:anchor-type="as-char"><draw:object xlink:href="Formula-15/" xlink:type="simple" xlink:show="embed" xlink:actuate="onLoad"/></draw:frame> (5)</text:p>
      <text:p text:style-name="Text_20_body">Strict precision is undefined when a model emits no claims and strict recall is undefined when a segment contains no applicable PDF-supported facts. Such cases must not be silently converted to perfect or zero performance. The canonical workbooks provide pooled counts; the report therefore distinguishes count-weighted micro aggregation from unweighted category averages.</text:p>
      <text:h text:style-name="Heading_20_2" text:outline-level="2"><text:bookmark-start text:name="partial-credit-model"/>3.3 Partial-credit model<text:bookmark-end text:name="partial-credit-model"/></text:h>
      <text:p text:style-name="First_20_paragraph">A partially correct fact can preserve useful evidence while omitting a qualifier, date, entity, or relation. Let α be the declared credit allocated to a partial item. The canonical analysis uses one-half credit. This is a normative scoring choice and must be subjected to sensitivity analysis rather than treated as a physical constant.</text:p>
      <text:p text:style-name="Text_20_body"><draw:frame draw:style-name="fr1" text:anchor-type="as-char"><draw:object xlink:href="Formula-17/" xlink:type="simple" xlink:show="embed" xlink:actuate="onLoad"/></draw:frame> (6)</text:p>
      <text:p text:style-name="Text_20_body"><draw:frame draw:style-name="fr1" text:anchor-type="as-char"><draw:object xlink:href="Formula-19/" xlink:type="simple" xlink:show="embed" xlink:actuate="onLoad"/></draw:frame> (7)</text:p>
      <text:p text:style-name="Text_20_body"><draw:frame draw:style-name="fr1" text:anchor-type="as-char"><draw:object xlink:href="Formula-21/" xlink:type="simple" xlink:show="embed" xlink:actuate="onLoad"/></draw:frame> (8)</text:p>
      <text:p text:style-name="Text_20_body"><draw:frame draw:style-name="fr1" text:anchor-type="as-char"><draw:object xlink:href="Formula-23/" xlink:type="simple" xlink:show="embed" xlink:actuate="onLoad"/></draw:frame> (9)</text:p>
      <text:p text:style-name="P7"><text:span text:style-name="T2">Interpretation.</text:span> Weighted F1 is not the arithmetic mean of weighted precision and weighted recall. It is their harmonic mean and therefore remains sensitive to the weaker component.</text:p>
      <text:h text:style-name="Heading_20_2" text:outline-level="2"><text:bookmark-start text:name="completeness-unsupported-content-and-schema-quality"/>3.4 Completeness, unsupported content, and schema quality<text:bookmark-end text:name="completeness-unsupported-content-and-schema-quality"/></text:h>
      <text:p text:style-name="First_20_paragraph"><draw:frame draw:style-name="fr1" text:anchor-type="as-char"><draw:object xlink:href="Formula-25/" xlink:type="simple" xlink:show="embed" xlink:actuate="onLoad"/></draw:frame> (10)</text:p>
      <text:p text:style-name="Text_20_body"><draw:frame draw:style-name="fr1" text:anchor-type="as-char"><draw:object xlink:href="Formula-27/" xlink:type="simple" xlink:show="embed" xlink:actuate="onLoad"/></draw:frame> (11)</text:p>
      <text:p text:style-name="Text_20_body"><draw:frame draw:style-name="fr1" text:anchor-type="as-char"><draw:object xlink:href="Formula-29/" xlink:type="simple" xlink:show="embed" xlink:actuate="onLoad"/></draw:frame> (12)</text:p>
      <text:p text:style-name="Text_20_body">Completeness gives full document-coverage credit to partial items, whereas weighted recall gives only α credit. Unsupported rate measures emitted unsupported claims. Schema completeness counts required populated fields, not factual correctness. A syntactically complete object may still be factually incomplete or wrong.</text:p>
      <text:p text:style-name="Text_20_body"><draw:frame draw:style-name="fr1" text:anchor-type="as-char"><draw:object xlink:href="Formula-31/" xlink:type="simple" xlink:show="embed" xlink:actuate="onLoad"/></draw:frame> (13)</text:p>
      <text:h text:style-name="Heading_20_2" text:outline-level="2"><text:bookmark-start text:name="direct-lexical-support-proxies"/>3.5 Direct lexical support proxies<text:bookmark-end text:name="direct-lexical-support-proxies"/></text:h>
      <text:p text:style-name="First_20_paragraph">The common three-model layer applies a single normalization and matching implementation. It is intentionally lexical. Let ν map a string to normalized tokens and let Ω₄ denote its four-token windows. Exact-object support and lexical coverage are defined below.</text:p>
      <text:p text:style-name="Text_20_body"><draw:frame draw:style-name="fr1" text:anchor-type="as-char"><draw:object xlink:href="Formula-33/" xlink:type="simple" xlink:show="embed" xlink:actuate="onLoad"/></draw:frame> (14)</text:p>
      <text:p text:style-name="Text_20_body"><draw:frame draw:style-name="fr1" text:anchor-type="as-char"><draw:object xlink:href="Formula-35/" xlink:type="simple" xlink:show="embed" xlink:actuate="onLoad"/></draw:frame> (15)</text:p>
      <text:p text:style-name="P8"><text:span text:style-name="T2">Interpretation.</text:span> Lexical support is a reproducible proxy for extractiveness. It cannot detect a semantically wrong relation assembled from words that all occur somewhere in the PDF, and full-PDF lexical coverage is not semantic recall.</text:p>
      <text:h text:style-name="Heading_20_2" text:outline-level="2"><text:bookmark-start text:name="paired-comparison-and-uncertainty"/>3.6 Paired comparison and uncertainty<text:bookmark-end text:name="paired-comparison-and-uncertainty"/></text:h>
      <text:p text:style-name="First_20_paragraph"><draw:frame draw:style-name="fr1" text:anchor-type="as-char"><draw:object xlink:href="Formula-37/" xlink:type="simple" xlink:show="embed" xlink:actuate="onLoad"/></draw:frame> (16)</text:p>
      <text:p text:style-name="Text_20_body"><draw:frame draw:style-name="fr1" text:anchor-type="as-char"><draw:object xlink:href="Formula-39/" xlink:type="simple" xlink:show="embed" xlink:actuate="onLoad"/></draw:frame> (17)</text:p>
      <text:p text:style-name="Text_20_body"><draw:frame draw:style-name="fr1" text:anchor-type="as-char"><draw:object xlink:href="Formula-41/" xlink:type="simple" xlink:show="embed" xlink:actuate="onLoad"/></draw:frame> (18)</text:p>
      <text:p text:style-name="Text_20_body">The bootstrap interval resamples the 24 observed category differences. It describes sensitivity to those strata, not uncertainty over all possible occupations. The paired t-test assumes approximately normal differences; the signed-rank and sign tests relax parts of that assumption but still do not remove evaluator confounding.</text:p>
      <text:h text:style-name="Heading_20_2" text:outline-level="2"><text:bookmark-start text:name="rag-scoring-and-decision-utility"/>3.7 RAG scoring and decision utility<text:bookmark-end text:name="rag-scoring-and-decision-utility"/></text:h>
      <text:p text:style-name="First_20_paragraph">A retrieval score should distinguish relevance, field compatibility, and evidentiary support. Let qⱼ be criterion j, e a source-aligned evidence span, Aⱼ,ₛ a compatibility matrix, and g(e) an evidence-quality function. The following form makes that policy explicit.</text:p>
      <text:p text:style-name="Text_20_body"><draw:frame draw:style-name="fr1" text:anchor-type="as-char"><draw:object xlink:href="Formula-43/" xlink:type="simple" xlink:show="embed" xlink:actuate="onLoad"/></draw:frame> (19)</text:p>
      <text:p text:style-name="Text_20_body"><draw:frame draw:style-name="fr1" text:anchor-type="as-char"><draw:object xlink:href="Formula-45/" xlink:type="simple" xlink:show="embed" xlink:actuate="onLoad"/></draw:frame> (20)</text:p>
      <text:p text:style-name="P9"><text:span text:style-name="T2">Interpretation.</text:span> A model ranking changes when the cost of omitting a qualified candidate differs from the cost of presenting an unsupported claim. No single F1 value specifies that policy.</text:p>
      <text:h text:style-name="Heading_20_2" text:outline-level="2"><text:bookmark-start text:name="sparse-mixture-of-experts-architecture-mathematical-model"/>3.8 Sparse Mixture-of-Experts architecture: mathematical model<text:bookmark-end text:name="sparse-mixture-of-experts-architecture-mathematical-model"/></text:h>
      <text:p text:style-name="First_20_paragraph">Both local systems are sparse MoE models. A router maps each token state to expert scores; only the highest-ranked experts are activated, usually alongside a shared expert. Sparse activation increases total representational capacity without applying all expert parameters to every token. The mathematical form follows the foundational sparsely gated layer and later Transformer-scale implementations [9–10,19].</text:p>
      <text:p text:style-name="TableCaption">Table 13. Published architecture characteristics of the evaluated model families</text:p>
      <table:table table:name="Table15" table:style-name="Table15">
        <table:table-column table:style-name="Table15.A"/>
        <table:table-column table:style-name="Table15.B"/>
        <table:table-column table:style-name="Table15.C"/>
        <table:table-column table:style-name="Table15.D"/>
        <table:table-column table:style-name="Table15.E"/>
        <table:table-column table:style-name="Table15.F"/>
        <table:table-column table:style-name="Table15.G"/>
        <table:table-header-rows>
          <table:table-row>
            <table:table-cell table:style-name="TableHeaderRowCell" office:value-type="string">
              <text:p text:style-name="Table_20_Heading"><text:span text:style-name="T2">Model</text:span></text:p>
            </table:table-cell>
            <table:table-cell table:style-name="TableHeaderRowCell" office:value-type="string">
              <text:p text:style-name="Table_20_Heading"><text:span text:style-name="T2">Total</text:span></text:p>
            </table:table-cell>
            <table:table-cell table:style-name="TableHeaderRowCell" office:value-type="string">
              <text:p text:style-name="Table_20_Heading"><text:span text:style-name="T2">Active</text:span></text:p>
            </table:table-cell>
            <table:table-cell table:style-name="TableHeaderRowCell" office:value-type="string">
              <text:p text:style-name="Table_20_Heading"><text:span text:style-name="T2">Experts</text:span></text:p>
            </table:table-cell>
            <table:table-cell table:style-name="TableHeaderRowCell" office:value-type="string">
              <text:p text:style-name="Table_20_Heading"><text:span text:style-name="T2">Layers</text:span></text:p>
            </table:table-cell>
            <table:table-cell table:style-name="TableHeaderRowCell" office:value-type="string">
              <text:p text:style-name="Table_20_Heading"><text:span text:style-name="T2">Native context</text:span></text:p>
            </table:table-cell>
            <table:table-cell table:style-name="TableHeaderRowCell" office:value-type="string">
              <text:p text:style-name="Table_20_Heading"><text:span text:style-name="T2">Sequence architecture</text:span></text:p>
            </table:table-cell>
          </table:table-row>
        </table:table-header-rows>
        <table:table-row>
          <table:table-cell table:style-name="TableRowCell" office:value-type="string">
            <text:p text:style-name="Table_20_Contents">Gemma 4 26B A4B</text:p>
          </table:table-cell>
          <table:table-cell table:style-name="TableRowCell" office:value-type="string">
            <text:p text:style-name="Table_20_Contents">25.2B</text:p>
          </table:table-cell>
          <table:table-cell table:style-name="TableRowCell" office:value-type="string">
            <text:p text:style-name="Table_20_Contents">3.8B</text:p>
          </table:table-cell>
          <table:table-cell table:style-name="TableRowCell" office:value-type="string">
            <text:p text:style-name="Table_20_Contents">128 routed; 8 active + 1 shared</text:p>
          </table:table-cell>
          <table:table-cell table:style-name="TableRowCell" office:value-type="string">
            <text:p text:style-name="Table_20_Contents">30</text:p>
          </table:table-cell>
          <table:table-cell table:style-name="TableRowCell" office:value-type="string">
            <text:p text:style-name="Table_20_Contents">256K</text:p>
          </table:table-cell>
          <table:table-cell table:style-name="TableRowCell" office:value-type="string">
            <text:p text:style-name="Table_20_Contents">Hybrid local/global attention</text:p>
          </table:table-cell>
        </table:table-row>
        <table:table-row>
          <table:table-cell table:style-name="TableRowCell" office:value-type="string">
            <text:p text:style-name="Table_20_Contents">Qwen3.6 35B A3B</text:p>
          </table:table-cell>
          <table:table-cell table:style-name="TableRowCell" office:value-type="string">
            <text:p text:style-name="Table_20_Contents">35B</text:p>
          </table:table-cell>
          <table:table-cell table:style-name="TableRowCell" office:value-type="string">
            <text:p text:style-name="Table_20_Contents">3B</text:p>
          </table:table-cell>
          <table:table-cell table:style-name="TableRowCell" office:value-type="string">
            <text:p text:style-name="Table_20_Contents">256; 8 routed + 1 shared</text:p>
          </table:table-cell>
          <table:table-cell table:style-name="TableRowCell" office:value-type="string">
            <text:p text:style-name="Table_20_Contents">40</text:p>
          </table:table-cell>
          <table:table-cell table:style-name="TableRowCell" office:value-type="string">
            <text:p text:style-name="Table_20_Contents">262,144</text:p>
          </table:table-cell>
          <table:table-cell table:style-name="TableRowCell" office:value-type="string">
            <text:p text:style-name="Table_20_Contents">Gated DeltaNet/full-attention hybrid</text:p>
          </table:table-cell>
        </table:table-row>
      </table:table>
      <text:p text:style-name="FigureWithCaption"><draw:frame draw:name="img4" svg:width="6.65in" svg:height="4.30171in"><draw:image xlink:href="Pictures/47.png" xlink:type="simple" xlink:show="embed" xlink:actuate="onLoad"/></draw:frame></text:p>
      <text:p text:style-name="FigureCaption">Figure 11. Total and active parameter counts for the two evaluated MoE families.</text:p>
      <text:p text:style-name="P10"><text:span text:style-name="T1">Note. Published architecture counts. Active-parameter ratios are descriptive and do not equal end-to-end FLOP or latency ratios. Source: author calculations from the supplied benchmark archives and canonical workbooks.</text:span></text:p>
      <text:p text:style-name="FigureWithCaption"><draw:frame draw:name="img5" svg:width="6.65in" svg:height="3.7656in"><draw:image xlink:href="Pictures/48.png" xlink:type="simple" xlink:show="embed" xlink:actuate="onLoad"/></draw:frame></text:p>
      <text:p text:style-name="FigureCaption">Figure 12. Generic token-level sparse MoE routing mechanism.</text:p>
      <text:p text:style-name="P11">Note. Conceptual architecture diagram only. No router traces, expert-specialization measurements, or routing-stability values were observed.</text:p>
      <text:p text:style-name="First_20_paragraph"><draw:frame draw:style-name="fr1" text:anchor-type="as-char"><draw:object xlink:href="Formula-49/" xlink:type="simple" xlink:show="embed" xlink:actuate="onLoad"/></draw:frame> (21)</text:p>
      <text:p text:style-name="Text_20_body"><draw:frame draw:style-name="fr1" text:anchor-type="as-char"><draw:object xlink:href="Formula-51/" xlink:type="simple" xlink:show="embed" xlink:actuate="onLoad"/></draw:frame> (22)</text:p>
      <text:p text:style-name="Text_20_body"><draw:frame draw:style-name="fr1" text:anchor-type="as-char"><draw:object xlink:href="Formula-53/" xlink:type="simple" xlink:show="embed" xlink:actuate="onLoad"/></draw:frame> (23)</text:p>
      <text:p text:style-name="Text_20_body"><draw:frame draw:style-name="fr1" text:anchor-type="as-char"><draw:object xlink:href="Formula-55/" xlink:type="simple" xlink:show="embed" xlink:actuate="onLoad"/></draw:frame> (24)</text:p>
      <text:p text:style-name="Text_20_body">The router operates per token and layer. A CV heading, employer name, date, skill token, or multilingual degree term can therefore traverse different expert paths. The current benchmark stores only final text, so it cannot determine whether a category reversal arose from expert specialization, router instability, or a downstream prompt/evaluator mechanism.</text:p>
      <text:h text:style-name="Heading_20_2" text:outline-level="2"><text:bookmark-start text:name="expert-load-entropy-and-specialization-diagnostics"/>3.9 Expert load, entropy, and specialization diagnostics<text:bookmark-end text:name="expert-load-entropy-and-specialization-diagnostics"/></text:h>
      <text:p text:style-name="First_20_paragraph"><draw:frame draw:style-name="fr1" text:anchor-type="as-char"><draw:object xlink:href="Formula-57/" xlink:type="simple" xlink:show="embed" xlink:actuate="onLoad"/></draw:frame> (25)</text:p>
      <text:p text:style-name="Text_20_body"><draw:frame draw:style-name="fr1" text:anchor-type="as-char"><draw:object xlink:href="Formula-59/" xlink:type="simple" xlink:show="embed" xlink:actuate="onLoad"/></draw:frame> (26)</text:p>
      <text:p text:style-name="Text_20_body"><draw:frame draw:style-name="fr1" text:anchor-type="as-char"><draw:object xlink:href="Formula-61/" xlink:type="simple" xlink:show="embed" xlink:actuate="onLoad"/></draw:frame> (27)</text:p>
      <text:p text:style-name="Text_20_body">Routing frequency, load imbalance, and entropy are required to test a genuine MoE explanation. Low entropy may indicate decisive specialization or router collapse; high entropy may indicate uncertain routing. Neither interpretation is valid without task-conditioned evidence. A defensible follow-up should report these quantities by segment, category, language, and layout.</text:p>
      <text:h text:style-name="Heading_20_2" text:outline-level="2"><text:bookmark-start text:name="active-compute-memory-and-quantization"/>3.10 Active compute, memory, and quantization<text:bookmark-end text:name="active-compute-memory-and-quantization"/></text:h>
      <text:p text:style-name="First_20_paragraph"><draw:frame draw:style-name="fr1" text:anchor-type="as-char"><draw:object xlink:href="Formula-63/" xlink:type="simple" xlink:show="embed" xlink:actuate="onLoad"/></draw:frame> (28)</text:p>
      <text:p text:style-name="Text_20_body"><draw:frame draw:style-name="fr1" text:anchor-type="as-char"><draw:object xlink:href="Formula-65/" xlink:type="simple" xlink:show="embed" xlink:actuate="onLoad"/></draw:frame> (29)</text:p>
      <text:p text:style-name="Text_20_body"><draw:frame draw:style-name="fr1" text:anchor-type="as-char"><draw:object xlink:href="Formula-67/" xlink:type="simple" xlink:show="embed" xlink:actuate="onLoad"/></draw:frame> (30)</text:p>
      <text:p text:style-name="Text_20_body"><draw:frame draw:style-name="fr1" text:anchor-type="as-char"><draw:object xlink:href="Formula-69/" xlink:type="simple" xlink:show="embed" xlink:actuate="onLoad"/></draw:frame> (31)</text:p>
      <text:p text:style-name="Text_20_body">The active-parameter ratio is not a latency ratio. Attention, embeddings, shared experts, routing, memory transfer, KV cache, Vulkan kernels, and parallel scheduling also contribute. Four-bit quantization reduces weight bandwidth, but quantization error can affect expert outputs and, where router computations are quantized, can alter top-k decisions when the routing margin is small. The supplied outputs contain no full-precision control, so quantization effects are inseparable from model effects.</text:p>
      <text:h text:style-name="Heading_20_2" text:outline-level="2"><text:bookmark-start text:name="formal-model-of-hybrid-nlp-extraction"/>3.11 Formal model of Hybrid NLP extraction<text:bookmark-end text:name="formal-model-of-hybrid-nlp-extraction"/></text:h>
      <text:p text:style-name="First_20_paragraph">Let d denote a CV, M_d its Markdown representation, S the active extraction schema, k a candidate section and f a target field. HNLP is represented as a cascade of interpretable scores rather than a single learned conditional probability. The following equations are analytical reconstructions of the Java decision process; they make the components explicit but do not claim undocumented production coefficient values.</text:p>
      <text:p text:style-name="Text_20_body"><draw:frame draw:style-name="fr1" text:anchor-type="as-char"><draw:object xlink:href="Formula-71/" xlink:type="simple" xlink:show="embed" xlink:actuate="onLoad"/></draw:frame> (36)</text:p>
      <text:p text:style-name="P12">H₍d,k₎ is the heading/section score. J_alias represents schema-alias evidence, J_fuzzy approximate lexical evidence, J_layout structural context, and B_penalty boilerplate or heading-conflict penalties.</text:p>
      <text:p text:style-name="First_20_paragraph"><draw:frame draw:style-name="fr1" text:anchor-type="as-char"><draw:object xlink:href="Formula-73/" xlink:type="simple" xlink:show="embed" xlink:actuate="onLoad"/></draw:frame> (37)</text:p>
      <text:p text:style-name="P13">For candidate line ℓ, R_f is regex evidence, D_f dictionary/synonym evidence, S_f section compatibility and C_f local context. The weights summarize code-level contributions and should be estimated or logged in a calibrated implementation.</text:p>
      <text:p text:style-name="First_20_paragraph"><draw:frame draw:style-name="fr1" text:anchor-type="as-char"><draw:object xlink:href="Formula-75/" xlink:type="simple" xlink:show="embed" xlink:actuate="onLoad"/></draw:frame> (38)</text:p>
      <text:p text:style-name="P14">A₍d,f₎ is the accepted normalized and deduplicated evidence set for field f. The threshold τ_f represents the field-specific acceptance boundary implicit in heading, evidence and ambiguity rules.</text:p>
      <text:p text:style-name="First_20_paragraph"><draw:frame draw:style-name="fr1" text:anchor-type="as-char"><draw:object xlink:href="Formula-77/" xlink:type="simple" xlink:show="embed" xlink:actuate="onLoad"/></draw:frame> (39)</text:p>
      <text:p text:style-name="P15">The complete HNLP output ŷ_d is validation V_S applied after extraction, normalization and merge. z_NLP is an indicator for optional OpenNLP resources; the benchmark does not identify its realized value.</text:p>
      <text:h text:style-name="Heading_20_2" text:outline-level="2"><text:bookmark-start text:name="formal-model-of-glinerbert-span-extraction"/>3.12 Formal model of GLiNER/BERT span extraction<text:bookmark-end text:name="formal-model-of-glinerbert-span-extraction"/></text:h>
      <text:p text:style-name="First_20_paragraph">BERT MULTI implements label-conditioned span detection. For a tokenized chunk x₁:ₙ and schema-derived label set L, a bidirectional encoder contextualizes every token using both left and right context. GLiNER then scores candidate spans against textual label representations rather than restricting inference to a fixed classifier head.</text:p>
      <text:p text:style-name="Text_20_body"><draw:frame draw:style-name="fr1" text:anchor-type="as-char"><draw:object xlink:href="Formula-79/" xlink:type="simple" xlink:show="embed" xlink:actuate="onLoad"/></draw:frame> (40)</text:p>
      <text:p text:style-name="P16">h₁:ₙ are contextual token states produced by the bidirectional encoder with parameters θ.</text:p>
      <text:p text:style-name="First_20_paragraph"><draw:frame draw:style-name="fr1" text:anchor-type="as-char"><draw:object xlink:href="Formula-81/" xlink:type="simple" xlink:show="embed" xlink:actuate="onLoad"/></draw:frame> (41)</text:p>
      <text:p text:style-name="P17">z₍i,j,ℓ₎ is the compatibility logit between token span i…j and schema-derived label ℓ; q_ℓ is the label representation and u₍j−i₎ represents span width.</text:p>
      <text:p text:style-name="First_20_paragraph"><draw:frame draw:style-name="fr1" text:anchor-type="as-char"><draw:object xlink:href="Formula-83/" xlink:type="simple" xlink:show="embed" xlink:actuate="onLoad"/></draw:frame> (42)</text:p>
      <text:p text:style-name="P18">The runtime applies a sigmoid transformation. At the configured default, a candidate is retained when p₍i,j,ℓ₎ ≥ 0.10 before later sanitization and schema mapping.</text:p>
      <text:p text:style-name="First_20_paragraph"><draw:frame draw:style-name="fr1" text:anchor-type="as-char"><draw:object xlink:href="Formula-85/" xlink:type="simple" xlink:show="embed" xlink:actuate="onLoad"/></draw:frame> (43)</text:p>
      <text:p text:style-name="P19">C₍d,c₎ is the candidate set for chunk c. Validity includes chunk boundaries, tokenizer offsets, span-width rules, text sanitization and label admissibility.</text:p>
      <text:p text:style-name="First_20_paragraph"><draw:frame draw:style-name="fr1" text:anchor-type="as-char"><draw:object xlink:href="Formula-87/" xlink:type="simple" xlink:show="embed" xlink:actuate="onLoad"/></draw:frame> (44)</text:p>
      <text:p text:style-name="P20">Candidates from broad sections and focused line-context chunks are unioned and deduplicated. Overlap increases boundary recall but also creates duplicate or conflicting candidates that must be resolved.</text:p>
      <text:p text:style-name="First_20_paragraph"><draw:frame draw:style-name="fr1" text:anchor-type="as-char"><draw:object xlink:href="Formula-89/" xlink:type="simple" xlink:show="embed" xlink:actuate="onLoad"/></draw:frame> (45)</text:p>
      <text:p text:style-name="P21">M_S maps retained spans to schema fields, B_md performs Markdown assembly/backfill, and V_S validates the final JSON contract. A valid output can therefore still omit source facts if any earlier stage rejects them.</text:p>
      <text:h text:style-name="Heading_20_2" text:outline-level="2"><text:bookmark-start text:name="stage-wise-recall-and-error-propagation"/>3.13 Stage-wise recall and error propagation<text:bookmark-end text:name="stage-wise-recall-and-error-propagation"/></text:h>
      <text:p text:style-name="First_20_paragraph">For either non-generative pipeline, observed recall is constrained by every serial stage. If R_r denotes the conditional retention rate at stage r, an approximate pipeline decomposition is:</text:p>
      <text:p text:style-name="Text_20_body"><draw:frame draw:style-name="fr1" text:anchor-type="as-char"><draw:object xlink:href="Formula-91/" xlink:type="simple" xlink:show="embed" xlink:actuate="onLoad"/></draw:frame> (46)</text:p>
      <text:p text:style-name="P22">The product is diagnostic rather than an independence claim. A modest loss at several stages can produce a substantial final recall deficit even when each component appears individually acceptable.</text:p>
      <text:p text:style-name="First_20_paragraph"><draw:frame draw:style-name="fr1" text:anchor-type="as-char"><draw:object xlink:href="Formula-93/" xlink:type="simple" xlink:show="embed" xlink:actuate="onLoad"/></draw:frame> (47)</text:p>
      <text:p text:style-name="P23">π₍omit₎ expresses cumulative omission probability under a simplifying independent-loss approximation. The terms may represent Markdown loss, section detection, chunk boundary, label scoring, thresholding, deduplication, schema mapping and backfill.</text:p>
      <text:p text:style-name="TableCaption">Table 23. Stage-wise error propagation and observable signatures</text:p>
      <table:table table:name="Table16" table:style-name="Table16">
        <table:table-column table:style-name="Table16.A"/>
        <table:table-column table:style-name="Table16.B"/>
        <table:table-column table:style-name="Table16.C"/>
        <table:table-column table:style-name="Table16.D"/>
        <table:table-header-rows>
          <table:table-row>
            <table:table-cell table:style-name="TableHeaderRowCell" office:value-type="string">
              <text:p text:style-name="Table_20_Heading"><text:span text:style-name="T2">Stage</text:span></text:p>
            </table:table-cell>
            <table:table-cell table:style-name="TableHeaderRowCell" office:value-type="string">
              <text:p text:style-name="Table_20_Heading"><text:span text:style-name="T2">Hybrid NLP failure signature</text:span></text:p>
            </table:table-cell>
            <table:table-cell table:style-name="TableHeaderRowCell" office:value-type="string">
              <text:p text:style-name="Table_20_Heading"><text:span text:style-name="T2">BERT MULTI failure signature</text:span></text:p>
            </table:table-cell>
            <table:table-cell table:style-name="TableHeaderRowCell" office:value-type="string">
              <text:p text:style-name="Table_20_Heading"><text:span text:style-name="T2">Required diagnostic</text:span></text:p>
            </table:table-cell>
          </table:table-row>
        </table:table-header-rows>
        <table:table-row>
          <table:table-cell table:style-name="TableRowCell" office:value-type="string">
            <text:p text:style-name="Table_20_Contents">Source conversion</text:p>
          </table:table-cell>
          <table:table-cell table:style-name="TableRowCell" office:value-type="string">
            <text:p text:style-name="Table_20_Contents">Missing headings or broken lists</text:p>
          </table:table-cell>
          <table:table-cell table:style-name="TableRowCell" office:value-type="string">
            <text:p text:style-name="Table_20_Contents">Missing/reordered tokens and offsets</text:p>
          </table:table-cell>
          <table:table-cell table:style-name="TableRowCell" office:value-type="string">
            <text:p text:style-name="Table_20_Contents">Compare two PDF/Markdown engines with page-image gold.</text:p>
          </table:table-cell>
        </table:table-row>
        <table:table-row>
          <table:table-cell table:style-name="TableRowCell" office:value-type="string">
            <text:p text:style-name="Table_20_Contents">Segmentation</text:p>
          </table:table-cell>
          <table:table-cell table:style-name="TableRowCell" office:value-type="string">
            <text:p text:style-name="Table_20_Contents">Heading aliases fail or boilerplate is retained</text:p>
          </table:table-cell>
          <table:table-cell table:style-name="TableRowCell" office:value-type="string">
            <text:p text:style-name="Table_20_Contents">Entity crosses chunk boundary</text:p>
          </table:table-cell>
          <table:table-cell table:style-name="TableRowCell" office:value-type="string">
            <text:p text:style-name="Table_20_Contents">Log section/chunk assignment and boundary overlaps.</text:p>
          </table:table-cell>
        </table:table-row>
        <table:table-row>
          <table:table-cell table:style-name="TableRowCell" office:value-type="string">
            <text:p text:style-name="Table_20_Contents">Candidate generation</text:p>
          </table:table-cell>
          <table:table-cell table:style-name="TableRowCell" office:value-type="string">
            <text:p text:style-name="Table_20_Contents">Dictionary/regex gap</text:p>
          </table:table-cell>
          <table:table-cell table:style-name="TableRowCell" office:value-type="string">
            <text:p text:style-name="Table_20_Contents">Label prompt or encoder misses span</text:p>
          </table:table-cell>
          <table:table-cell table:style-name="TableRowCell" office:value-type="string">
            <text:p text:style-name="Table_20_Contents">Candidate-recall audit before thresholding.</text:p>
          </table:table-cell>
        </table:table-row>
        <table:table-row>
          <table:table-cell table:style-name="TableRowCell" office:value-type="string">
            <text:p text:style-name="Table_20_Contents">Acceptance</text:p>
          </table:table-cell>
          <table:table-cell table:style-name="TableRowCell" office:value-type="string">
            <text:p text:style-name="Table_20_Contents">Fuzzy/evidence threshold rejects line</text:p>
          </table:table-cell>
          <table:table-cell table:style-name="TableRowCell" office:value-type="string">
            <text:p text:style-name="Table_20_Contents">Confidence threshold rejects span</text:p>
          </table:table-cell>
          <table:table-cell table:style-name="TableRowCell" office:value-type="string">
            <text:p text:style-name="Table_20_Contents">Precision–recall curves and threshold sweeps.</text:p>
          </table:table-cell>
        </table:table-row>
        <table:table-row>
          <table:table-cell table:style-name="TableRowCell" office:value-type="string">
            <text:p text:style-name="Table_20_Contents">Resolution</text:p>
          </table:table-cell>
          <table:table-cell table:style-name="TableRowCell" office:value-type="string">
            <text:p text:style-name="Table_20_Contents">Ambiguous line mapped to one section</text:p>
          </table:table-cell>
          <table:table-cell table:style-name="TableRowCell" office:value-type="string">
            <text:p text:style-name="Table_20_Contents">NMS/dedup removes competing entity</text:p>
          </table:table-cell>
          <table:table-cell table:style-name="TableRowCell" office:value-type="string">
            <text:p text:style-name="Table_20_Contents">Persist all pre-resolution candidates.</text:p>
          </table:table-cell>
        </table:table-row>
        <table:table-row>
          <table:table-cell table:style-name="TableRowCell" office:value-type="string">
            <text:p text:style-name="Table_20_Contents">Schema mapping</text:p>
          </table:table-cell>
          <table:table-cell table:style-name="TableRowCell" office:value-type="string">
            <text:p text:style-name="Table_20_Contents">Normalization or merge loses content</text:p>
          </table:table-cell>
          <table:table-cell table:style-name="TableRowCell" office:value-type="string">
            <text:p text:style-name="Table_20_Contents">Label-to-field constraints reject content</text:p>
          </table:table-cell>
          <table:table-cell table:style-name="TableRowCell" office:value-type="string">
            <text:p text:style-name="Table_20_Contents">Unit tests against a span-to-schema gold set.</text:p>
          </table:table-cell>
        </table:table-row>
        <table:table-row>
          <table:table-cell table:style-name="TableRowCell" office:value-type="string">
            <text:p text:style-name="Table_20_Contents">Validation</text:p>
          </table:table-cell>
          <table:table-cell table:style-name="TableRowCell" office:value-type="string">
            <text:p text:style-name="Table_20_Contents">Schema-valid but semantically incomplete output</text:p>
          </table:table-cell>
          <table:table-cell table:style-name="TableRowCell" office:value-type="string">
            <text:p text:style-name="Table_20_Contents">Schema-valid but semantically incomplete output</text:p>
          </table:table-cell>
          <table:table-cell table:style-name="TableRowCell" office:value-type="string">
            <text:p text:style-name="Table_20_Contents">Separate structural validity from factual recall.</text:p>
          </table:table-cell>
        </table:table-row>
      </table:table>
      <text:p text:style-name="FigureWithCaption"><draw:frame draw:name="img6" svg:width="6.25in" svg:height="3.48404in"><draw:image xlink:href="Pictures/95.png" xlink:type="simple" xlink:show="embed" xlink:actuate="onLoad"/></draw:frame></text:p>
      <text:p text:style-name="FigureCaption">Figure 18. Stage-wise failure mechanisms in Hybrid NLP and BERT MULTI.</text:p>
      <text:p text:style-name="First_20_paragraph"><text:span text:style-name="T1">The diagram distinguishes model or heuristic candidate generation from losses introduced by conversion, chunking, acceptance, mapping and validation.</text:span></text:p>
      <text:h text:style-name="Heading_20_2" text:outline-level="2"><text:bookmark-start text:name="evidence-tier-comparability-model"/>3.14 Evidence-tier comparability model<text:bookmark-end text:name="evidence-tier-comparability-model"/></text:h>
      <text:p text:style-name="First_20_paragraph">A numerical comparison is confirmatory only when its systems share the same target construct and measurement process. Let a and b denote two pipelines. The comparability indicator κ(a,b) requires equality of corpus, source representation, target ontology, matching/adjudication, aggregation, and missing-output policy.</text:p>
      <text:p text:style-name="Text_20_body"><draw:frame draw:style-name="fr1" text:anchor-type="as-char"><draw:object xlink:href="Formula-96/" xlink:type="simple" xlink:show="embed" xlink:actuate="onLoad"/></draw:frame> (48)</text:p>
      <text:p text:style-name="P24">κ=1 licenses direct paired inference for the specified metric. κ=0 does not make descriptive values useless, but it prohibits a single universal rank. In this benchmark κ=1 for HNLP versus BERT under their shared evaluator and for Gemma versus Qwen within their canonical layer; it is not established across those two atomic layers.</text:p>
      <text:h text:style-name="Heading_20_2" text:outline-level="2"><text:bookmark-start text:name="decision-theoretic-model-for-extraction-in-rag"/>3.15 Decision-theoretic model for extraction in RAG<text:bookmark-end text:name="decision-theoretic-model-for-extraction-in-rag"/></text:h>
      <text:p text:style-name="First_20_paragraph"><draw:frame draw:style-name="fr1" text:anchor-type="as-char"><draw:object xlink:href="Formula-98/" xlink:type="simple" xlink:show="embed" xlink:actuate="onLoad"/></draw:frame> (49)</text:p>
      <text:p text:style-name="P25">Model or pipeline choice should maximize predeclared utility U_m under hard safety constraints. The λ coefficients express the application's relative cost of omission, unsupported content, compute and latency; employment screening requires explicit governance of these weights rather than post-hoc preference for the largest F1.</text:p>
      <text:p text:style-name="First_20_paragraph"><draw:frame draw:style-name="fr1" text:anchor-type="as-char"><draw:object xlink:href="Formula-100/" xlink:type="simple" xlink:show="embed" xlink:actuate="onLoad"/></draw:frame> (50)</text:p>
      <text:p text:style-name="P26">A high-precision system is not deployable as a negative filter unless recall exceeds a predeclared minimum and critical unsupported claims remain below a predeclared maximum. Empty fields otherwise represent missing measurement, not evidence of absence.</text:p>
      <text:h text:style-name="Heading_20_2" text:outline-level="2"><text:bookmark-start text:name="reproducible-retrieval-and-blinded-evaluation-of-extraction-results"/>3.16 Reproducible retrieval and blinded evaluation of extraction results<text:bookmark-end text:name="reproducible-retrieval-and-blinded-evaluation-of-extraction-results"/></text:h>
      <text:p text:style-name="First_20_paragraph">The numerical results in the primary common-evaluator layer were retrieved from the frozen source artifacts rather than generated by asking another language model which extraction 'looks better'. The unit of evidence is an atomic extracted fact, the source PDF is the evidentiary anchor, and the scoring kernel is functionally blind to system identity. Archive identity is required to locate files and is restored only after scoring for aggregation and plotting; the fact-level evaluator receives the candidate fact, its schema segment and the normalized PDF evidence, but no model name. Consequently, the same textual candidate receives the same classification regardless of whether it originated from Gemma, Qwen, Hybrid NLP or BERT MULTI.</text:p>
      <text:p text:style-name="FigureWithCaption"><draw:frame draw:name="img7" svg:width="6.25in" svg:height="4.27136in"><draw:image xlink:href="Pictures/102.png" xlink:type="simple" xlink:show="embed" xlink:actuate="onLoad"/></draw:frame></text:p>
      <text:p text:style-name="FigureCaption">Figure 30. Reproducible evidence-to-result workflow and functional blinding.</text:p>
      <text:p text:style-name="Text_20_body"><text:span text:style-name="T1">The workflow separates source acquisition, identity-invariant atomic scoring, aggregation and interpretation. ChatGPT is used only to propose omission candidates, each of which must independently pass the PDF-support rule.</text:span></text:p>
      <text:h text:style-name="Heading_20_3" text:outline-level="3"><text:bookmark-start text:name="frozen-inputs-alignment-and-provenance"/>3.16.1 Frozen inputs, alignment and provenance<text:bookmark-end text:name="frozen-inputs-alignment-and-provenance"/></text:h>
      <text:p text:style-name="First_20_paragraph">For every category, the original PDF archive, each extractor's JSON archive, the extraction schema, prompt files and evaluator code constitute the analysis inputs. Records are aligned by the canonical numeric document identifier obtained after removing the .pdf, .json and .aiextract suffixes. Candidate names, archive ordering and extracted job titles are deliberately excluded from record linkage because they can be missing, altered by extraction or personally identifying. Missing, malformed and duplicate records are retained in an explicit inventory instead of silently disappearing from denominators.</text:p>
      <text:p text:style-name="Text_20_body">This design implements a reproducible data lineage: raw archive -&gt; canonical record -&gt; parsed extraction object -&gt; segment text -&gt; atomic facts -&gt; PDF-supported classification -&gt; document/segment/category ledger -&gt; aggregate statistic -&gt; figure or claim. The result can therefore be traced backwards from a plotted value to counts and ultimately to the underlying PDF and JSON. File hashes and frozen thresholds protect against unnoticed replacement of inputs or post-hoc tuning.</text:p>
      <text:p text:style-name="TableCaption">Table 23A. Frozen stages in the common PDF-grounded evaluation protocol</text:p>
      <table:table table:name="Table17" table:style-name="Table17">
        <table:table-column table:style-name="Table17.A"/>
        <table:table-column table:style-name="Table17.B"/>
        <table:table-column table:style-name="Table17.C"/>
        <table:table-column table:style-name="Table17.D"/>
        <table:table-header-rows>
          <table:table-row>
            <table:table-cell table:style-name="TableHeaderRowCell" office:value-type="string">
              <text:p text:style-name="Table_20_Heading"><text:span text:style-name="T2">Stage</text:span></text:p>
            </table:table-cell>
            <table:table-cell table:style-name="TableHeaderRowCell" office:value-type="string">
              <text:p text:style-name="Table_20_Heading"><text:span text:style-name="T2">Frozen operation</text:span></text:p>
            </table:table-cell>
            <table:table-cell table:style-name="TableHeaderRowCell" office:value-type="string">
              <text:p text:style-name="Table_20_Heading"><text:span text:style-name="T2">Output retained</text:span></text:p>
            </table:table-cell>
            <table:table-cell table:style-name="TableHeaderRowCell" office:value-type="string">
              <text:p text:style-name="Table_20_Heading"><text:span text:style-name="T2">Bias controlled</text:span></text:p>
            </table:table-cell>
          </table:table-row>
        </table:table-header-rows>
        <table:table-row>
          <table:table-cell table:style-name="TableRowCell" office:value-type="string">
            <text:p text:style-name="Table_20_Contents">1. Inventory</text:p>
          </table:table-cell>
          <table:table-cell table:style-name="TableRowCell" office:value-type="string">
            <text:p text:style-name="Table_20_Contents">Enumerate PDFs and JSON files by canonical numeric ID</text:p>
          </table:table-cell>
          <table:table-cell table:style-name="TableRowCell" office:value-type="string">
            <text:p text:style-name="Table_20_Contents">Presence, duplicate and parse-status ledger</text:p>
          </table:table-cell>
          <table:table-cell table:style-name="TableRowCell" office:value-type="string">
            <text:p text:style-name="Table_20_Contents">Order and candidate-name matching bias</text:p>
          </table:table-cell>
        </table:table-row>
        <table:table-row>
          <table:table-cell table:style-name="TableRowCell" office:value-type="string">
            <text:p text:style-name="Table_20_Contents">2. Unwrapping</text:p>
          </table:table-cell>
          <table:table-cell table:style-name="TableRowCell" office:value-type="string">
            <text:p text:style-name="Table_20_Contents">Apply one wrapper-resolution policy to every extractor</text:p>
          </table:table-cell>
          <table:table-cell table:style-name="TableRowCell" office:value-type="string">
            <text:p text:style-name="Table_20_Contents">Accessible extraction object or explicit exclusion</text:p>
          </table:table-cell>
          <table:table-cell table:style-name="TableRowCell" office:value-type="string">
            <text:p text:style-name="Table_20_Contents">System-specific silent repair</text:p>
          </table:table-cell>
        </table:table-row>
        <table:table-row>
          <table:table-cell table:style-name="TableRowCell" office:value-type="string">
            <text:p text:style-name="Table_20_Contents">3. Source text</text:p>
          </table:table-cell>
          <table:table-cell table:style-name="TableRowCell" office:value-type="string">
            <text:p text:style-name="Table_20_Contents">Extract PDF text pagewise and normalize identically</text:p>
          </table:table-cell>
          <table:table-cell table:style-name="TableRowCell" office:value-type="string">
            <text:p text:style-name="Table_20_Contents">Normalized PDF index and readability flag</text:p>
          </table:table-cell>
          <table:table-cell table:style-name="TableRowCell" office:value-type="string">
            <text:p text:style-name="Table_20_Contents">Reference-extraction circularity</text:p>
          </table:table-cell>
        </table:table-row>
        <table:table-row>
          <table:table-cell table:style-name="TableRowCell" office:value-type="string">
            <text:p text:style-name="Table_20_Contents">4. Atomicization</text:p>
          </table:table-cell>
          <table:table-cell table:style-name="TableRowCell" office:value-type="string">
            <text:p text:style-name="Table_20_Contents">Use one segment mapper and fact splitter</text:p>
          </table:table-cell>
          <table:table-cell table:style-name="TableRowCell" office:value-type="string">
            <text:p text:style-name="Table_20_Contents">Prediction and candidate fact sets</text:p>
          </table:table-cell>
          <table:table-cell table:style-name="TableRowCell" office:value-type="string">
            <text:p text:style-name="Table_20_Contents">Whole-document length and list-size confounding</text:p>
          </table:table-cell>
        </table:table-row>
        <table:table-row>
          <table:table-cell table:style-name="TableRowCell" office:value-type="string">
            <text:p text:style-name="Table_20_Contents">5. Support</text:p>
          </table:table-cell>
          <table:table-cell table:style-name="TableRowCell" office:value-type="string">
            <text:p text:style-name="Table_20_Contents">Apply frozen exact, token and n-gram rules</text:p>
          </table:table-cell>
          <table:table-cell table:style-name="TableRowCell" office:value-type="string">
            <text:p text:style-name="Table_20_Contents">Correct, partial, unsupported or unverifiable labels</text:p>
          </table:table-cell>
          <table:table-cell table:style-name="TableRowCell" office:value-type="string">
            <text:p text:style-name="Table_20_Contents">Evaluator preference for a named system</text:p>
          </table:table-cell>
        </table:table-row>
        <table:table-row>
          <table:table-cell table:style-name="TableRowCell" office:value-type="string">
            <text:p text:style-name="Table_20_Contents">6. Omissions</text:p>
          </table:table-cell>
          <table:table-cell table:style-name="TableRowCell" office:value-type="string">
            <text:p text:style-name="Table_20_Contents">Admit a ChatGPT candidate only after PDF support</text:p>
          </table:table-cell>
          <table:table-cell table:style-name="TableRowCell" office:value-type="string">
            <text:p text:style-name="Table_20_Contents">False-negative candidates and coverage decisions</text:p>
          </table:table-cell>
          <table:table-cell table:style-name="TableRowCell" office:value-type="string">
            <text:p text:style-name="Table_20_Contents">Treating ChatGPT as ground truth</text:p>
          </table:table-cell>
        </table:table-row>
        <table:table-row>
          <table:table-cell table:style-name="TableRowCell" office:value-type="string">
            <text:p text:style-name="Table_20_Contents">7. Aggregation</text:p>
          </table:table-cell>
          <table:table-cell table:style-name="TableRowCell" office:value-type="string">
            <text:p text:style-name="Table_20_Contents">Pool the same count definitions and partial weight</text:p>
          </table:table-cell>
          <table:table-cell table:style-name="TableRowCell" office:value-type="string">
            <text:p text:style-name="Table_20_Contents">P, R, F1, completeness and unsupported rate</text:p>
          </table:table-cell>
          <table:table-cell table:style-name="TableRowCell" office:value-type="string">
            <text:p text:style-name="Table_20_Contents">Changing denominators after seeing results</text:p>
          </table:table-cell>
        </table:table-row>
        <table:table-row>
          <table:table-cell table:style-name="TableRowCell" office:value-type="string">
            <text:p text:style-name="Table_20_Contents">8. Uncertainty</text:p>
          </table:table-cell>
          <table:table-cell table:style-name="TableRowCell" office:value-type="string">
            <text:p text:style-name="Table_20_Contents">Bootstrap documents and retain category/segment strata</text:p>
          </table:table-cell>
          <table:table-cell table:style-name="TableRowCell" office:value-type="string">
            <text:p text:style-name="Table_20_Contents">Intervals, paired contrasts and sensitivity results</text:p>
          </table:table-cell>
          <table:table-cell table:style-name="TableRowCell" office:value-type="string">
            <text:p text:style-name="Table_20_Contents">Reliance on one pooled point estimate</text:p>
          </table:table-cell>
        </table:table-row>
        <table:table-row>
          <table:table-cell table:style-name="TableRowCell" office:value-type="string">
            <text:p text:style-name="Table_20_Contents">9. Reporting</text:p>
          </table:table-cell>
          <table:table-cell table:style-name="TableRowCell" office:value-type="string">
            <text:p text:style-name="Table_20_Contents">Bind every figure to an explicit evidence tier</text:p>
          </table:table-cell>
          <table:table-cell table:style-name="TableRowCell" office:value-type="string">
            <text:p text:style-name="Table_20_Contents">Permitted and prohibited claims</text:p>
          </table:table-cell>
          <table:table-cell table:style-name="TableRowCell" office:value-type="string">
            <text:p text:style-name="Table_20_Contents">Mixing incompatible evaluator workflows</text:p>
          </table:table-cell>
        </table:table-row>
      </table:table>
      <text:h text:style-name="Heading_20_3" text:outline-level="3"><text:bookmark-start text:name="atomic-support-score-and-classification-rule"/>3.16.2 Atomic support score and classification rule<text:bookmark-end text:name="atomic-support-score-and-classification-rule"/></text:h>
      <text:p text:style-name="First_20_paragraph">After Unicode normalization, case folding, accent removal and replacement of non-alphanumeric separators, a predicted fact f is compared with the PDF text d. Exact normalized containment receives full support. One- or two-token facts receive full support only when every token occurs in the PDF index. Longer facts are evaluated by the proportion of their bigrams or trigrams found in the PDF. This is deliberately a transparent extractive-fidelity measure rather than an opaque semantic judgment.</text:p>
      <text:p text:style-name="Text_20_body"><draw:frame draw:style-name="fr1" text:anchor-type="as-char"><draw:object xlink:href="Formula-103/" xlink:type="simple" xlink:show="embed" xlink:actuate="onLoad"/></draw:frame> (51)</text:p>
      <text:p text:style-name="P27">G denotes the frozen fact n-gram set: bigrams for shorter multi-token facts and trigrams for longer facts. The implemented short-fact rule additionally requires complete token presence.</text:p>
      <text:p text:style-name="First_20_paragraph"><draw:frame draw:style-name="fr1" text:anchor-type="as-char"><draw:object xlink:href="Formula-105/" xlink:type="simple" xlink:show="embed" xlink:actuate="onLoad"/></draw:frame> (52)</text:p>
      <text:p text:style-name="P28">The thresholds are operational definitions fixed before aggregation. They are reproducible measurement rules, not universal boundaries of semantic truth.</text:p>
      <text:p text:style-name="First_20_paragraph">Omission discovery is separated from prediction validation. The ChatGPT extraction can propose a potentially missing fact, but the candidate enters the false-negative set only when it is itself supported by the PDF at sPDF &gt;= 0.82. A candidate is counted as covered when exact containment, local support &gt;= 0.78, seniority compatibility or atomic similarity &gt;= 0.72 succeeds. This prevents agreement with ChatGPT from being mistaken for correctness, while acknowledging that facts omitted by both ChatGPT and the tested system remain a recall blind spot.</text:p>
      <text:p text:style-name="Text_20_body"><draw:frame draw:style-name="fr1" text:anchor-type="as-char"><draw:object xlink:href="Formula-107/" xlink:type="simple" xlink:show="embed" xlink:actuate="onLoad"/></draw:frame> (53)</text:p>
      <text:p text:style-name="P29">Weighted precision and recall preserve the full count ledger and use the predeclared partial-credit weight 0.5. Strict metrics remain available separately.</text:p>
      <text:h text:style-name="Heading_20_3" text:outline-level="3"><text:bookmark-start text:name="functional-blinding-and-evaluator-invariance"/>3.16.3 Functional blinding and evaluator invariance<text:bookmark-end text:name="functional-blinding-and-evaluator-invariance"/></text:h>
      <text:p text:style-name="First_20_paragraph">Blinding in a software benchmark means that the decision rule cannot condition its judgment on the identity, reputation or architecture of the system being scored. The present evaluator satisfies functional blinding at the atomic decision point: the scoring function has no model-identity argument and applies the same segment-specific rules to every archive. This is stronger than merely asking an analyst to ignore labels, because the code path itself prevents identity from changing the score.</text:p>
      <text:p text:style-name="Text_20_body"><draw:frame draw:style-name="fr1" text:anchor-type="as-char"><draw:object xlink:href="Formula-109/" xlink:type="simple" xlink:show="embed" xlink:actuate="onLoad"/></draw:frame> (54)</text:p>
      <text:p text:style-name="P30">Etheta is the frozen evaluator, f the candidate fact, d the PDF evidence and z the schema segment. Model identity m is absent from the implemented scoring kernel.</text:p>
      <text:p text:style-name="First_20_paragraph">Functional blinding does not imply that the entire research team was unaware of archive identities, nor does it remove every design choice. The evaluator author selected normalization, fact splitting and thresholds, and those choices affect construct validity. The defensible claim is therefore identity-invariant reproducibility under a declared operationalization, not an impossible claim of evaluator neutrality without assumptions.</text:p>
      <text:h text:style-name="Heading_20_3" text:outline-level="3"><text:bookmark-start text:name="why-an-llm-is-not-the-sole-primary-evaluator"/>3.16.4 Why an LLM is not the sole primary evaluator<text:bookmark-end text:name="why-an-llm-is-not-the-sole-primary-evaluator"/></text:h>
      <text:p text:style-name="First_20_paragraph">A language model can provide useful semantic review, propose error hypotheses and identify paraphrases missed by a lexical rule. It should not, however, be the sole source of the primary numerical benchmark in this study. An LLM judgment depends on model snapshot, provider-side changes, decoding parameters, hidden system instructions, prompt order, context truncation and stochastic sampling. Re-running the same nominal prompt can therefore change atomic labels and aggregate ranks. If ChatGPT also generated the reference extraction, using a related LLM as judge creates additional risks of self-preference, shared error and circularity.</text:p>
      <text:h text:style-name="Heading_20_4" text:outline-level="4"><text:bookmark-start text:name="judge-conditioned-scores-and-the-fairness-problem"/>3.16.4.1 Judge-conditioned scores and the fairness problem<text:bookmark-end text:name="judge-conditioned-scores-and-the-fairness-problem"/></text:h>
      <text:p text:style-name="First_20_paragraph">Using a different LLM as judge does not remove this problem; it introduces the judge model as an additional, insufficiently controlled experimental factor. The observed score is then a property of an extractor-judge pair rather than a property of the extractor alone. Different judges may apply different implicit definitions of semantic equivalence, completeness, acceptable normalization, inference and hallucination. They may also favor outputs that resemble their own preferred wording, ontology, reasoning style, tokenizer conventions or model-family priors. These influences are difficult to observe because the relevant training data, routing state, internal representations and decision boundary are not available for inspection.</text:p>
      <text:p text:style-name="Text_20_body"><draw:frame draw:style-name="fr1" text:anchor-type="as-char"><draw:object xlink:href="Formula-111/" xlink:type="simple" xlink:show="embed" xlink:actuate="onLoad"/></draw:frame> (54A)</text:p>
      <text:p text:style-name="P31">S_i|j is the observed score for extractor i when judged by LLM j. Q_i is the latent extraction quality of interest, b_j is judge severity or leniency, a_i,j is judge-extractor affinity, and epsilon_i,j is run-specific variability. With one opaque judge these components are confounded.</text:p>
      <text:p text:style-name="First_20_paragraph">The interaction term is especially important for fairness. A judge can systematically prefer one extractor because of shared model lineage, similar instruction tuning, familiar formatting, verbosity, or matching assumptions about what may be inferred from a CV. Another judge may prefer a different extractor. A score difference can therefore reflect judge affinity rather than a difference in source-supported extraction quality. Merely choosing a prestigious or more capable judge does not identify or eliminate this interaction.</text:p>
      <text:p text:style-name="Text_20_body"><draw:frame draw:style-name="fr1" text:anchor-type="as-char"><draw:object xlink:href="Formula-113/" xlink:type="simple" xlink:show="embed" xlink:actuate="onLoad"/></draw:frame> (54B)</text:p>
      <text:p text:style-name="P32">A judge-independent ranking would require pairwise ordering to remain invariant across admissible judges. That invariance was not tested and cannot be assumed; a single LLM judge therefore cannot establish a fair ranking of LLM extractors.</text:p>
      <text:p text:style-name="First_20_paragraph">This concern is not hypothetical measurement trivia. If replacing judge j with judge j' changes which extractor wins, then the study has measured judge-conditioned preference. Even when the ranking does not reverse, the size of the difference, the error taxonomy and the apparent precision-recall profile may change. Fair evaluation therefore requires either an explicit identity-invariant rule or a multi-rater design in which judge effects, interaction effects and agreement are estimated and reported. One LLM silently deciding all labels provides neither condition.</text:p>
      <text:p text:style-name="Text_20_body">An unvalidated LLM judge also makes disagreement difficult to audit: a fluent explanation is not a measurement rule, and a reader cannot mechanically reproduce the latent reasoning that converted a PDF passage into Correct, Partial or Unsupported. Academic reproducibility requires that another researcher with the same archived inputs can reconstruct the same ledger without access to an undocumented model state. The deterministic evaluator satisfies that requirement because its normalization, fact splitter, thresholds and formulas are inspectable and executable.</text:p>
      <text:p text:style-name="TableCaption">Table 23B. Why an LLM is not the sole primary evaluator</text:p>
      <table:table table:name="Table18" table:style-name="Table18">
        <table:table-column table:style-name="Table18.A"/>
        <table:table-column table:style-name="Table18.B"/>
        <table:table-column table:style-name="Table18.C"/>
        <table:table-column table:style-name="Table18.D"/>
        <table:table-header-rows>
          <table:table-row>
            <table:table-cell table:style-name="TableHeaderRowCell" office:value-type="string">
              <text:p text:style-name="Table_20_Heading"><text:span text:style-name="T2">Threat from sole LLM judging</text:span></text:p>
            </table:table-cell>
            <table:table-cell table:style-name="TableHeaderRowCell" office:value-type="string">
              <text:p text:style-name="Table_20_Heading"><text:span text:style-name="T2">Consequence</text:span></text:p>
            </table:table-cell>
            <table:table-cell table:style-name="TableHeaderRowCell" office:value-type="string">
              <text:p text:style-name="Table_20_Heading"><text:span text:style-name="T2">Control used in the primary layer</text:span></text:p>
            </table:table-cell>
            <table:table-cell table:style-name="TableHeaderRowCell" office:value-type="string">
              <text:p text:style-name="Table_20_Heading"><text:span text:style-name="T2">Permitted supplementary use</text:span></text:p>
            </table:table-cell>
          </table:table-row>
        </table:table-header-rows>
        <table:table-row>
          <table:table-cell table:style-name="TableRowCell" office:value-type="string">
            <text:p text:style-name="Table_20_Contents">Stochastic output</text:p>
          </table:table-cell>
          <table:table-cell table:style-name="TableRowCell" office:value-type="string">
            <text:p text:style-name="Table_20_Contents">Atomic labels and ranks can change between runs</text:p>
          </table:table-cell>
          <table:table-cell table:style-name="TableRowCell" office:value-type="string">
            <text:p text:style-name="Table_20_Contents">Deterministic code and frozen thresholds</text:p>
          </table:table-cell>
          <table:table-cell table:style-name="TableRowCell" office:value-type="string">
            <text:p text:style-name="Table_20_Contents">Repeated LLM judging with agreement statistics</text:p>
          </table:table-cell>
        </table:table-row>
        <table:table-row>
          <table:table-cell table:style-name="TableRowCell" office:value-type="string">
            <text:p text:style-name="Table_20_Contents">Model/provider drift</text:p>
          </table:table-cell>
          <table:table-cell table:style-name="TableRowCell" office:value-type="string">
            <text:p text:style-name="Table_20_Contents">A nominal model name may not reproduce an earlier snapshot</text:p>
          </table:table-cell>
          <table:table-cell table:style-name="TableRowCell" office:value-type="string">
            <text:p text:style-name="Table_20_Contents">Versioned local evaluator and artifact hashes</text:p>
          </table:table-cell>
          <table:table-cell table:style-name="TableRowCell" office:value-type="string">
            <text:p text:style-name="Table_20_Contents">Archive model version, prompt and response for every fact</text:p>
          </table:table-cell>
        </table:table-row>
        <table:table-row>
          <table:table-cell table:style-name="TableRowCell" office:value-type="string">
            <text:p text:style-name="Table_20_Contents">Self-preference and shared priors</text:p>
          </table:table-cell>
          <table:table-cell table:style-name="TableRowCell" office:value-type="string">
            <text:p text:style-name="Table_20_Contents">Evaluator may favor style or facts resembling its own outputs</text:p>
          </table:table-cell>
          <table:table-cell table:style-name="TableRowCell" office:value-type="string">
            <text:p text:style-name="Table_20_Contents">Identity-invariant PDF support rules</text:p>
          </table:table-cell>
          <table:table-cell table:style-name="TableRowCell" office:value-type="string">
            <text:p text:style-name="Table_20_Contents">Use an unrelated judge and randomized anonymous system labels</text:p>
          </table:table-cell>
        </table:table-row>
        <table:table-row>
          <table:table-cell table:style-name="TableRowCell" office:value-type="string">
            <text:p text:style-name="Table_20_Contents">Judge-model dependence</text:p>
          </table:table-cell>
          <table:table-cell table:style-name="TableRowCell" office:value-type="string">
            <text:p text:style-name="Table_20_Contents">Scores become properties of extractor-judge pairs and rankings may reverse</text:p>
          </table:table-cell>
          <table:table-cell table:style-name="TableRowCell" office:value-type="string">
            <text:p text:style-name="Table_20_Contents">One identity-invariant scoring kernel for every extractor</text:p>
          </table:table-cell>
          <table:table-cell table:style-name="TableRowCell" office:value-type="string">
            <text:p text:style-name="Table_20_Contents">Use multiple judges, estimate judge-by-extractor interaction and test rank stability</text:p>
          </table:table-cell>
        </table:table-row>
        <table:table-row>
          <table:table-cell table:style-name="TableRowCell" office:value-type="string">
            <text:p text:style-name="Table_20_Contents">Prompt and position sensitivity</text:p>
          </table:table-cell>
          <table:table-cell table:style-name="TableRowCell" office:value-type="string">
            <text:p text:style-name="Table_20_Contents">Order and wording can alter judgments</text:p>
          </table:table-cell>
          <table:table-cell table:style-name="TableRowCell" office:value-type="string">
            <text:p text:style-name="Table_20_Contents">No natural-language judgment prompt in primary scoring</text:p>
          </table:table-cell>
          <table:table-cell table:style-name="TableRowCell" office:value-type="string">
            <text:p text:style-name="Table_20_Contents">Counterbalanced prompt/order sensitivity analysis</text:p>
          </table:table-cell>
        </table:table-row>
        <table:table-row>
          <table:table-cell table:style-name="TableRowCell" office:value-type="string">
            <text:p text:style-name="Table_20_Contents">Opaque semantic boundary</text:p>
          </table:table-cell>
          <table:table-cell table:style-name="TableRowCell" office:value-type="string">
            <text:p text:style-name="Table_20_Contents">Partial versus correct cannot be mechanically reconstructed</text:p>
          </table:table-cell>
          <table:table-cell table:style-name="TableRowCell" office:value-type="string">
            <text:p text:style-name="Table_20_Contents">Published score thresholds and formulas</text:p>
          </table:table-cell>
          <table:table-cell table:style-name="TableRowCell" office:value-type="string">
            <text:p text:style-name="Table_20_Contents">Human-authored coding manual and adjudication log</text:p>
          </table:table-cell>
        </table:table-row>
        <table:table-row>
          <table:table-cell table:style-name="TableRowCell" office:value-type="string">
            <text:p text:style-name="Table_20_Contents">Circular reference use</text:p>
          </table:table-cell>
          <table:table-cell table:style-name="TableRowCell" office:value-type="string">
            <text:p text:style-name="Table_20_Contents">Agreement can be misreported as factual accuracy</text:p>
          </table:table-cell>
          <table:table-cell table:style-name="TableRowCell" office:value-type="string">
            <text:p text:style-name="Table_20_Contents">Every reference candidate must pass PDF support</text:p>
          </table:table-cell>
          <table:table-cell table:style-name="TableRowCell" office:value-type="string">
            <text:p text:style-name="Table_20_Contents">Reference agreement reported separately</text:p>
          </table:table-cell>
        </table:table-row>
        <table:table-row>
          <table:table-cell table:style-name="TableRowCell" office:value-type="string">
            <text:p text:style-name="Table_20_Contents">Cost and access dependence</text:p>
          </table:table-cell>
          <table:table-cell table:style-name="TableRowCell" office:value-type="string">
            <text:p text:style-name="Table_20_Contents">Replication requires paid or unavailable infrastructure</text:p>
          </table:table-cell>
          <table:table-cell table:style-name="TableRowCell" office:value-type="string">
            <text:p text:style-name="Table_20_Contents">Local executable evaluator</text:p>
          </table:table-cell>
          <table:table-cell table:style-name="TableRowCell" office:value-type="string">
            <text:p text:style-name="Table_20_Contents">Publish cached judge outputs and complete provenance</text:p>
          </table:table-cell>
        </table:table-row>
      </table:table>
      <text:h text:style-name="Heading_20_3" text:outline-level="3"><text:bookmark-start text:name="why-the-rule-based-protocol-is-correct-for-the-primary-claim"/>3.16.5 Why the rule-based protocol is correct for the primary claim<text:bookmark-end text:name="why-the-rule-based-protocol-is-correct-for-the-primary-claim"/></text:h>
      <text:p text:style-name="First_20_paragraph">The primary claim concerns source-supported extractive fidelity: whether output facts are visibly supported by the CV text and whether PDF-supported candidate facts are represented. For that construct, a conservative lexical and n-gram rule has three decisive advantages. First, it is falsifiable: every decision follows a declared threshold. Second, it is repeatable: identical inputs yield an identical atomic ledger. Third, it is comparable: all four tested extractors are measured with the same source, fact splitter, thresholds, missing-output policy and aggregation. These properties make differences attributable to the observed outputs under the protocol rather than to changing evaluator behavior.</text:p>
      <text:p text:style-name="Text_20_body"><draw:frame draw:style-name="fr1" text:anchor-type="as-char"><draw:object xlink:href="Formula-115/" xlink:type="simple" xlink:show="embed" xlink:actuate="onLoad"/></draw:frame> (55)</text:p>
      <text:p text:style-name="P33">With theta, inputs and software environment fixed, Ftheta is deterministic. Reproducibility therefore means that an independent rerun reconstructs R, the same count ledger and derived statistics.</text:p>
      <text:p text:style-name="First_20_paragraph">This is the correct primary method only within its declared scope. It does not prove deep semantic equivalence, resolve every coreference, or understand that two differently worded descriptions entail the same proposition. The protocol may under-credit paraphrase and over-credit lexical coincidence. Those are acknowledged construct-validity limitations, not reasons to replace a reproducible primary measure with an opaque one. Instead, the academically appropriate design is layered: deterministic measurement for reproducibility, blinded human annotation for semantic validity, and optional LLM judging as a documented sensitivity analysis.</text:p>
      <text:p text:style-name="TableCaption">Table 23C. Validity claims, limitations and required extensions</text:p>
      <table:table table:name="Table19" table:style-name="Table19">
        <table:table-column table:style-name="Table19.A"/>
        <table:table-column table:style-name="Table19.B"/>
        <table:table-column table:style-name="Table19.C"/>
        <table:table-column table:style-name="Table19.D"/>
        <table:table-header-rows>
          <table:table-row>
            <table:table-cell table:style-name="TableHeaderRowCell" office:value-type="string">
              <text:p text:style-name="Table_20_Heading"><text:span text:style-name="T2">Claim</text:span></text:p>
            </table:table-cell>
            <table:table-cell table:style-name="TableHeaderRowCell" office:value-type="string">
              <text:p text:style-name="Table_20_Heading"><text:span text:style-name="T2">Status under present protocol</text:span></text:p>
            </table:table-cell>
            <table:table-cell table:style-name="TableHeaderRowCell" office:value-type="string">
              <text:p text:style-name="Table_20_Heading"><text:span text:style-name="T2">Reason</text:span></text:p>
            </table:table-cell>
            <table:table-cell table:style-name="TableHeaderRowCell" office:value-type="string">
              <text:p text:style-name="Table_20_Heading"><text:span text:style-name="T2">Required extension</text:span></text:p>
            </table:table-cell>
          </table:table-row>
        </table:table-header-rows>
        <table:table-row>
          <table:table-cell table:style-name="TableRowCell" office:value-type="string">
            <text:p text:style-name="Table_20_Contents">Literal/source-supported extractive fidelity</text:p>
          </table:table-cell>
          <table:table-cell table:style-name="TableRowCell" office:value-type="string">
            <text:p text:style-name="Table_20_Contents">Supported</text:p>
          </table:table-cell>
          <table:table-cell table:style-name="TableRowCell" office:value-type="string">
            <text:p text:style-name="Table_20_Contents">PDF-grounded atomic rules are explicit and reproducible</text:p>
          </table:table-cell>
          <table:table-cell table:style-name="TableRowCell" office:value-type="string">
            <text:p text:style-name="Table_20_Contents">Retain hashes and executable environment</text:p>
          </table:table-cell>
        </table:table-row>
        <table:table-row>
          <table:table-cell table:style-name="TableRowCell" office:value-type="string">
            <text:p text:style-name="Table_20_Contents">Identity-invariant four-system comparison</text:p>
          </table:table-cell>
          <table:table-cell table:style-name="TableRowCell" office:value-type="string">
            <text:p text:style-name="Table_20_Contents">Supported for Gemma, Qwen, HNLP and BERT</text:p>
          </table:table-cell>
          <table:table-cell table:style-name="TableRowCell" office:value-type="string">
            <text:p text:style-name="Table_20_Contents">Same scoring kernel and missing-output policy</text:p>
          </table:table-cell>
          <table:table-cell table:style-name="TableRowCell" office:value-type="string">
            <text:p text:style-name="Table_20_Contents">Keep archive identity outside the scoring function</text:p>
          </table:table-cell>
        </table:table-row>
        <table:table-row>
          <table:table-cell table:style-name="TableRowCell" office:value-type="string">
            <text:p text:style-name="Table_20_Contents">Perfect semantic correctness</text:p>
          </table:table-cell>
          <table:table-cell table:style-name="TableRowCell" office:value-type="string">
            <text:p text:style-name="Table_20_Contents">Not established</text:p>
          </table:table-cell>
          <table:table-cell table:style-name="TableRowCell" office:value-type="string">
            <text:p text:style-name="Table_20_Contents">Lexical support is an imperfect semantic proxy</text:p>
          </table:table-cell>
          <table:table-cell table:style-name="TableRowCell" office:value-type="string">
            <text:p text:style-name="Table_20_Contents">Blinded multi-rater human gold standard</text:p>
          </table:table-cell>
        </table:table-row>
        <table:table-row>
          <table:table-cell table:style-name="TableRowCell" office:value-type="string">
            <text:p text:style-name="Table_20_Contents">Complete recall of all CV facts</text:p>
          </table:table-cell>
          <table:table-cell table:style-name="TableRowCell" office:value-type="string">
            <text:p text:style-name="Table_20_Contents">Not established</text:p>
          </table:table-cell>
          <table:table-cell table:style-name="TableRowCell" office:value-type="string">
            <text:p text:style-name="Table_20_Contents">Omission candidates originate from ChatGPT and can be jointly missed</text:p>
          </table:table-cell>
          <table:table-cell table:style-name="TableRowCell" office:value-type="string">
            <text:p text:style-name="Table_20_Contents">Independent exhaustive human annotation</text:p>
          </table:table-cell>
        </table:table-row>
        <table:table-row>
          <table:table-cell table:style-name="TableRowCell" office:value-type="string">
            <text:p text:style-name="Table_20_Contents">Equivalent ChatGPT atomic score</text:p>
          </table:table-cell>
          <table:table-cell table:style-name="TableRowCell" office:value-type="string">
            <text:p text:style-name="Table_20_Contents">Not established</text:p>
          </table:table-cell>
          <table:table-cell table:style-name="TableRowCell" office:value-type="string">
            <text:p text:style-name="Table_20_Contents">ChatGPT acts as diagnostic omission source in this layer</text:p>
          </table:table-cell>
          <table:table-cell table:style-name="TableRowCell" office:value-type="string">
            <text:p text:style-name="Table_20_Contents">Score ChatGPT against an independently created gold set</text:p>
          </table:table-cell>
        </table:table-row>
        <table:table-row>
          <table:table-cell table:style-name="TableRowCell" office:value-type="string">
            <text:p text:style-name="Table_20_Contents">Causal model superiority</text:p>
          </table:table-cell>
          <table:table-cell table:style-name="TableRowCell" office:value-type="string">
            <text:p text:style-name="Table_20_Contents">Not established</text:p>
          </table:table-cell>
          <table:table-cell table:style-name="TableRowCell" office:value-type="string">
            <text:p text:style-name="Table_20_Contents">One run per system and pipeline components are confounded</text:p>
          </table:table-cell>
          <table:table-cell table:style-name="TableRowCell" office:value-type="string">
            <text:p text:style-name="Table_20_Contents">Repeated factorial ablations with controlled preprocessing</text:p>
          </table:table-cell>
        </table:table-row>
        <table:table-row>
          <table:table-cell table:style-name="TableRowCell" office:value-type="string">
            <text:p text:style-name="Table_20_Contents">Generalization to new CV populations</text:p>
          </table:table-cell>
          <table:table-cell table:style-name="TableRowCell" office:value-type="string">
            <text:p text:style-name="Table_20_Contents">Not established</text:p>
          </table:table-cell>
          <table:table-cell table:style-name="TableRowCell" office:value-type="string">
            <text:p text:style-name="Table_20_Contents">Results are corpus- and schema-specific</text:p>
          </table:table-cell>
          <table:table-cell table:style-name="TableRowCell" office:value-type="string">
            <text:p text:style-name="Table_20_Contents">Held-out multilingual and layout-stratified datasets</text:p>
          </table:table-cell>
        </table:table-row>
      </table:table>
      <text:h text:style-name="Heading_20_3" text:outline-level="3"><text:bookmark-start text:name="human-gold-standard-and-the-role-of-llm-sensitivity-analysis"/>3.16.6 Human gold standard and the role of LLM sensitivity analysis<text:bookmark-end text:name="human-gold-standard-and-the-role-of-llm-sensitivity-analysis"/></text:h>
      <text:p text:style-name="First_20_paragraph">The strongest future evaluation would begin with independently annotated PDF facts rather than facts proposed by any extractor. At least two trained annotators should work with anonymous system labels and a fixed coding manual, record evidence spans and page numbers, and resolve disagreements through a third adjudicator. Inter-rater agreement should be reported before adjudication, and a stratified sample should cover categories, languages, layouts, OCR quality and document length. This would directly test the lexical evaluator's false-positive and false-negative classifications.</text:p>
      <text:p text:style-name="Text_20_body">An LLM judge can then be evaluated rather than assumed: run a frozen judge snapshot on the same anonymous fact/evidence packets, repeat with counterbalanced order, retain every response, and compare its labels with the human gold standard using agreement, calibration and class-specific error rates. Only after such validation may LLM adjudication be used to expand semantic coverage. Even then, deterministic and human-grounded results should remain separately reported so that model-assisted interpretation cannot silently redefine the benchmark.</text:p>
      <text:p text:style-name="Text_20_body"><draw:frame draw:style-name="fr1" text:anchor-type="as-char"><draw:object xlink:href="Formula-117/" xlink:type="simple" xlink:show="embed" xlink:actuate="onLoad"/></draw:frame> (56)</text:p>
      <text:p text:style-name="P34">The layers answer different questions: rules establish repeatable extractive support, humans establish semantic construct validity, and LLM judges test scalable approximation under measured error.</text:p>
      <text:h text:style-name="Heading_20_3" text:outline-level="3"><text:bookmark-start text:name="result-provenance-audit-and-removal-of-unsupported-claims"/>3.16.7 Result-provenance audit and removal of unsupported claims<text:bookmark-end text:name="result-provenance-audit-and-removal-of-unsupported-claims"/></text:h>
      <text:p text:style-name="First_20_paragraph">A separate provenance audit was applied after report construction. The common four-system evaluator was executed again from the 2,484 PDF files and the four extractor archive sets, without writing intermediate benchmark values, and its complete in-memory result object was compared with the stored audit JSON. The workbook's overall, category, segment, pair, document and alignment sheets were then compared cell-by-cell with that JSON. Historical workbook sheets were also compared with their preserved pre-merge versions or their named BERT/HNLP source workbooks. Traceability establishes that a value was calculated from supplied artifacts; it does not convert automated lexical judgments into human semantic ground truth.</text:p>
      <text:p text:style-name="Text_20_body">The audit also searched for numerical-looking material that lacked an empirical source. A manually assigned ordinal heatmap of HNLP/BERT operating-condition sensitivity was removed and replaced by a non-scored prerequisite diagram. Unmeasured ordinal claims about extraction speed and stability across new datasets were removed from the conclusion. They are retained only as mechanism-based hypotheses requiring controlled latency, repeat-run and external-validation experiments. Conceptual MoE routing, causal-path, reasoning-mode and factorial-design figures are explicitly labelled non-empirical.</text:p>
      <text:p text:style-name="TableCaption">Table 23D. Result-provenance audit and removal of unsupported claims</text:p>
      <table:table table:name="Table20" table:style-name="Table20">
        <table:table-column table:style-name="Table20.A"/>
        <table:table-column table:style-name="Table20.B"/>
        <table:table-column table:style-name="Table20.C"/>
        <table:table-column table:style-name="Table20.D"/>
        <table:table-header-rows>
          <table:table-row>
            <table:table-cell table:style-name="TableHeaderRowCell" office:value-type="string">
              <text:p text:style-name="Table_20_Heading"><text:span text:style-name="T2">Material</text:span></text:p>
            </table:table-cell>
            <table:table-cell table:style-name="TableHeaderRowCell" office:value-type="string">
              <text:p text:style-name="Table_20_Heading"><text:span text:style-name="T2">Audit outcome</text:span></text:p>
            </table:table-cell>
            <table:table-cell table:style-name="TableHeaderRowCell" office:value-type="string">
              <text:p text:style-name="Table_20_Heading"><text:span text:style-name="T2">Permitted use</text:span></text:p>
            </table:table-cell>
            <table:table-cell table:style-name="TableHeaderRowCell" office:value-type="string">
              <text:p text:style-name="Table_20_Heading"><text:span text:style-name="T2">Prohibition</text:span></text:p>
            </table:table-cell>
          </table:table-row>
        </table:table-header-rows>
        <table:table-row>
          <table:table-cell table:style-name="TableRowCell" office:value-type="string">
            <text:p text:style-name="Table_20_Contents">Common four-system results, Figures 20–29 and Tables 24C–24D</text:p>
          </table:table-cell>
          <table:table-cell table:style-name="TableRowCell" office:value-type="string">
            <text:p text:style-name="Table_20_Contents">Reproduced from raw archives; workbook values match stored audit JSON</text:p>
          </table:table-cell>
          <table:table-cell table:style-name="TableRowCell" office:value-type="string">
            <text:p text:style-name="Table_20_Contents">Primary comparison under the frozen rule-based evaluator</text:p>
          </table:table-cell>
          <table:table-cell table:style-name="TableRowCell" office:value-type="string">
            <text:p text:style-name="Table_20_Contents">Do not describe as human-adjudicated semantic truth</text:p>
          </table:table-cell>
        </table:table-row>
        <table:table-row>
          <table:table-cell table:style-name="TableRowCell" office:value-type="string">
            <text:p text:style-name="Table_20_Contents">Historical Gemma/Qwen and HNLP/BERT workflow-specific results</text:p>
          </table:table-cell>
          <table:table-cell table:style-name="TableRowCell" office:value-type="string">
            <text:p text:style-name="Table_20_Contents">Traced to preserved or named source workbooks</text:p>
          </table:table-cell>
          <table:table-cell table:style-name="TableRowCell" office:value-type="string">
            <text:p text:style-name="Table_20_Contents">Sensitivity analysis within the documented evidence tier</text:p>
          </table:table-cell>
          <table:table-cell table:style-name="TableRowCell" office:value-type="string">
            <text:p text:style-name="Table_20_Contents">Do not pool silently into a universal five-system rank</text:p>
          </table:table-cell>
        </table:table-row>
        <table:table-row>
          <table:table-cell table:style-name="TableRowCell" office:value-type="string">
            <text:p text:style-name="Table_20_Contents">MoE, causal, reasoning and factorial diagrams</text:p>
          </table:table-cell>
          <table:table-cell table:style-name="TableRowCell" office:value-type="string">
            <text:p text:style-name="Table_20_Contents">Explicitly labelled conceptual or proposed</text:p>
          </table:table-cell>
          <table:table-cell table:style-name="TableRowCell" office:value-type="string">
            <text:p text:style-name="Table_20_Contents">Theory, hypotheses and study design</text:p>
          </table:table-cell>
          <table:table-cell table:style-name="TableRowCell" office:value-type="string">
            <text:p text:style-name="Table_20_Contents">Do not cite as measured effects</text:p>
          </table:table-cell>
        </table:table-row>
        <table:table-row>
          <table:table-cell table:style-name="TableRowCell" office:value-type="string">
            <text:p text:style-name="Table_20_Contents">HNLP/BERT implementation diagrams</text:p>
          </table:table-cell>
          <table:table-cell table:style-name="TableRowCell" office:value-type="string">
            <text:p text:style-name="Table_20_Contents">Traced to supplied Java source</text:p>
          </table:table-cell>
          <table:table-cell table:style-name="TableRowCell" office:value-type="string">
            <text:p text:style-name="Table_20_Contents">Construction, prerequisites and failure-mechanism analysis</text:p>
          </table:table-cell>
          <table:table-cell table:style-name="TableRowCell" office:value-type="string">
            <text:p text:style-name="Table_20_Contents">Do not infer an unmeasured numerical sensitivity coefficient</text:p>
          </table:table-cell>
        </table:table-row>
        <table:table-row>
          <table:table-cell table:style-name="TableRowCell" office:value-type="string">
            <text:p text:style-name="Table_20_Contents">Deployment speed and cross-dataset stability</text:p>
          </table:table-cell>
          <table:table-cell table:style-name="TableRowCell" office:value-type="string">
            <text:p text:style-name="Table_20_Contents">No controlled measurement supplied</text:p>
          </table:table-cell>
          <table:table-cell table:style-name="TableRowCell" office:value-type="string">
            <text:p text:style-name="Table_20_Contents">Testable architecture-derived hypotheses only</text:p>
          </table:table-cell>
          <table:table-cell table:style-name="TableRowCell" office:value-type="string">
            <text:p text:style-name="Table_20_Contents">No empirical ordering or superiority claim</text:p>
          </table:table-cell>
        </table:table-row>
      </table:table>
      <text:h text:style-name="Heading_20_1" text:outline-level="1"><text:bookmark-start text:name="results"/>4. Results<text:bookmark-end text:name="results"/></text:h>
      <text:h text:style-name="Heading_20_2" text:outline-level="2"><text:bookmark-start text:name="corpus-integrity-and-pipeline-success"/>4.1 Corpus integrity and pipeline success<text:bookmark-end text:name="corpus-integrity-and-pipeline-success"/></text:h>
      <text:p text:style-name="TableCaption">Table 3. Corpus and pipeline inventory</text:p>
      <table:table table:name="Table21" table:style-name="Table21">
        <table:table-column table:style-name="Table21.A"/>
        <table:table-column table:style-name="Table21.B"/>
        <table:table-column table:style-name="Table21.C"/>
        <table:table-header-rows>
          <table:table-row>
            <table:table-cell table:style-name="TableHeaderRowCell" office:value-type="string">
              <text:p text:style-name="Table_20_Heading"><text:span text:style-name="T2">Artifact</text:span></text:p>
            </table:table-cell>
            <table:table-cell table:style-name="TableHeaderRowCell" office:value-type="string">
              <text:p text:style-name="Table_20_Heading"><text:span text:style-name="T2">Count</text:span></text:p>
            </table:table-cell>
            <table:table-cell table:style-name="TableHeaderRowCell" office:value-type="string">
              <text:p text:style-name="Table_20_Heading"><text:span text:style-name="T2">Interpretation</text:span></text:p>
            </table:table-cell>
          </table:table-row>
        </table:table-header-rows>
        <table:table-row>
          <table:table-cell table:style-name="TableRowCell" office:value-type="string">
            <text:p text:style-name="Table_20_Contents">Source PDFs</text:p>
          </table:table-cell>
          <table:table-cell table:style-name="TableRowCell" office:value-type="string">
            <text:p text:style-name="Table_20_Contents">2,484</text:p>
          </table:table-cell>
          <table:table-cell table:style-name="TableRowCell" office:value-type="string">
            <text:p text:style-name="Table_20_Contents">Authoritative evidentiary documents</text:p>
          </table:table-cell>
        </table:table-row>
        <table:table-row>
          <table:table-cell table:style-name="TableRowCell" office:value-type="string">
            <text:p text:style-name="Table_20_Contents">ChatGPT JSON</text:p>
          </table:table-cell>
          <table:table-cell table:style-name="TableRowCell" office:value-type="string">
            <text:p text:style-name="Table_20_Contents">2,484</text:p>
          </table:table-cell>
          <table:table-cell table:style-name="TableRowCell" office:value-type="string">
            <text:p text:style-name="Table_20_Contents">All PDF IDs represented</text:p>
          </table:table-cell>
        </table:table-row>
        <table:table-row>
          <table:table-cell table:style-name="TableRowCell" office:value-type="string">
            <text:p text:style-name="Table_20_Contents">Gemma JSON</text:p>
          </table:table-cell>
          <table:table-cell table:style-name="TableRowCell" office:value-type="string">
            <text:p text:style-name="Table_20_Contents">2,482</text:p>
          </table:table-cell>
          <table:table-cell table:style-name="TableRowCell" office:value-type="string">
            <text:p text:style-name="Table_20_Contents">Missing Banking 21796843 and Business Development 12632728</text:p>
          </table:table-cell>
        </table:table-row>
        <table:table-row>
          <table:table-cell table:style-name="TableRowCell" office:value-type="string">
            <text:p text:style-name="Table_20_Contents">Qwen JSON</text:p>
          </table:table-cell>
          <table:table-cell table:style-name="TableRowCell" office:value-type="string">
            <text:p text:style-name="Table_20_Contents">2,483</text:p>
          </table:table-cell>
          <table:table-cell table:style-name="TableRowCell" office:value-type="string">
            <text:p text:style-name="Table_20_Contents">Missing Business Development 12632728</text:p>
          </table:table-cell>
        </table:table-row>
        <table:table-row>
          <table:table-cell table:style-name="TableRowCell" office:value-type="string">
            <text:p text:style-name="Table_20_Contents">Fully matched four-way records</text:p>
          </table:table-cell>
          <table:table-cell table:style-name="TableRowCell" office:value-type="string">
            <text:p text:style-name="Table_20_Contents">2,482</text:p>
          </table:table-cell>
          <table:table-cell table:style-name="TableRowCell" office:value-type="string">
            <text:p text:style-name="Table_20_Contents">PDF plus all three outputs</text:p>
          </table:table-cell>
        </table:table-row>
        <table:table-row>
          <table:table-cell table:style-name="TableRowCell" office:value-type="string">
            <text:p text:style-name="Table_20_Contents">Non-document archive artifacts</text:p>
          </table:table-cell>
          <table:table-cell table:style-name="TableRowCell" office:value-type="string">
            <text:p text:style-name="Table_20_Contents">1</text:p>
          </table:table-cell>
          <table:table-cell table:style-name="TableRowCell" office:value-type="string">
            <text:p text:style-name="Table_20_Contents">Advocate ChatGPT aiextract.json; excluded from CV counts</text:p>
          </table:table-cell>
        </table:table-row>
      </table:table>
      <text:p text:style-name="First_20_paragraph">Pipeline success was 100.00% for ChatGPT, 99.92% for Gemma (95% Wilson interval 99.71%–99.98%), and 99.96% for Qwen (95% Wilson interval 99.77%–99.99%). All available extraction objects passed the authoritative schema. Missing outputs, rather than malformed available objects, account for the local-model schema-validity shortfall.</text:p>
      <text:h text:style-name="Heading_20_2" text:outline-level="2"><text:bookmark-start text:name="common-direct-comparison"/>4.2 Common direct comparison<text:bookmark-end text:name="common-direct-comparison"/></text:h>
      <text:p text:style-name="TableCaption">Table 4. Common direct-archive metrics</text:p>
      <table:table table:name="Table22" table:style-name="Table22">
        <table:table-column table:style-name="Table22.A"/>
        <table:table-column table:style-name="Table22.B"/>
        <table:table-column table:style-name="Table22.C"/>
        <table:table-column table:style-name="Table22.D"/>
        <table:table-column table:style-name="Table22.E"/>
        <table:table-column table:style-name="Table22.F"/>
        <table:table-column table:style-name="Table22.G"/>
        <table:table-column table:style-name="Table22.H"/>
        <table:table-column table:style-name="Table22.I"/>
        <table:table-header-rows>
          <table:table-row>
            <table:table-cell table:style-name="TableHeaderRowCell" office:value-type="string">
              <text:p text:style-name="Table_20_Heading"><text:span text:style-name="T2">Model</text:span></text:p>
            </table:table-cell>
            <table:table-cell table:style-name="TableHeaderRowCell" office:value-type="string">
              <text:p text:style-name="Table_20_Heading"><text:span text:style-name="T2">Parsed</text:span></text:p>
            </table:table-cell>
            <table:table-cell table:style-name="TableHeaderRowCell" office:value-type="string">
              <text:p text:style-name="Table_20_Heading"><text:span text:style-name="T2">Schema valid</text:span></text:p>
            </table:table-cell>
            <table:table-cell table:style-name="TableHeaderRowCell" office:value-type="string">
              <text:p text:style-name="Table_20_Heading"><text:span text:style-name="T2">Metadata populated</text:span></text:p>
            </table:table-cell>
            <table:table-cell table:style-name="TableHeaderRowCell" office:value-type="string">
              <text:p text:style-name="Table_20_Heading"><text:span text:style-name="T2">Mean nonempty segments</text:span></text:p>
            </table:table-cell>
            <table:table-cell table:style-name="TableHeaderRowCell" office:value-type="string">
              <text:p text:style-name="Table_20_Heading"><text:span text:style-name="T2">Exact object support</text:span></text:p>
            </table:table-cell>
            <table:table-cell table:style-name="TableHeaderRowCell" office:value-type="string">
              <text:p text:style-name="Table_20_Heading"><text:span text:style-name="T2">PDF-support precision</text:span></text:p>
            </table:table-cell>
            <table:table-cell table:style-name="TableHeaderRowCell" office:value-type="string">
              <text:p text:style-name="Table_20_Heading"><text:span text:style-name="T2">PDF coverage proxy</text:span></text:p>
            </table:table-cell>
            <table:table-cell table:style-name="TableHeaderRowCell" office:value-type="string">
              <text:p text:style-name="Table_20_Heading"><text:span text:style-name="T2">ChatGPT agreement F1</text:span></text:p>
            </table:table-cell>
          </table:table-row>
        </table:table-header-rows>
        <table:table-row>
          <table:table-cell table:style-name="TableRowCell" office:value-type="string">
            <text:p text:style-name="Table_20_Contents">ChatGPT</text:p>
          </table:table-cell>
          <table:table-cell table:style-name="TableRowCell" office:value-type="string">
            <text:p text:style-name="Table_20_Contents">2,484/2,484</text:p>
          </table:table-cell>
          <table:table-cell table:style-name="TableRowCell" office:value-type="string">
            <text:p text:style-name="Table_20_Contents">100.0%</text:p>
          </table:table-cell>
          <table:table-cell table:style-name="TableRowCell" office:value-type="string">
            <text:p text:style-name="Table_20_Contents">94.7%</text:p>
          </table:table-cell>
          <table:table-cell table:style-name="TableRowCell" office:value-type="string">
            <text:p text:style-name="Table_20_Contents">6.50</text:p>
          </table:table-cell>
          <table:table-cell table:style-name="TableRowCell" office:value-type="string">
            <text:p text:style-name="Table_20_Contents">76.6%</text:p>
          </table:table-cell>
          <table:table-cell table:style-name="TableRowCell" office:value-type="string">
            <text:p text:style-name="Table_20_Contents">94.0%</text:p>
          </table:table-cell>
          <table:table-cell table:style-name="TableRowCell" office:value-type="string">
            <text:p text:style-name="Table_20_Contents">91.9%</text:p>
          </table:table-cell>
          <table:table-cell table:style-name="TableRowCell" office:value-type="string">
            <text:p text:style-name="Table_20_Contents">Reference</text:p>
          </table:table-cell>
        </table:table-row>
        <table:table-row>
          <table:table-cell table:style-name="TableRowCell" office:value-type="string">
            <text:p text:style-name="Table_20_Contents">Gemma</text:p>
          </table:table-cell>
          <table:table-cell table:style-name="TableRowCell" office:value-type="string">
            <text:p text:style-name="Table_20_Contents">2,482/2,484</text:p>
          </table:table-cell>
          <table:table-cell table:style-name="TableRowCell" office:value-type="string">
            <text:p text:style-name="Table_20_Contents">99.9%</text:p>
          </table:table-cell>
          <table:table-cell table:style-name="TableRowCell" office:value-type="string">
            <text:p text:style-name="Table_20_Contents">16.7%</text:p>
          </table:table-cell>
          <table:table-cell table:style-name="TableRowCell" office:value-type="string">
            <text:p text:style-name="Table_20_Contents">4.79</text:p>
          </table:table-cell>
          <table:table-cell table:style-name="TableRowCell" office:value-type="string">
            <text:p text:style-name="Table_20_Contents">60.3%</text:p>
          </table:table-cell>
          <table:table-cell table:style-name="TableRowCell" office:value-type="string">
            <text:p text:style-name="Table_20_Contents">94.7%</text:p>
          </table:table-cell>
          <table:table-cell table:style-name="TableRowCell" office:value-type="string">
            <text:p text:style-name="Table_20_Contents">85.0%</text:p>
          </table:table-cell>
          <table:table-cell table:style-name="TableRowCell" office:value-type="string">
            <text:p text:style-name="Table_20_Contents">91.3%</text:p>
          </table:table-cell>
        </table:table-row>
        <table:table-row>
          <table:table-cell table:style-name="TableRowCell" office:value-type="string">
            <text:p text:style-name="Table_20_Contents">Qwen</text:p>
          </table:table-cell>
          <table:table-cell table:style-name="TableRowCell" office:value-type="string">
            <text:p text:style-name="Table_20_Contents">2,483/2,484</text:p>
          </table:table-cell>
          <table:table-cell table:style-name="TableRowCell" office:value-type="string">
            <text:p text:style-name="Table_20_Contents">100.0%</text:p>
          </table:table-cell>
          <table:table-cell table:style-name="TableRowCell" office:value-type="string">
            <text:p text:style-name="Table_20_Contents">16.7%</text:p>
          </table:table-cell>
          <table:table-cell table:style-name="TableRowCell" office:value-type="string">
            <text:p text:style-name="Table_20_Contents">6.42</text:p>
          </table:table-cell>
          <table:table-cell table:style-name="TableRowCell" office:value-type="string">
            <text:p text:style-name="Table_20_Contents">62.2%</text:p>
          </table:table-cell>
          <table:table-cell table:style-name="TableRowCell" office:value-type="string">
            <text:p text:style-name="Table_20_Contents">93.6%</text:p>
          </table:table-cell>
          <table:table-cell table:style-name="TableRowCell" office:value-type="string">
            <text:p text:style-name="Table_20_Contents">87.8%</text:p>
          </table:table-cell>
          <table:table-cell table:style-name="TableRowCell" office:value-type="string">
            <text:p text:style-name="Table_20_Contents">91.6%</text:p>
          </table:table-cell>
        </table:table-row>
      </table:table>
      <text:p text:style-name="FigureWithCaption"><draw:frame draw:name="img8" svg:width="6.65in" svg:height="4.39151in"><draw:image xlink:href="Pictures/119.png" xlink:type="simple" xlink:show="embed" xlink:actuate="onLoad"/></draw:frame></text:p>
      <text:p text:style-name="FigureCaption">Figure 2. Common direct-archive model profile.</text:p>
      <text:p text:style-name="P35"><text:span text:style-name="T1">Note. Lexical coverage is a broad extractive proxy, not semantic recall. Missing local JSON files count against full-schema validity. Source: author calculations from the supplied benchmark archives and canonical workbooks.</text:span></text:p>
      <text:p text:style-name="First_20_paragraph">ChatGPT captured the broadest share of PDF lexical features and populated almost all deterministic metadata. Gemma had the highest PDF-support precision but populated fewer segments and captured less broad source text. Qwen occupied an intermediate position, with substantially more populated segments and broader coverage than Gemma, while retaining a high support rate. Because the prompts allow duplication across semantically compatible segments and PDFs contain non-target text, these measures should not be read as semantic precision or recall.</text:p>
      <text:h text:style-name="Heading_20_2" text:outline-level="2"><text:bookmark-start text:name="recomputed-atomic-performance"/>4.3 Recomputed atomic performance<text:bookmark-end text:name="recomputed-atomic-performance"/></text:h>
      <text:p text:style-name="TableCaption">Table 5. Recomputed local-model atomic metrics</text:p>
      <table:table table:name="Table23" table:style-name="Table23">
        <table:table-column table:style-name="Table23.A"/>
        <table:table-column table:style-name="Table23.B"/>
        <table:table-column table:style-name="Table23.C"/>
        <table:table-column table:style-name="Table23.D"/>
        <table:table-column table:style-name="Table23.E"/>
        <table:table-column table:style-name="Table23.F"/>
        <table:table-column table:style-name="Table23.G"/>
        <table:table-column table:style-name="Table23.H"/>
        <table:table-column table:style-name="Table23.I"/>
        <table:table-header-rows>
          <table:table-row>
            <table:table-cell table:style-name="TableHeaderRowCell" office:value-type="string">
              <text:p text:style-name="Table_20_Heading"><text:span text:style-name="T2">Model</text:span></text:p>
            </table:table-cell>
            <table:table-cell table:style-name="TableHeaderRowCell" office:value-type="string">
              <text:p text:style-name="Table_20_Heading"><text:span text:style-name="T2">Documents</text:span></text:p>
            </table:table-cell>
            <table:table-cell table:style-name="TableHeaderRowCell" office:value-type="string">
              <text:p text:style-name="Table_20_Heading"><text:span text:style-name="T2">Weighted precision</text:span></text:p>
            </table:table-cell>
            <table:table-cell table:style-name="TableHeaderRowCell" office:value-type="string">
              <text:p text:style-name="Table_20_Heading"><text:span text:style-name="T2">Weighted recall</text:span></text:p>
            </table:table-cell>
            <table:table-cell table:style-name="TableHeaderRowCell" office:value-type="string">
              <text:p text:style-name="Table_20_Heading"><text:span text:style-name="T2">Weighted F1</text:span></text:p>
            </table:table-cell>
            <table:table-cell table:style-name="TableHeaderRowCell" office:value-type="string">
              <text:p text:style-name="Table_20_Heading"><text:span text:style-name="T2">Completeness</text:span></text:p>
            </table:table-cell>
            <table:table-cell table:style-name="TableHeaderRowCell" office:value-type="string">
              <text:p text:style-name="Table_20_Heading"><text:span text:style-name="T2">Unsupported rate</text:span></text:p>
            </table:table-cell>
            <table:table-cell table:style-name="TableHeaderRowCell" office:value-type="string">
              <text:p text:style-name="Table_20_Heading"><text:span text:style-name="T2">Schema completeness</text:span></text:p>
            </table:table-cell>
            <table:table-cell table:style-name="TableHeaderRowCell" office:value-type="string">
              <text:p text:style-name="Table_20_Heading"><text:span text:style-name="T2">Critical-claim docs</text:span></text:p>
            </table:table-cell>
          </table:table-row>
        </table:table-header-rows>
        <table:table-row>
          <table:table-cell table:style-name="TableRowCell" office:value-type="string">
            <text:p text:style-name="Table_20_Contents">Gemma</text:p>
          </table:table-cell>
          <table:table-cell table:style-name="TableRowCell" office:value-type="string">
            <text:p text:style-name="Table_20_Contents">2,484</text:p>
          </table:table-cell>
          <table:table-cell table:style-name="TableRowCell" office:value-type="string">
            <text:p text:style-name="Table_20_Contents">94.6%</text:p>
          </table:table-cell>
          <table:table-cell table:style-name="TableRowCell" office:value-type="string">
            <text:p text:style-name="Table_20_Contents">64.4%</text:p>
          </table:table-cell>
          <table:table-cell table:style-name="TableRowCell" office:value-type="string">
            <text:p text:style-name="Table_20_Contents">76.6%</text:p>
          </table:table-cell>
          <table:table-cell table:style-name="TableRowCell" office:value-type="string">
            <text:p text:style-name="Table_20_Contents">67.3%</text:p>
          </table:table-cell>
          <table:table-cell table:style-name="TableRowCell" office:value-type="string">
            <text:p text:style-name="Table_20_Contents">1.2%</text:p>
          </table:table-cell>
          <table:table-cell table:style-name="TableRowCell" office:value-type="string">
            <text:p text:style-name="Table_20_Contents">72.5%</text:p>
          </table:table-cell>
          <table:table-cell table:style-name="TableRowCell" office:value-type="string">
            <text:p text:style-name="Table_20_Contents">69</text:p>
          </table:table-cell>
        </table:table-row>
        <table:table-row>
          <table:table-cell table:style-name="TableRowCell" office:value-type="string">
            <text:p text:style-name="Table_20_Contents">Qwen</text:p>
          </table:table-cell>
          <table:table-cell table:style-name="TableRowCell" office:value-type="string">
            <text:p text:style-name="Table_20_Contents">2,484</text:p>
          </table:table-cell>
          <table:table-cell table:style-name="TableRowCell" office:value-type="string">
            <text:p text:style-name="Table_20_Contents">94.9%</text:p>
          </table:table-cell>
          <table:table-cell table:style-name="TableRowCell" office:value-type="string">
            <text:p text:style-name="Table_20_Contents">73.7%</text:p>
          </table:table-cell>
          <table:table-cell table:style-name="TableRowCell" office:value-type="string">
            <text:p text:style-name="Table_20_Contents">82.9%</text:p>
          </table:table-cell>
          <table:table-cell table:style-name="TableRowCell" office:value-type="string">
            <text:p text:style-name="Table_20_Contents">75.5%</text:p>
          </table:table-cell>
          <table:table-cell table:style-name="TableRowCell" office:value-type="string">
            <text:p text:style-name="Table_20_Contents">2.7%</text:p>
          </table:table-cell>
          <table:table-cell table:style-name="TableRowCell" office:value-type="string">
            <text:p text:style-name="Table_20_Contents">80.3%</text:p>
          </table:table-cell>
          <table:table-cell table:style-name="TableRowCell" office:value-type="string">
            <text:p text:style-name="Table_20_Contents">205</text:p>
          </table:table-cell>
        </table:table-row>
      </table:table>
      <text:p text:style-name="FigureWithCaption"><draw:frame draw:name="img9" svg:width="6.65in" svg:height="3.83426in"><draw:image xlink:href="Pictures/120.png" xlink:type="simple" xlink:show="embed" xlink:actuate="onLoad"/></draw:frame></text:p>
      <text:p text:style-name="FigureCaption">Figure 3. Local-model atomic performance and risk profile.</text:p>
      <text:p text:style-name="P36"><text:span text:style-name="T1">Note. Qwen has higher recall, F1 and completeness; Gemma has the lower unsupported-content rate. Source: author calculations from the supplied benchmark archives and canonical workbooks.</text:span></text:p>
      <text:p text:style-name="First_20_paragraph">Qwen's principal advantage is coverage: weighted recall is 9.2 percentage points higher, weighted F1 is 6.3 points higher, and completeness is 8.2 points higher. Gemma's advantage is risk containment: the unsupported-content rate is 1.45 points lower, and the critical-claim document count is approximately one third of Qwen's. Weighted precision differs by only 0.35 points. The operational choice is therefore not a simple accuracy ranking; it is a coverage–risk trade-off.</text:p>
      <text:h text:style-name="Heading_20_2" text:outline-level="2"><text:bookmark-start text:name="category-level-paired-analysis"/>4.4 Category-level paired analysis<text:bookmark-end text:name="category-level-paired-analysis"/></text:h>
      <text:p text:style-name="TableCaption">Table 6. Paired category-level statistical analysis</text:p>
      <table:table table:name="Table24" table:style-name="Table24">
        <table:table-column table:style-name="Table24.A"/>
        <table:table-column table:style-name="Table24.B"/>
        <table:table-column table:style-name="Table24.C"/>
        <table:table-header-rows>
          <table:table-row>
            <table:table-cell table:style-name="TableHeaderRowCell" office:value-type="string">
              <text:p text:style-name="Table_20_Heading"><text:span text:style-name="T2">Statistic</text:span></text:p>
            </table:table-cell>
            <table:table-cell table:style-name="TableHeaderRowCell" office:value-type="string">
              <text:p text:style-name="Table_20_Heading"><text:span text:style-name="T2">Estimate</text:span></text:p>
            </table:table-cell>
            <table:table-cell table:style-name="TableHeaderRowCell" office:value-type="string">
              <text:p text:style-name="Table_20_Heading"><text:span text:style-name="T2">Interpretation</text:span></text:p>
            </table:table-cell>
          </table:table-row>
        </table:table-header-rows>
        <table:table-row>
          <table:table-cell table:style-name="TableRowCell" office:value-type="string">
            <text:p text:style-name="Table_20_Contents">Qwen category wins</text:p>
          </table:table-cell>
          <table:table-cell table:style-name="TableRowCell" office:value-type="string">
            <text:p text:style-name="Table_20_Contents">15/24</text:p>
          </table:table-cell>
          <table:table-cell table:style-name="TableRowCell" office:value-type="string">
            <text:p text:style-name="Table_20_Contents">Gemma wins 9; no ties</text:p>
          </table:table-cell>
        </table:table-row>
        <table:table-row>
          <table:table-cell table:style-name="TableRowCell" office:value-type="string">
            <text:p text:style-name="Table_20_Contents">Mean Qwen–Gemma F1 difference</text:p>
          </table:table-cell>
          <table:table-cell table:style-name="TableRowCell" office:value-type="string">
            <text:p text:style-name="Table_20_Contents">3.4%</text:p>
          </table:table-cell>
          <table:table-cell table:style-name="TableRowCell" office:value-type="string">
            <text:p text:style-name="Table_20_Contents">95% bootstrap interval -2.2% to 9.4%</text:p>
          </table:table-cell>
        </table:table-row>
        <table:table-row>
          <table:table-cell table:style-name="TableRowCell" office:value-type="string">
            <text:p text:style-name="Table_20_Contents">Median difference</text:p>
          </table:table-cell>
          <table:table-cell table:style-name="TableRowCell" office:value-type="string">
            <text:p text:style-name="Table_20_Contents">3.4%</text:p>
          </table:table-cell>
          <table:table-cell table:style-name="TableRowCell" office:value-type="string">
            <text:p text:style-name="Table_20_Contents">Paired categories</text:p>
          </table:table-cell>
        </table:table-row>
        <table:table-row>
          <table:table-cell table:style-name="TableRowCell" office:value-type="string">
            <text:p text:style-name="Table_20_Contents">Paired t-test</text:p>
          </table:table-cell>
          <table:table-cell table:style-name="TableRowCell" office:value-type="string">
            <text:p text:style-name="Table_20_Contents">t(23)=1.14</text:p>
          </table:table-cell>
          <table:table-cell table:style-name="TableRowCell" office:value-type="string">
            <text:p text:style-name="Table_20_Contents">p = 0.265</text:p>
          </table:table-cell>
        </table:table-row>
        <table:table-row>
          <table:table-cell table:style-name="TableRowCell" office:value-type="string">
            <text:p text:style-name="Table_20_Contents">Wilcoxon signed-rank</text:p>
          </table:table-cell>
          <table:table-cell table:style-name="TableRowCell" office:value-type="string">
            <text:p text:style-name="Table_20_Contents">W=111.0</text:p>
          </table:table-cell>
          <table:table-cell table:style-name="TableRowCell" office:value-type="string">
            <text:p text:style-name="Table_20_Contents">p = 0.277</text:p>
          </table:table-cell>
        </table:table-row>
        <table:table-row>
          <table:table-cell table:style-name="TableRowCell" office:value-type="string">
            <text:p text:style-name="Table_20_Contents">Exact sign test</text:p>
          </table:table-cell>
          <table:table-cell table:style-name="TableRowCell" office:value-type="string">
            <text:p text:style-name="Table_20_Contents">15 positive signs</text:p>
          </table:table-cell>
          <table:table-cell table:style-name="TableRowCell" office:value-type="string">
            <text:p text:style-name="Table_20_Contents">p = 0.307</text:p>
          </table:table-cell>
        </table:table-row>
        <table:table-row>
          <table:table-cell table:style-name="TableRowCell" office:value-type="string">
            <text:p text:style-name="Table_20_Contents">Paired effect size</text:p>
          </table:table-cell>
          <table:table-cell table:style-name="TableRowCell" office:value-type="string">
            <text:p text:style-name="Table_20_Contents">Cohen's dz=0.23</text:p>
          </table:table-cell>
          <table:table-cell table:style-name="TableRowCell" office:value-type="string">
            <text:p text:style-name="Table_20_Contents">Standardized mean paired difference</text:p>
          </table:table-cell>
        </table:table-row>
        <table:table-row>
          <table:table-cell table:style-name="TableRowCell" office:value-type="string">
            <text:p text:style-name="Table_20_Contents">Pearson association</text:p>
          </table:table-cell>
          <table:table-cell table:style-name="TableRowCell" office:value-type="string">
            <text:p text:style-name="Table_20_Contents">r=0.10</text:p>
          </table:table-cell>
          <table:table-cell table:style-name="TableRowCell" office:value-type="string">
            <text:p text:style-name="Table_20_Contents">p = 0.638</text:p>
          </table:table-cell>
        </table:table-row>
        <table:table-row>
          <table:table-cell table:style-name="TableRowCell" office:value-type="string">
            <text:p text:style-name="Table_20_Contents">Spearman rank association</text:p>
          </table:table-cell>
          <table:table-cell table:style-name="TableRowCell" office:value-type="string">
            <text:p text:style-name="Table_20_Contents">ρ=-0.01</text:p>
          </table:table-cell>
          <table:table-cell table:style-name="TableRowCell" office:value-type="string">
            <text:p text:style-name="Table_20_Contents">p = 0.977</text:p>
          </table:table-cell>
        </table:table-row>
      </table:table>
      <text:p text:style-name="FigureWithCaption"><draw:frame draw:name="img10" svg:width="6.65in" svg:height="6.2162in"><draw:image xlink:href="Pictures/121.png" xlink:type="simple" xlink:show="embed" xlink:actuate="onLoad"/></draw:frame></text:p>
      <text:p text:style-name="FigureCaption">Figure 4. Category-level weighted F1 for Gemma and Qwen.</text:p>
      <text:p text:style-name="P37"><text:span text:style-name="T1">Note. Large category reversals caution against a universal winner and may also reflect evaluator heterogeneity. Source: author calculations from the supplied benchmark archives and canonical workbooks.</text:span></text:p>
      <text:p text:style-name="FigureWithCaption"><draw:frame draw:name="img11" svg:width="6.65in" svg:height="5.62747in"><draw:image xlink:href="Pictures/122.png" xlink:type="simple" xlink:show="embed" xlink:actuate="onLoad"/></draw:frame></text:p>
      <text:p text:style-name="FigureCaption">Figure 5. Category-level Qwen–Gemma weighted-F1 differences.</text:p>
      <text:p text:style-name="P38"><text:span text:style-name="T1">Note. Positive values favour Qwen; negative values favour Gemma. The dashed line is the mean paired difference. Source: author calculations from the supplied benchmark archives and canonical workbooks.</text:span></text:p>
      <text:p text:style-name="FigureWithCaption"><draw:frame draw:name="img12" svg:width="6.65in" svg:height="5.72232in"><draw:image xlink:href="Pictures/123.png" xlink:type="simple" xlink:show="embed" xlink:actuate="onLoad"/></draw:frame></text:p>
      <text:p text:style-name="FigureCaption">Figure 6. Cross-category association of local-model weighted F1.</text:p>
      <text:p text:style-name="P39"><text:span text:style-name="T1">Note. The identity line marks equal performance. Correlation describes shared category ordering, not agreement in absolute score. Source: author calculations from the supplied benchmark archives and canonical workbooks.</text:span></text:p>
      <text:p text:style-name="First_20_paragraph">The mean paired difference favours Qwen, but category-level variability is large relative to the mean. The bootstrap interval and non-parametric tests should be interpreted descriptively because the 24 categories are fixed corpus strata and because evaluator implementations differ. Low cross-category rank association would imply that apparent domain strengths are not stable between report pipelines; high association would indicate shared category difficulty. Neither interpretation isolates model architecture.</text:p>
      <text:h text:style-name="Heading_20_2" text:outline-level="2"><text:bookmark-start text:name="highest-and-lowest-category-results"/>4.5 Highest and lowest category results<text:bookmark-end text:name="highest-and-lowest-category-results"/></text:h>
      <text:p text:style-name="TableCaption">Table 7. Highest and lowest category weighted F1</text:p>
      <table:table table:name="Table25" table:style-name="Table25">
        <table:table-column table:style-name="Table25.A"/>
        <table:table-column table:style-name="Table25.B"/>
        <table:table-column table:style-name="Table25.C"/>
        <table:table-column table:style-name="Table25.D"/>
        <table:table-column table:style-name="Table25.E"/>
        <table:table-column table:style-name="Table25.F"/>
        <table:table-column table:style-name="Table25.G"/>
        <table:table-column table:style-name="Table25.H"/>
        <table:table-header-rows>
          <table:table-row>
            <table:table-cell table:style-name="TableHeaderRowCell" office:value-type="string">
              <text:p text:style-name="Table_20_Heading"><text:span text:style-name="T2">Model</text:span></text:p>
            </table:table-cell>
            <table:table-cell table:style-name="TableHeaderRowCell" office:value-type="string">
              <text:p text:style-name="Table_20_Heading"><text:span text:style-name="T2">Rank group</text:span></text:p>
            </table:table-cell>
            <table:table-cell table:style-name="TableHeaderRowCell" office:value-type="string">
              <text:p text:style-name="Table_20_Heading"><text:span text:style-name="T2">Category</text:span></text:p>
            </table:table-cell>
            <table:table-cell table:style-name="TableHeaderRowCell" office:value-type="string">
              <text:p text:style-name="Table_20_Heading"><text:span text:style-name="T2">W. precision</text:span></text:p>
            </table:table-cell>
            <table:table-cell table:style-name="TableHeaderRowCell" office:value-type="string">
              <text:p text:style-name="Table_20_Heading"><text:span text:style-name="T2">W. recall</text:span></text:p>
            </table:table-cell>
            <table:table-cell table:style-name="TableHeaderRowCell" office:value-type="string">
              <text:p text:style-name="Table_20_Heading"><text:span text:style-name="T2">W. F1</text:span></text:p>
            </table:table-cell>
            <table:table-cell table:style-name="TableHeaderRowCell" office:value-type="string">
              <text:p text:style-name="Table_20_Heading"><text:span text:style-name="T2">Completeness</text:span></text:p>
            </table:table-cell>
            <table:table-cell table:style-name="TableHeaderRowCell" office:value-type="string">
              <text:p text:style-name="Table_20_Heading"><text:span text:style-name="T2">Unsupported</text:span></text:p>
            </table:table-cell>
          </table:table-row>
        </table:table-header-rows>
        <table:table-row>
          <table:table-cell table:style-name="TableRowCell" office:value-type="string">
            <text:p text:style-name="Table_20_Contents">Gemma</text:p>
          </table:table-cell>
          <table:table-cell table:style-name="TableRowCell" office:value-type="string">
            <text:p text:style-name="Table_20_Contents">Lowest</text:p>
          </table:table-cell>
          <table:table-cell table:style-name="TableRowCell" office:value-type="string">
            <text:p text:style-name="Table_20_Contents">Accountant</text:p>
          </table:table-cell>
          <table:table-cell table:style-name="TableRowCell" office:value-type="string">
            <text:p text:style-name="Table_20_Contents">89.5%</text:p>
          </table:table-cell>
          <table:table-cell table:style-name="TableRowCell" office:value-type="string">
            <text:p text:style-name="Table_20_Contents">28.7%</text:p>
          </table:table-cell>
          <table:table-cell table:style-name="TableRowCell" office:value-type="string">
            <text:p text:style-name="Table_20_Contents">43.5%</text:p>
          </table:table-cell>
          <table:table-cell table:style-name="TableRowCell" office:value-type="string">
            <text:p text:style-name="Table_20_Contents">32.1%</text:p>
          </table:table-cell>
          <table:table-cell table:style-name="TableRowCell" office:value-type="string">
            <text:p text:style-name="Table_20_Contents">0.0%</text:p>
          </table:table-cell>
        </table:table-row>
        <table:table-row>
          <table:table-cell table:style-name="TableRowCell" office:value-type="string">
            <text:p text:style-name="Table_20_Contents">Gemma</text:p>
          </table:table-cell>
          <table:table-cell table:style-name="TableRowCell" office:value-type="string">
            <text:p text:style-name="Table_20_Contents">Lowest</text:p>
          </table:table-cell>
          <table:table-cell table:style-name="TableRowCell" office:value-type="string">
            <text:p text:style-name="Table_20_Contents">Bpo</text:p>
          </table:table-cell>
          <table:table-cell table:style-name="TableRowCell" office:value-type="string">
            <text:p text:style-name="Table_20_Contents">97.6%</text:p>
          </table:table-cell>
          <table:table-cell table:style-name="TableRowCell" office:value-type="string">
            <text:p text:style-name="Table_20_Contents">31.9%</text:p>
          </table:table-cell>
          <table:table-cell table:style-name="TableRowCell" office:value-type="string">
            <text:p text:style-name="Table_20_Contents">48.1%</text:p>
          </table:table-cell>
          <table:table-cell table:style-name="TableRowCell" office:value-type="string">
            <text:p text:style-name="Table_20_Contents">32.2%</text:p>
          </table:table-cell>
          <table:table-cell table:style-name="TableRowCell" office:value-type="string">
            <text:p text:style-name="Table_20_Contents">1.6%</text:p>
          </table:table-cell>
        </table:table-row>
        <table:table-row>
          <table:table-cell table:style-name="TableRowCell" office:value-type="string">
            <text:p text:style-name="Table_20_Contents">Gemma</text:p>
          </table:table-cell>
          <table:table-cell table:style-name="TableRowCell" office:value-type="string">
            <text:p text:style-name="Table_20_Contents">Lowest</text:p>
          </table:table-cell>
          <table:table-cell table:style-name="TableRowCell" office:value-type="string">
            <text:p text:style-name="Table_20_Contents">Information Technology</text:p>
          </table:table-cell>
          <table:table-cell table:style-name="TableRowCell" office:value-type="string">
            <text:p text:style-name="Table_20_Contents">75.9%</text:p>
          </table:table-cell>
          <table:table-cell table:style-name="TableRowCell" office:value-type="string">
            <text:p text:style-name="Table_20_Contents">38.6%</text:p>
          </table:table-cell>
          <table:table-cell table:style-name="TableRowCell" office:value-type="string">
            <text:p text:style-name="Table_20_Contents">51.1%</text:p>
          </table:table-cell>
          <table:table-cell table:style-name="TableRowCell" office:value-type="string">
            <text:p text:style-name="Table_20_Contents">50.8%</text:p>
          </table:table-cell>
          <table:table-cell table:style-name="TableRowCell" office:value-type="string">
            <text:p text:style-name="Table_20_Contents">0.1%</text:p>
          </table:table-cell>
        </table:table-row>
        <table:table-row>
          <table:table-cell table:style-name="TableRowCell" office:value-type="string">
            <text:p text:style-name="Table_20_Contents">Gemma</text:p>
          </table:table-cell>
          <table:table-cell table:style-name="TableRowCell" office:value-type="string">
            <text:p text:style-name="Table_20_Contents">Highest</text:p>
          </table:table-cell>
          <table:table-cell table:style-name="TableRowCell" office:value-type="string">
            <text:p text:style-name="Table_20_Contents">Teacher</text:p>
          </table:table-cell>
          <table:table-cell table:style-name="TableRowCell" office:value-type="string">
            <text:p text:style-name="Table_20_Contents">97.8%</text:p>
          </table:table-cell>
          <table:table-cell table:style-name="TableRowCell" office:value-type="string">
            <text:p text:style-name="Table_20_Contents">84.9%</text:p>
          </table:table-cell>
          <table:table-cell table:style-name="TableRowCell" office:value-type="string">
            <text:p text:style-name="Table_20_Contents">90.9%</text:p>
          </table:table-cell>
          <table:table-cell table:style-name="TableRowCell" office:value-type="string">
            <text:p text:style-name="Table_20_Contents">85.6%</text:p>
          </table:table-cell>
          <table:table-cell table:style-name="TableRowCell" office:value-type="string">
            <text:p text:style-name="Table_20_Contents">1.5%</text:p>
          </table:table-cell>
        </table:table-row>
        <table:table-row>
          <table:table-cell table:style-name="TableRowCell" office:value-type="string">
            <text:p text:style-name="Table_20_Contents">Gemma</text:p>
          </table:table-cell>
          <table:table-cell table:style-name="TableRowCell" office:value-type="string">
            <text:p text:style-name="Table_20_Contents">Highest</text:p>
          </table:table-cell>
          <table:table-cell table:style-name="TableRowCell" office:value-type="string">
            <text:p text:style-name="Table_20_Contents">Automobile</text:p>
          </table:table-cell>
          <table:table-cell table:style-name="TableRowCell" office:value-type="string">
            <text:p text:style-name="Table_20_Contents">100.0%</text:p>
          </table:table-cell>
          <table:table-cell table:style-name="TableRowCell" office:value-type="string">
            <text:p text:style-name="Table_20_Contents">81.6%</text:p>
          </table:table-cell>
          <table:table-cell table:style-name="TableRowCell" office:value-type="string">
            <text:p text:style-name="Table_20_Contents">89.8%</text:p>
          </table:table-cell>
          <table:table-cell table:style-name="TableRowCell" office:value-type="string">
            <text:p text:style-name="Table_20_Contents">81.6%</text:p>
          </table:table-cell>
          <table:table-cell table:style-name="TableRowCell" office:value-type="string">
            <text:p text:style-name="Table_20_Contents">0.0%</text:p>
          </table:table-cell>
        </table:table-row>
        <table:table-row>
          <table:table-cell table:style-name="TableRowCell" office:value-type="string">
            <text:p text:style-name="Table_20_Contents">Gemma</text:p>
          </table:table-cell>
          <table:table-cell table:style-name="TableRowCell" office:value-type="string">
            <text:p text:style-name="Table_20_Contents">Highest</text:p>
          </table:table-cell>
          <table:table-cell table:style-name="TableRowCell" office:value-type="string">
            <text:p text:style-name="Table_20_Contents">Business Development</text:p>
          </table:table-cell>
          <table:table-cell table:style-name="TableRowCell" office:value-type="string">
            <text:p text:style-name="Table_20_Contents">98.5%</text:p>
          </table:table-cell>
          <table:table-cell table:style-name="TableRowCell" office:value-type="string">
            <text:p text:style-name="Table_20_Contents">82.5%</text:p>
          </table:table-cell>
          <table:table-cell table:style-name="TableRowCell" office:value-type="string">
            <text:p text:style-name="Table_20_Contents">89.8%</text:p>
          </table:table-cell>
          <table:table-cell table:style-name="TableRowCell" office:value-type="string">
            <text:p text:style-name="Table_20_Contents">83.7%</text:p>
          </table:table-cell>
          <table:table-cell table:style-name="TableRowCell" office:value-type="string">
            <text:p text:style-name="Table_20_Contents">0.1%</text:p>
          </table:table-cell>
        </table:table-row>
        <table:table-row>
          <table:table-cell table:style-name="TableRowCell" office:value-type="string">
            <text:p text:style-name="Table_20_Contents">Qwen</text:p>
          </table:table-cell>
          <table:table-cell table:style-name="TableRowCell" office:value-type="string">
            <text:p text:style-name="Table_20_Contents">Lowest</text:p>
          </table:table-cell>
          <table:table-cell table:style-name="TableRowCell" office:value-type="string">
            <text:p text:style-name="Table_20_Contents">Arts</text:p>
          </table:table-cell>
          <table:table-cell table:style-name="TableRowCell" office:value-type="string">
            <text:p text:style-name="Table_20_Contents">71.3%</text:p>
          </table:table-cell>
          <table:table-cell table:style-name="TableRowCell" office:value-type="string">
            <text:p text:style-name="Table_20_Contents">58.1%</text:p>
          </table:table-cell>
          <table:table-cell table:style-name="TableRowCell" office:value-type="string">
            <text:p text:style-name="Table_20_Contents">64.0%</text:p>
          </table:table-cell>
          <table:table-cell table:style-name="TableRowCell" office:value-type="string">
            <text:p text:style-name="Table_20_Contents">59.3%</text:p>
          </table:table-cell>
          <table:table-cell table:style-name="TableRowCell" office:value-type="string">
            <text:p text:style-name="Table_20_Contents">27.2%</text:p>
          </table:table-cell>
        </table:table-row>
        <table:table-row>
          <table:table-cell table:style-name="TableRowCell" office:value-type="string">
            <text:p text:style-name="Table_20_Contents">Qwen</text:p>
          </table:table-cell>
          <table:table-cell table:style-name="TableRowCell" office:value-type="string">
            <text:p text:style-name="Table_20_Contents">Lowest</text:p>
          </table:table-cell>
          <table:table-cell table:style-name="TableRowCell" office:value-type="string">
            <text:p text:style-name="Table_20_Contents">Information Technology</text:p>
          </table:table-cell>
          <table:table-cell table:style-name="TableRowCell" office:value-type="string">
            <text:p text:style-name="Table_20_Contents">93.4%</text:p>
          </table:table-cell>
          <table:table-cell table:style-name="TableRowCell" office:value-type="string">
            <text:p text:style-name="Table_20_Contents">50.1%</text:p>
          </table:table-cell>
          <table:table-cell table:style-name="TableRowCell" office:value-type="string">
            <text:p text:style-name="Table_20_Contents">65.3%</text:p>
          </table:table-cell>
          <table:table-cell table:style-name="TableRowCell" office:value-type="string">
            <text:p text:style-name="Table_20_Contents">50.8%</text:p>
          </table:table-cell>
          <table:table-cell table:style-name="TableRowCell" office:value-type="string">
            <text:p text:style-name="Table_20_Contents">5.3%</text:p>
          </table:table-cell>
        </table:table-row>
        <table:table-row>
          <table:table-cell table:style-name="TableRowCell" office:value-type="string">
            <text:p text:style-name="Table_20_Contents">Qwen</text:p>
          </table:table-cell>
          <table:table-cell table:style-name="TableRowCell" office:value-type="string">
            <text:p text:style-name="Table_20_Contents">Lowest</text:p>
          </table:table-cell>
          <table:table-cell table:style-name="TableRowCell" office:value-type="string">
            <text:p text:style-name="Table_20_Contents">Business Development</text:p>
          </table:table-cell>
          <table:table-cell table:style-name="TableRowCell" office:value-type="string">
            <text:p text:style-name="Table_20_Contents">91.7%</text:p>
          </table:table-cell>
          <table:table-cell table:style-name="TableRowCell" office:value-type="string">
            <text:p text:style-name="Table_20_Contents">55.3%</text:p>
          </table:table-cell>
          <table:table-cell table:style-name="TableRowCell" office:value-type="string">
            <text:p text:style-name="Table_20_Contents">69.0%</text:p>
          </table:table-cell>
          <table:table-cell table:style-name="TableRowCell" office:value-type="string">
            <text:p text:style-name="Table_20_Contents">56.7%</text:p>
          </table:table-cell>
          <table:table-cell table:style-name="TableRowCell" office:value-type="string">
            <text:p text:style-name="Table_20_Contents">6.1%</text:p>
          </table:table-cell>
        </table:table-row>
        <table:table-row>
          <table:table-cell table:style-name="TableRowCell" office:value-type="string">
            <text:p text:style-name="Table_20_Contents">Qwen</text:p>
          </table:table-cell>
          <table:table-cell table:style-name="TableRowCell" office:value-type="string">
            <text:p text:style-name="Table_20_Contents">Highest</text:p>
          </table:table-cell>
          <table:table-cell table:style-name="TableRowCell" office:value-type="string">
            <text:p text:style-name="Table_20_Contents">Public Relations</text:p>
          </table:table-cell>
          <table:table-cell table:style-name="TableRowCell" office:value-type="string">
            <text:p text:style-name="Table_20_Contents">98.3%</text:p>
          </table:table-cell>
          <table:table-cell table:style-name="TableRowCell" office:value-type="string">
            <text:p text:style-name="Table_20_Contents">85.9%</text:p>
          </table:table-cell>
          <table:table-cell table:style-name="TableRowCell" office:value-type="string">
            <text:p text:style-name="Table_20_Contents">91.7%</text:p>
          </table:table-cell>
          <table:table-cell table:style-name="TableRowCell" office:value-type="string">
            <text:p text:style-name="Table_20_Contents">86.3%</text:p>
          </table:table-cell>
          <table:table-cell table:style-name="TableRowCell" office:value-type="string">
            <text:p text:style-name="Table_20_Contents">1.2%</text:p>
          </table:table-cell>
        </table:table-row>
        <table:table-row>
          <table:table-cell table:style-name="TableRowCell" office:value-type="string">
            <text:p text:style-name="Table_20_Contents">Qwen</text:p>
          </table:table-cell>
          <table:table-cell table:style-name="TableRowCell" office:value-type="string">
            <text:p text:style-name="Table_20_Contents">Highest</text:p>
          </table:table-cell>
          <table:table-cell table:style-name="TableRowCell" office:value-type="string">
            <text:p text:style-name="Table_20_Contents">Banking</text:p>
          </table:table-cell>
          <table:table-cell table:style-name="TableRowCell" office:value-type="string">
            <text:p text:style-name="Table_20_Contents">98.2%</text:p>
          </table:table-cell>
          <table:table-cell table:style-name="TableRowCell" office:value-type="string">
            <text:p text:style-name="Table_20_Contents">82.2%</text:p>
          </table:table-cell>
          <table:table-cell table:style-name="TableRowCell" office:value-type="string">
            <text:p text:style-name="Table_20_Contents">89.5%</text:p>
          </table:table-cell>
          <table:table-cell table:style-name="TableRowCell" office:value-type="string">
            <text:p text:style-name="Table_20_Contents">82.4%</text:p>
          </table:table-cell>
          <table:table-cell table:style-name="TableRowCell" office:value-type="string">
            <text:p text:style-name="Table_20_Contents">1.5%</text:p>
          </table:table-cell>
        </table:table-row>
        <table:table-row>
          <table:table-cell table:style-name="TableRowCell" office:value-type="string">
            <text:p text:style-name="Table_20_Contents">Qwen</text:p>
          </table:table-cell>
          <table:table-cell table:style-name="TableRowCell" office:value-type="string">
            <text:p text:style-name="Table_20_Contents">Highest</text:p>
          </table:table-cell>
          <table:table-cell table:style-name="TableRowCell" office:value-type="string">
            <text:p text:style-name="Table_20_Contents">Automobile</text:p>
          </table:table-cell>
          <table:table-cell table:style-name="TableRowCell" office:value-type="string">
            <text:p text:style-name="Table_20_Contents">97.6%</text:p>
          </table:table-cell>
          <table:table-cell table:style-name="TableRowCell" office:value-type="string">
            <text:p text:style-name="Table_20_Contents">82.3%</text:p>
          </table:table-cell>
          <table:table-cell table:style-name="TableRowCell" office:value-type="string">
            <text:p text:style-name="Table_20_Contents">89.3%</text:p>
          </table:table-cell>
          <table:table-cell table:style-name="TableRowCell" office:value-type="string">
            <text:p text:style-name="Table_20_Contents">83.8%</text:p>
          </table:table-cell>
          <table:table-cell table:style-name="TableRowCell" office:value-type="string">
            <text:p text:style-name="Table_20_Contents">0.7%</text:p>
          </table:table-cell>
        </table:table-row>
      </table:table>
      <text:p text:style-name="FigureWithCaption"><draw:frame draw:name="img13" svg:width="6.65in" svg:height="5.13629in"><draw:image xlink:href="Pictures/124.png" xlink:type="simple" xlink:show="embed" xlink:actuate="onLoad"/></draw:frame></text:p>
      <text:p text:style-name="FigureCaption">Figure 9. Category-level completeness and unsupported-content trade-off.</text:p>
      <text:p text:style-name="P40"><text:span text:style-name="T1">Note. Point area is proportional to category document count. The preferred region is lower right. Source: author calculations from the supplied benchmark archives and canonical workbooks.</text:span></text:p>
      <text:h text:style-name="Heading_20_2" text:outline-level="2"><text:bookmark-start text:name="segment-level-performance"/>4.6 Segment-level performance<text:bookmark-end text:name="segment-level-performance"/></text:h>
      <text:p text:style-name="TableCaption">Table 8. Atomic segment-level weighted F1 and completeness</text:p>
      <table:table table:name="Table26" table:style-name="Table26">
        <table:table-column table:style-name="Table26.A"/>
        <table:table-column table:style-name="Table26.B"/>
        <table:table-column table:style-name="Table26.C"/>
        <table:table-column table:style-name="Table26.D"/>
        <table:table-column table:style-name="Table26.E"/>
        <table:table-column table:style-name="Table26.F"/>
        <table:table-column table:style-name="Table26.G"/>
        <table:table-header-rows>
          <table:table-row>
            <table:table-cell table:style-name="TableHeaderRowCell" office:value-type="string">
              <text:p text:style-name="Table_20_Heading"><text:span text:style-name="T2">Field family</text:span></text:p>
            </table:table-cell>
            <table:table-cell table:style-name="TableHeaderRowCell" office:value-type="string">
              <text:p text:style-name="Table_20_Heading"><text:span text:style-name="T2">Gemma F1</text:span></text:p>
            </table:table-cell>
            <table:table-cell table:style-name="TableHeaderRowCell" office:value-type="string">
              <text:p text:style-name="Table_20_Heading"><text:span text:style-name="T2">Gemma complete</text:span></text:p>
            </table:table-cell>
            <table:table-cell table:style-name="TableHeaderRowCell" office:value-type="string">
              <text:p text:style-name="Table_20_Heading"><text:span text:style-name="T2">Gemma unsupported</text:span></text:p>
            </table:table-cell>
            <table:table-cell table:style-name="TableHeaderRowCell" office:value-type="string">
              <text:p text:style-name="Table_20_Heading"><text:span text:style-name="T2">Qwen F1</text:span></text:p>
            </table:table-cell>
            <table:table-cell table:style-name="TableHeaderRowCell" office:value-type="string">
              <text:p text:style-name="Table_20_Heading"><text:span text:style-name="T2">Qwen complete</text:span></text:p>
            </table:table-cell>
            <table:table-cell table:style-name="TableHeaderRowCell" office:value-type="string">
              <text:p text:style-name="Table_20_Heading"><text:span text:style-name="T2">Qwen unsupported</text:span></text:p>
            </table:table-cell>
          </table:table-row>
        </table:table-header-rows>
        <table:table-row>
          <table:table-cell table:style-name="TableRowCell" office:value-type="string">
            <text:p text:style-name="Table_20_Contents">Profile</text:p>
          </table:table-cell>
          <table:table-cell table:style-name="TableRowCell" office:value-type="string">
            <text:p text:style-name="Table_20_Contents">83.0%</text:p>
          </table:table-cell>
          <table:table-cell table:style-name="TableRowCell" office:value-type="string">
            <text:p text:style-name="Table_20_Contents">78.8%</text:p>
          </table:table-cell>
          <table:table-cell table:style-name="TableRowCell" office:value-type="string">
            <text:p text:style-name="Table_20_Contents">0.4%</text:p>
          </table:table-cell>
          <table:table-cell table:style-name="TableRowCell" office:value-type="string">
            <text:p text:style-name="Table_20_Contents">88.2%</text:p>
          </table:table-cell>
          <table:table-cell table:style-name="TableRowCell" office:value-type="string">
            <text:p text:style-name="Table_20_Contents">89.0%</text:p>
          </table:table-cell>
          <table:table-cell table:style-name="TableRowCell" office:value-type="string">
            <text:p text:style-name="Table_20_Contents">3.8%</text:p>
          </table:table-cell>
        </table:table-row>
        <table:table-row>
          <table:table-cell table:style-name="TableRowCell" office:value-type="string">
            <text:p text:style-name="Table_20_Contents">Experience</text:p>
          </table:table-cell>
          <table:table-cell table:style-name="TableRowCell" office:value-type="string">
            <text:p text:style-name="Table_20_Contents">87.7%</text:p>
          </table:table-cell>
          <table:table-cell table:style-name="TableRowCell" office:value-type="string">
            <text:p text:style-name="Table_20_Contents">84.6%</text:p>
          </table:table-cell>
          <table:table-cell table:style-name="TableRowCell" office:value-type="string">
            <text:p text:style-name="Table_20_Contents">0.3%</text:p>
          </table:table-cell>
          <table:table-cell table:style-name="TableRowCell" office:value-type="string">
            <text:p text:style-name="Table_20_Contents">90.9%</text:p>
          </table:table-cell>
          <table:table-cell table:style-name="TableRowCell" office:value-type="string">
            <text:p text:style-name="Table_20_Contents">85.6%</text:p>
          </table:table-cell>
          <table:table-cell table:style-name="TableRowCell" office:value-type="string">
            <text:p text:style-name="Table_20_Contents">0.7%</text:p>
          </table:table-cell>
        </table:table-row>
        <table:table-row>
          <table:table-cell table:style-name="TableRowCell" office:value-type="string">
            <text:p text:style-name="Table_20_Contents">Skills</text:p>
          </table:table-cell>
          <table:table-cell table:style-name="TableRowCell" office:value-type="string">
            <text:p text:style-name="Table_20_Contents">76.2%</text:p>
          </table:table-cell>
          <table:table-cell table:style-name="TableRowCell" office:value-type="string">
            <text:p text:style-name="Table_20_Contents">64.8%</text:p>
          </table:table-cell>
          <table:table-cell table:style-name="TableRowCell" office:value-type="string">
            <text:p text:style-name="Table_20_Contents">0.2%</text:p>
          </table:table-cell>
          <table:table-cell table:style-name="TableRowCell" office:value-type="string">
            <text:p text:style-name="Table_20_Contents">80.7%</text:p>
          </table:table-cell>
          <table:table-cell table:style-name="TableRowCell" office:value-type="string">
            <text:p text:style-name="Table_20_Contents">69.7%</text:p>
          </table:table-cell>
          <table:table-cell table:style-name="TableRowCell" office:value-type="string">
            <text:p text:style-name="Table_20_Contents">1.3%</text:p>
          </table:table-cell>
        </table:table-row>
        <table:table-row>
          <table:table-cell table:style-name="TableRowCell" office:value-type="string">
            <text:p text:style-name="Table_20_Contents">Education</text:p>
          </table:table-cell>
          <table:table-cell table:style-name="TableRowCell" office:value-type="string">
            <text:p text:style-name="Table_20_Contents">69.0%</text:p>
          </table:table-cell>
          <table:table-cell table:style-name="TableRowCell" office:value-type="string">
            <text:p text:style-name="Table_20_Contents">58.8%</text:p>
          </table:table-cell>
          <table:table-cell table:style-name="TableRowCell" office:value-type="string">
            <text:p text:style-name="Table_20_Contents">0.4%</text:p>
          </table:table-cell>
          <table:table-cell table:style-name="TableRowCell" office:value-type="string">
            <text:p text:style-name="Table_20_Contents">71.2%</text:p>
          </table:table-cell>
          <table:table-cell table:style-name="TableRowCell" office:value-type="string">
            <text:p text:style-name="Table_20_Contents">57.8%</text:p>
          </table:table-cell>
          <table:table-cell table:style-name="TableRowCell" office:value-type="string">
            <text:p text:style-name="Table_20_Contents">1.3%</text:p>
          </table:table-cell>
        </table:table-row>
        <table:table-row>
          <table:table-cell table:style-name="TableRowCell" office:value-type="string">
            <text:p text:style-name="Table_20_Contents">Certifications</text:p>
          </table:table-cell>
          <table:table-cell table:style-name="TableRowCell" office:value-type="string">
            <text:p text:style-name="Table_20_Contents">64.6%</text:p>
          </table:table-cell>
          <table:table-cell table:style-name="TableRowCell" office:value-type="string">
            <text:p text:style-name="Table_20_Contents">56.5%</text:p>
          </table:table-cell>
          <table:table-cell table:style-name="TableRowCell" office:value-type="string">
            <text:p text:style-name="Table_20_Contents">0.5%</text:p>
          </table:table-cell>
          <table:table-cell table:style-name="TableRowCell" office:value-type="string">
            <text:p text:style-name="Table_20_Contents">71.3%</text:p>
          </table:table-cell>
          <table:table-cell table:style-name="TableRowCell" office:value-type="string">
            <text:p text:style-name="Table_20_Contents">66.5%</text:p>
          </table:table-cell>
          <table:table-cell table:style-name="TableRowCell" office:value-type="string">
            <text:p text:style-name="Table_20_Contents">4.8%</text:p>
          </table:table-cell>
        </table:table-row>
        <table:table-row>
          <table:table-cell table:style-name="TableRowCell" office:value-type="string">
            <text:p text:style-name="Table_20_Contents">Language</text:p>
          </table:table-cell>
          <table:table-cell table:style-name="TableRowCell" office:value-type="string">
            <text:p text:style-name="Table_20_Contents">59.4%</text:p>
          </table:table-cell>
          <table:table-cell table:style-name="TableRowCell" office:value-type="string">
            <text:p text:style-name="Table_20_Contents">51.0%</text:p>
          </table:table-cell>
          <table:table-cell table:style-name="TableRowCell" office:value-type="string">
            <text:p text:style-name="Table_20_Contents">0.2%</text:p>
          </table:table-cell>
          <table:table-cell table:style-name="TableRowCell" office:value-type="string">
            <text:p text:style-name="Table_20_Contents">72.1%</text:p>
          </table:table-cell>
          <table:table-cell table:style-name="TableRowCell" office:value-type="string">
            <text:p text:style-name="Table_20_Contents">61.7%</text:p>
          </table:table-cell>
          <table:table-cell table:style-name="TableRowCell" office:value-type="string">
            <text:p text:style-name="Table_20_Contents">5.6%</text:p>
          </table:table-cell>
        </table:table-row>
        <table:table-row>
          <table:table-cell table:style-name="TableRowCell" office:value-type="string">
            <text:p text:style-name="Table_20_Contents">Seniority</text:p>
          </table:table-cell>
          <table:table-cell table:style-name="TableRowCell" office:value-type="string">
            <text:p text:style-name="Table_20_Contents">4.6%</text:p>
          </table:table-cell>
          <table:table-cell table:style-name="TableRowCell" office:value-type="string">
            <text:p text:style-name="Table_20_Contents">3.1%</text:p>
          </table:table-cell>
          <table:table-cell table:style-name="TableRowCell" office:value-type="string">
            <text:p text:style-name="Table_20_Contents">29.9%</text:p>
          </table:table-cell>
          <table:table-cell table:style-name="TableRowCell" office:value-type="string">
            <text:p text:style-name="Table_20_Contents">64.4%</text:p>
          </table:table-cell>
          <table:table-cell table:style-name="TableRowCell" office:value-type="string">
            <text:p text:style-name="Table_20_Contents">57.9%</text:p>
          </table:table-cell>
          <table:table-cell table:style-name="TableRowCell" office:value-type="string">
            <text:p text:style-name="Table_20_Contents">10.4%</text:p>
          </table:table-cell>
        </table:table-row>
        <table:table-row>
          <table:table-cell table:style-name="TableRowCell" office:value-type="string">
            <text:p text:style-name="Table_20_Contents">Category Classification</text:p>
          </table:table-cell>
          <table:table-cell table:style-name="TableRowCell" office:value-type="string">
            <text:p text:style-name="Table_20_Contents">13.1%</text:p>
          </table:table-cell>
          <table:table-cell table:style-name="TableRowCell" office:value-type="string">
            <text:p text:style-name="Table_20_Contents">8.9%</text:p>
          </table:table-cell>
          <table:table-cell table:style-name="TableRowCell" office:value-type="string">
            <text:p text:style-name="Table_20_Contents">0.2%</text:p>
          </table:table-cell>
          <table:table-cell table:style-name="TableRowCell" office:value-type="string">
            <text:p text:style-name="Table_20_Contents">63.4%</text:p>
          </table:table-cell>
          <table:table-cell table:style-name="TableRowCell" office:value-type="string">
            <text:p text:style-name="Table_20_Contents">53.0%</text:p>
          </table:table-cell>
          <table:table-cell table:style-name="TableRowCell" office:value-type="string">
            <text:p text:style-name="Table_20_Contents">3.8%</text:p>
          </table:table-cell>
        </table:table-row>
        <table:table-row>
          <table:table-cell table:style-name="TableRowCell" office:value-type="string">
            <text:p text:style-name="Table_20_Contents">Document Metadata</text:p>
          </table:table-cell>
          <table:table-cell table:style-name="TableRowCell" office:value-type="string">
            <text:p text:style-name="Table_20_Contents">26.9%</text:p>
          </table:table-cell>
          <table:table-cell table:style-name="TableRowCell" office:value-type="string">
            <text:p text:style-name="Table_20_Contents">19.4%</text:p>
          </table:table-cell>
          <table:table-cell table:style-name="TableRowCell" office:value-type="string">
            <text:p text:style-name="Table_20_Contents">47.6%</text:p>
          </table:table-cell>
          <table:table-cell table:style-name="TableRowCell" office:value-type="string">
            <text:p text:style-name="Table_20_Contents">24.2%</text:p>
          </table:table-cell>
          <table:table-cell table:style-name="TableRowCell" office:value-type="string">
            <text:p text:style-name="Table_20_Contents">18.6%</text:p>
          </table:table-cell>
          <table:table-cell table:style-name="TableRowCell" office:value-type="string">
            <text:p text:style-name="Table_20_Contents">45.0%</text:p>
          </table:table-cell>
        </table:table-row>
        <table:table-row>
          <table:table-cell table:style-name="TableRowCell" office:value-type="string">
            <text:p text:style-name="Table_20_Contents">Normalized Fields</text:p>
          </table:table-cell>
          <table:table-cell table:style-name="TableRowCell" office:value-type="string">
            <text:p text:style-name="Table_20_Contents">5.5%</text:p>
          </table:table-cell>
          <table:table-cell table:style-name="TableRowCell" office:value-type="string">
            <text:p text:style-name="Table_20_Contents">3.0%</text:p>
          </table:table-cell>
          <table:table-cell table:style-name="TableRowCell" office:value-type="string">
            <text:p text:style-name="Table_20_Contents">27.5%</text:p>
          </table:table-cell>
          <table:table-cell table:style-name="TableRowCell" office:value-type="string">
            <text:p text:style-name="Table_20_Contents">34.7%</text:p>
          </table:table-cell>
          <table:table-cell table:style-name="TableRowCell" office:value-type="string">
            <text:p text:style-name="Table_20_Contents">29.9%</text:p>
          </table:table-cell>
          <table:table-cell table:style-name="TableRowCell" office:value-type="string">
            <text:p text:style-name="Table_20_Contents">46.5%</text:p>
          </table:table-cell>
        </table:table-row>
      </table:table>
      <text:p text:style-name="FigureWithCaption"><draw:frame draw:name="img14" svg:width="6.65in" svg:height="5.40098in"><draw:image xlink:href="Pictures/125.png" xlink:type="simple" xlink:show="embed" xlink:actuate="onLoad"/></draw:frame></text:p>
      <text:p text:style-name="FigureCaption">Figure 7. Atomic weighted F1 by segment or field family.</text:p>
      <text:p text:style-name="P41"><text:span text:style-name="T1">Note. Low metadata and normalized-field values support deterministic downstream population rather than model inference. Source: author calculations from the supplied benchmark archives and canonical workbooks.</text:span></text:p>
      <text:p text:style-name="FigureWithCaption"><draw:frame draw:name="img15" svg:width="6.65in" svg:height="3.33988in"><draw:image xlink:href="Pictures/126.png" xlink:type="simple" xlink:show="embed" xlink:actuate="onLoad"/></draw:frame></text:p>
      <text:p text:style-name="FigureCaption">Figure 8. Direct segment-level lexical capture and ChatGPT agreement.</text:p>
      <text:p text:style-name="P42"><text:span text:style-name="T1">Note. Agreement is diagnostic only. Coverage denominators include the entire PDF and therefore are not semantic recall. Source: author calculations from the supplied benchmark archives and canonical workbooks.</text:span></text:p>
      <text:p text:style-name="First_20_paragraph">Experience and profile are generally more reliable than metadata, normalized fields, seniority, and category classification. Weak derived fields should not serve as authoritative exclusion filters. Document ID, source filename, corpus category, and schema version can be populated deterministically; seniority and category classification should remain evidence-linked, confidence-scored interpretations.</text:p>
      <text:h text:style-name="Heading_20_2" text:outline-level="2"><text:bookmark-start text:name="exploratory-document-level-sensitivity"/>4.7 Exploratory document-level sensitivity<text:bookmark-end text:name="exploratory-document-level-sensitivity"/></text:h>
      <text:p text:style-name="FigureWithCaption"><draw:frame draw:name="img16" svg:width="6.65in" svg:height="6.21175in"><draw:image xlink:href="Pictures/127.png" xlink:type="simple" xlink:show="embed" xlink:actuate="onLoad"/></draw:frame></text:p>
      <text:p text:style-name="FigureCaption">Figure 10. Distribution of paired document-level weighted-F1 differences by category.</text:p>
      <text:p text:style-name="P43"><text:span text:style-name="T1">Note. Exploratory only: document scores originate from model-specific machine-assisted adjudication workflows. Source: author calculations from the supplied benchmark archives and canonical workbooks.</text:span></text:p>
      <text:p text:style-name="First_20_paragraph">Across 2,484 paired document rows, the mean Qwen–Gemma weighted-F1 difference is 3.4% and the median is 3.9%. Qwen has the higher document score in 1,531 cases, Gemma in 952, with 1 ties. The Wilcoxon result is p &lt; .001. These values are sensitivity evidence only: the two score sets were not produced through a single blinded adjudication implementation.</text:p>
      <text:h text:style-name="Heading_20_2" text:outline-level="2"><text:bookmark-start text:name="five-system-evidence-tiers-and-descriptive-operating-profiles"/>4.8 Five-system evidence tiers and descriptive operating profiles<text:bookmark-end text:name="five-system-evidence-tiers-and-descriptive-operating-profiles"/></text:h>
      <text:p text:style-name="First_20_paragraph">Two result layers are retained. Table 24 preserves the historical workflow-specific evidence so that earlier results remain auditable. The new common audit then returns to every raw JSON archive and every source PDF, aligns records by canonical numeric document ID, and applies one frozen fact splitter, matcher, threshold set, missing-output policy and aggregation rule to Gemma, Qwen, Hybrid NLP and BERT MULTI. The common layer is the primary basis for Figures 20–29.</text:p>
      <text:p text:style-name="Text_20_body">The empirical visual policy is now consistent: Figures 19–29 display Gemma, Qwen, Hybrid NLP and BERT MULTI together. Figures 20–29 use the new common evaluator, so no evaluator separator or two-by-two panel is required. Figures 1–18 retain their original scope only where the construct is genuinely system-specific—for example MoE routing applies to Gemma and Qwen, while Java pipeline diagrams apply to the proprietary HNLP and BERT implementations.</text:p>
      <text:p text:style-name="TableCaption">Table 24A. Figure inclusion policy and justified exceptions</text:p>
      <table:table table:name="Table27" table:style-name="Table27">
        <table:table-column table:style-name="Table27.A"/>
        <table:table-column table:style-name="Table27.B"/>
        <table:table-column table:style-name="Table27.C"/>
        <table:table-column table:style-name="Table27.D"/>
        <table:table-header-rows>
          <table:table-row>
            <table:table-cell table:style-name="TableHeaderRowCell" office:value-type="string">
              <text:p text:style-name="Table_20_Heading"><text:span text:style-name="T2">Figure range</text:span></text:p>
            </table:table-cell>
            <table:table-cell table:style-name="TableHeaderRowCell" office:value-type="string">
              <text:p text:style-name="Table_20_Heading"><text:span text:style-name="T2">Systems shown</text:span></text:p>
            </table:table-cell>
            <table:table-cell table:style-name="TableHeaderRowCell" office:value-type="string">
              <text:p text:style-name="Table_20_Heading"><text:span text:style-name="T2">Inclusion rule</text:span></text:p>
            </table:table-cell>
            <table:table-cell table:style-name="TableHeaderRowCell" office:value-type="string">
              <text:p text:style-name="Table_20_Heading"><text:span text:style-name="T2">Academic justification</text:span></text:p>
            </table:table-cell>
          </table:table-row>
        </table:table-header-rows>
        <table:table-row>
          <table:table-cell table:style-name="TableRowCell" office:value-type="string">
            <text:p text:style-name="Table_20_Contents">Figures 1–10</text:p>
          </table:table-cell>
          <table:table-cell table:style-name="TableRowCell" office:value-type="string">
            <text:p text:style-name="Table_20_Contents">ChatGPT, Gemma and Qwen as applicable</text:p>
          </table:table-cell>
          <table:table-cell table:style-name="TableRowCell" office:value-type="string">
            <text:p text:style-name="Table_20_Contents">Original direct-archive and canonical generative audit</text:p>
          </table:table-cell>
          <table:table-cell table:style-name="TableRowCell" office:value-type="string">
            <text:p text:style-name="Table_20_Contents">HNLP/BERT were not scored in that original direct evaluator; retrospective insertion would fabricate measurements.</text:p>
          </table:table-cell>
        </table:table-row>
        <table:table-row>
          <table:table-cell table:style-name="TableRowCell" office:value-type="string">
            <text:p text:style-name="Table_20_Contents">Figures 11–15</text:p>
          </table:table-cell>
          <table:table-cell table:style-name="TableRowCell" office:value-type="string">
            <text:p text:style-name="Table_20_Contents">Gemma/Qwen or conceptual alternatives</text:p>
          </table:table-cell>
          <table:table-cell table:style-name="TableRowCell" office:value-type="string">
            <text:p text:style-name="Table_20_Contents">MoE routing, reasoning and causal-design theory</text:p>
          </table:table-cell>
          <table:table-cell table:style-name="TableRowCell" office:value-type="string">
            <text:p text:style-name="Table_20_Contents">HNLP and BERT are not sparse generative MoE systems, so inclusion would be conceptually false.</text:p>
          </table:table-cell>
        </table:table-row>
        <table:table-row>
          <table:table-cell table:style-name="TableRowCell" office:value-type="string">
            <text:p text:style-name="Table_20_Contents">Figures 16–18</text:p>
          </table:table-cell>
          <table:table-cell table:style-name="TableRowCell" office:value-type="string">
            <text:p text:style-name="Table_20_Contents">HNLP and BERT</text:p>
          </table:table-cell>
          <table:table-cell table:style-name="TableRowCell" office:value-type="string">
            <text:p text:style-name="Table_20_Contents">Code-derived proprietary construction and failure mechanisms</text:p>
          </table:table-cell>
          <table:table-cell table:style-name="TableRowCell" office:value-type="string">
            <text:p text:style-name="Table_20_Contents">The diagrams concern Java-specific dictionaries, chunks, spans and mapping stages that do not exist in Gemma/Qwen.</text:p>
          </table:table-cell>
        </table:table-row>
        <table:table-row>
          <table:table-cell table:style-name="TableRowCell" office:value-type="string">
            <text:p text:style-name="Table_20_Contents">Figures 19–29</text:p>
          </table:table-cell>
          <table:table-cell table:style-name="TableRowCell" office:value-type="string">
            <text:p text:style-name="Table_20_Contents">Gemma, Qwen, HNLP and BERT</text:p>
          </table:table-cell>
          <table:table-cell table:style-name="TableRowCell" office:value-type="string">
            <text:p text:style-name="Table_20_Contents">Unified empirical layer; Figures 20–29 use one frozen PDF-grounded evaluator</text:p>
          </table:table-cell>
          <table:table-cell table:style-name="TableRowCell" office:value-type="string">
            <text:p text:style-name="Table_20_Contents">All four perform the same JSON-extraction task and are therefore shown together under controlled measurement.</text:p>
          </table:table-cell>
        </table:table-row>
      </table:table>
      <text:h text:style-name="Heading_20_3" text:outline-level="3"><text:bookmark-start text:name="common-four-system-pdf-grounded-audit"/>4.8.1 Common four-system PDF-grounded audit<text:bookmark-end text:name="common-four-system-pdf-grounded-audit"/></text:h>
      <text:p text:style-name="First_20_paragraph">For document i, model m and segment s, let Lᵢ,ₘ,ₛ be the atomic facts emitted by the tested extractor. Let Gᵢ,ₛ be candidate facts generated from the ChatGPT extraction, but retained only when independently supported by normalized source-PDF text. Thus ChatGPT increases omission-search sensitivity; it is not declared correct by construction. An emitted fact receives full credit when normalized exact or n-gram support is at least 0.82, partial credit when support is at least 0.48, and is otherwise unsupported. A PDF-supported candidate is an omission when it is not covered by containment, support ≥0.78, or atomic similarity ≥0.72. These thresholds are frozen for all four systems.</text:p>
      <text:p text:style-name="TableCaption">Table 24B. Controls in the common four-system audit</text:p>
      <table:table table:name="Table28" table:style-name="Table28">
        <table:table-column table:style-name="Table28.A"/>
        <table:table-column table:style-name="Table28.B"/>
        <table:table-column table:style-name="Table28.C"/>
        <table:table-header-rows>
          <table:table-row>
            <table:table-cell table:style-name="TableHeaderRowCell" office:value-type="string">
              <text:p text:style-name="Table_20_Heading"><text:span text:style-name="T2">Control</text:span></text:p>
            </table:table-cell>
            <table:table-cell table:style-name="TableHeaderRowCell" office:value-type="string">
              <text:p text:style-name="Table_20_Heading"><text:span text:style-name="T2">Common setting</text:span></text:p>
            </table:table-cell>
            <table:table-cell table:style-name="TableHeaderRowCell" office:value-type="string">
              <text:p text:style-name="Table_20_Heading"><text:span text:style-name="T2">Why it matters</text:span></text:p>
            </table:table-cell>
          </table:table-row>
        </table:table-header-rows>
        <table:table-row>
          <table:table-cell table:style-name="TableRowCell" office:value-type="string">
            <text:p text:style-name="Table_20_Contents">Corpus</text:p>
          </table:table-cell>
          <table:table-cell table:style-name="TableRowCell" office:value-type="string">
            <text:p text:style-name="Table_20_Contents">2,484 source PDFs in 24 categories</text:p>
          </table:table-cell>
          <table:table-cell table:style-name="TableRowCell" office:value-type="string">
            <text:p text:style-name="Table_20_Contents">Eliminates corpus-selection differences.</text:p>
          </table:table-cell>
        </table:table-row>
        <table:table-row>
          <table:table-cell table:style-name="TableRowCell" office:value-type="string">
            <text:p text:style-name="Table_20_Contents">Alignment</text:p>
          </table:table-cell>
          <table:table-cell table:style-name="TableRowCell" office:value-type="string">
            <text:p text:style-name="Table_20_Contents">Canonical numeric ID; .pdf and .aiextract suffixes removed</text:p>
          </table:table-cell>
          <table:table-cell table:style-name="TableRowCell" office:value-type="string">
            <text:p text:style-name="Table_20_Contents">Prevents false non-matches caused by archive naming.</text:p>
          </table:table-cell>
        </table:table-row>
        <table:table-row>
          <table:table-cell table:style-name="TableRowCell" office:value-type="string">
            <text:p text:style-name="Table_20_Contents">Target</text:p>
          </table:table-cell>
          <table:table-cell table:style-name="TableRowCell" office:value-type="string">
            <text:p text:style-name="Table_20_Contents">Eight segment-extraction-v2 families</text:p>
          </table:table-cell>
          <table:table-cell table:style-name="TableRowCell" office:value-type="string">
            <text:p text:style-name="Table_20_Contents">Fixes the extraction ontology.</text:p>
          </table:table-cell>
        </table:table-row>
        <table:table-row>
          <table:table-cell table:style-name="TableRowCell" office:value-type="string">
            <text:p text:style-name="Table_20_Contents">Evidence</text:p>
          </table:table-cell>
          <table:table-cell table:style-name="TableRowCell" office:value-type="string">
            <text:p text:style-name="Table_20_Contents">Normalized PDF text; ChatGPT only proposes omission candidates</text:p>
          </table:table-cell>
          <table:table-cell table:style-name="TableRowCell" office:value-type="string">
            <text:p text:style-name="Table_20_Contents">Avoids treating reference agreement as truth.</text:p>
          </table:table-cell>
        </table:table-row>
        <table:table-row>
          <table:table-cell table:style-name="TableRowCell" office:value-type="string">
            <text:p text:style-name="Table_20_Contents">Fact unit</text:p>
          </table:table-cell>
          <table:table-cell table:style-name="TableRowCell" office:value-type="string">
            <text:p text:style-name="Table_20_Contents">Identical sentence/line/semicolon splitter for every system</text:p>
          </table:table-cell>
          <table:table-cell table:style-name="TableRowCell" office:value-type="string">
            <text:p text:style-name="Table_20_Contents">Controls atomic granularity.</text:p>
          </table:table-cell>
        </table:table-row>
        <table:table-row>
          <table:table-cell table:style-name="TableRowCell" office:value-type="string">
            <text:p text:style-name="Table_20_Contents">Partial credit</text:p>
          </table:table-cell>
          <table:table-cell table:style-name="TableRowCell" office:value-type="string">
            <text:p text:style-name="Table_20_Contents">ω = 0.50</text:p>
          </table:table-cell>
          <table:table-cell table:style-name="TableRowCell" office:value-type="string">
            <text:p text:style-name="Table_20_Contents">Makes partial evidence explicit rather than silently correct.</text:p>
          </table:table-cell>
        </table:table-row>
        <table:table-row>
          <table:table-cell table:style-name="TableRowCell" office:value-type="string">
            <text:p text:style-name="Table_20_Contents">Missing output</text:p>
          </table:table-cell>
          <table:table-cell table:style-name="TableRowCell" office:value-type="string">
            <text:p text:style-name="Table_20_Contents">Retained in denominator; supported candidates become omissions</text:p>
          </table:table-cell>
          <table:table-cell table:style-name="TableRowCell" office:value-type="string">
            <text:p text:style-name="Table_20_Contents">Prevents favorable complete-case bias.</text:p>
          </table:table-cell>
        </table:table-row>
        <table:table-row>
          <table:table-cell table:style-name="TableRowCell" office:value-type="string">
            <text:p text:style-name="Table_20_Contents">Aggregation</text:p>
          </table:table-cell>
          <table:table-cell table:style-name="TableRowCell" office:value-type="string">
            <text:p text:style-name="Table_20_Contents">Micro pooled counts; 4,000 document-bootstrap replicates</text:p>
          </table:table-cell>
          <table:table-cell table:style-name="TableRowCell" office:value-type="string">
            <text:p text:style-name="Table_20_Contents">Reports volume-weighted performance and sampling uncertainty.</text:p>
          </table:table-cell>
        </table:table-row>
      </table:table>
      <text:p text:style-name="First_20_paragraph">The protocol still has asymmetric ascertainment. A fact omitted by both ChatGPT and the tested extractor cannot become an FN, so recall may be optimistic where the reference itself is incomplete. Conversely, paraphrases can be under-credited by lexical matching, and PDF conversion errors can make a true fact appear unsupported. Inferred seniority and category labels without explicit PDF wording are classified as unverifiable and excluded from TP/FP/FN denominators. These design choices are reported because changing them can change the ranking.</text:p>
      <text:p text:style-name="Text_20_body"><draw:frame draw:style-name="fr1" text:anchor-type="as-char"><draw:object xlink:href="Formula-128/" xlink:type="simple" xlink:show="embed" xlink:actuate="onLoad"/></draw:frame> (51)</text:p>
      <text:p text:style-name="P44">Weighted precision discounts partially supported facts Q by the predeclared weight ω=0.50.</text:p>
      <text:p text:style-name="First_20_paragraph"><draw:frame draw:style-name="fr1" text:anchor-type="as-char"><draw:object xlink:href="Formula-130/" xlink:type="simple" xlink:show="embed" xlink:actuate="onLoad"/></draw:frame> (52)</text:p>
      <text:p text:style-name="P45">Weighted recall penalizes PDF-supported candidate facts that the tested extraction does not cover.</text:p>
      <text:p text:style-name="First_20_paragraph"><draw:frame draw:style-name="fr1" text:anchor-type="as-char"><draw:object xlink:href="Formula-132/" xlink:type="simple" xlink:show="embed" xlink:actuate="onLoad"/></draw:frame> (53)</text:p>
      <text:p text:style-name="P46">The weighted F₁ harmonic mean prevents high precision alone from masking systematic omission.</text:p>
      <text:p text:style-name="First_20_paragraph"><draw:frame draw:style-name="fr1" text:anchor-type="as-char"><draw:object xlink:href="Formula-134/" xlink:type="simple" xlink:show="embed" xlink:actuate="onLoad"/></draw:frame> (54)</text:p>
      <text:p text:style-name="P47">Completeness measures whether a supported fact is represented at all, irrespective of partial-credit weight.</text:p>
      <text:p text:style-name="First_20_paragraph"><draw:frame draw:style-name="fr1" text:anchor-type="as-char"><draw:object xlink:href="Formula-136/" xlink:type="simple" xlink:show="embed" xlink:actuate="onLoad"/></draw:frame> (55)</text:p>
      <text:p text:style-name="P48">The unsupported-content rate estimates the share of emitted scored facts without adequate PDF support.</text:p>
      <text:p text:style-name="TableCaption">Table 24C. Common-evaluator four-system results</text:p>
      <table:table table:name="Table29" table:style-name="Table29">
        <table:table-column table:style-name="Table29.A"/>
        <table:table-column table:style-name="Table29.B"/>
        <table:table-column table:style-name="Table29.C"/>
        <table:table-column table:style-name="Table29.D"/>
        <table:table-column table:style-name="Table29.E"/>
        <table:table-column table:style-name="Table29.F"/>
        <table:table-column table:style-name="Table29.G"/>
        <table:table-column table:style-name="Table29.H"/>
        <table:table-header-rows>
          <table:table-row>
            <table:table-cell table:style-name="TableHeaderRowCell" office:value-type="string">
              <text:p text:style-name="Table_20_Heading"><text:span text:style-name="T2">System</text:span></text:p>
            </table:table-cell>
            <table:table-cell table:style-name="TableHeaderRowCell" office:value-type="string">
              <text:p text:style-name="Table_20_Heading"><text:span text:style-name="T2">Outputs</text:span></text:p>
            </table:table-cell>
            <table:table-cell table:style-name="TableHeaderRowCell" office:value-type="string">
              <text:p text:style-name="Table_20_Heading"><text:span text:style-name="T2">W. precision</text:span></text:p>
            </table:table-cell>
            <table:table-cell table:style-name="TableHeaderRowCell" office:value-type="string">
              <text:p text:style-name="Table_20_Heading"><text:span text:style-name="T2">W. recall</text:span></text:p>
            </table:table-cell>
            <table:table-cell table:style-name="TableHeaderRowCell" office:value-type="string">
              <text:p text:style-name="Table_20_Heading"><text:span text:style-name="T2">W. F1</text:span></text:p>
            </table:table-cell>
            <table:table-cell table:style-name="TableHeaderRowCell" office:value-type="string">
              <text:p text:style-name="Table_20_Heading"><text:span text:style-name="T2">95% bootstrap CI</text:span></text:p>
            </table:table-cell>
            <table:table-cell table:style-name="TableHeaderRowCell" office:value-type="string">
              <text:p text:style-name="Table_20_Heading"><text:span text:style-name="T2">Completeness</text:span></text:p>
            </table:table-cell>
            <table:table-cell table:style-name="TableHeaderRowCell" office:value-type="string">
              <text:p text:style-name="Table_20_Heading"><text:span text:style-name="T2">Unsupported</text:span></text:p>
            </table:table-cell>
          </table:table-row>
        </table:table-header-rows>
        <table:table-row>
          <table:table-cell table:style-name="TableRowCell" office:value-type="string">
            <text:p text:style-name="Table_20_Contents">Gemma</text:p>
          </table:table-cell>
          <table:table-cell table:style-name="TableRowCell" office:value-type="string">
            <text:p text:style-name="Table_20_Contents">2,482/2,484</text:p>
          </table:table-cell>
          <table:table-cell table:style-name="TableRowCell" office:value-type="string">
            <text:p text:style-name="Table_20_Contents">99.40%</text:p>
          </table:table-cell>
          <table:table-cell table:style-name="TableRowCell" office:value-type="string">
            <text:p text:style-name="Table_20_Contents">81.16%</text:p>
          </table:table-cell>
          <table:table-cell table:style-name="TableRowCell" office:value-type="string">
            <text:p text:style-name="Table_20_Contents">89.36%</text:p>
          </table:table-cell>
          <table:table-cell table:style-name="TableRowCell" office:value-type="string">
            <text:p text:style-name="Table_20_Contents">88.93%–89.78%</text:p>
          </table:table-cell>
          <table:table-cell table:style-name="TableRowCell" office:value-type="string">
            <text:p text:style-name="Table_20_Contents">81.57%</text:p>
          </table:table-cell>
          <table:table-cell table:style-name="TableRowCell" office:value-type="string">
            <text:p text:style-name="Table_20_Contents">0.10%</text:p>
          </table:table-cell>
        </table:table-row>
        <table:table-row>
          <table:table-cell table:style-name="TableRowCell" office:value-type="string">
            <text:p text:style-name="Table_20_Contents">Qwen</text:p>
          </table:table-cell>
          <table:table-cell table:style-name="TableRowCell" office:value-type="string">
            <text:p text:style-name="Table_20_Contents">2,483/2,484</text:p>
          </table:table-cell>
          <table:table-cell table:style-name="TableRowCell" office:value-type="string">
            <text:p text:style-name="Table_20_Contents">99.04%</text:p>
          </table:table-cell>
          <table:table-cell table:style-name="TableRowCell" office:value-type="string">
            <text:p text:style-name="Table_20_Contents">83.02%</text:p>
          </table:table-cell>
          <table:table-cell table:style-name="TableRowCell" office:value-type="string">
            <text:p text:style-name="Table_20_Contents">90.32%</text:p>
          </table:table-cell>
          <table:table-cell table:style-name="TableRowCell" office:value-type="string">
            <text:p text:style-name="Table_20_Contents">89.93%–90.73%</text:p>
          </table:table-cell>
          <table:table-cell table:style-name="TableRowCell" office:value-type="string">
            <text:p text:style-name="Table_20_Contents">83.72%</text:p>
          </table:table-cell>
          <table:table-cell table:style-name="TableRowCell" office:value-type="string">
            <text:p text:style-name="Table_20_Contents">0.13%</text:p>
          </table:table-cell>
        </table:table-row>
        <table:table-row>
          <table:table-cell table:style-name="TableRowCell" office:value-type="string">
            <text:p text:style-name="Table_20_Contents">Hybrid NLP</text:p>
          </table:table-cell>
          <table:table-cell table:style-name="TableRowCell" office:value-type="string">
            <text:p text:style-name="Table_20_Contents">2,483/2,484</text:p>
          </table:table-cell>
          <table:table-cell table:style-name="TableRowCell" office:value-type="string">
            <text:p text:style-name="Table_20_Contents">99.25%</text:p>
          </table:table-cell>
          <table:table-cell table:style-name="TableRowCell" office:value-type="string">
            <text:p text:style-name="Table_20_Contents">75.78%</text:p>
          </table:table-cell>
          <table:table-cell table:style-name="TableRowCell" office:value-type="string">
            <text:p text:style-name="Table_20_Contents">85.94%</text:p>
          </table:table-cell>
          <table:table-cell table:style-name="TableRowCell" office:value-type="string">
            <text:p text:style-name="Table_20_Contents">85.27%–86.56%</text:p>
          </table:table-cell>
          <table:table-cell table:style-name="TableRowCell" office:value-type="string">
            <text:p text:style-name="Table_20_Contents">76.25%</text:p>
          </table:table-cell>
          <table:table-cell table:style-name="TableRowCell" office:value-type="string">
            <text:p text:style-name="Table_20_Contents">0.13%</text:p>
          </table:table-cell>
        </table:table-row>
        <table:table-row>
          <table:table-cell table:style-name="TableRowCell" office:value-type="string">
            <text:p text:style-name="Table_20_Contents">BERT MULTI</text:p>
          </table:table-cell>
          <table:table-cell table:style-name="TableRowCell" office:value-type="string">
            <text:p text:style-name="Table_20_Contents">2,483/2,484</text:p>
          </table:table-cell>
          <table:table-cell table:style-name="TableRowCell" office:value-type="string">
            <text:p text:style-name="Table_20_Contents">99.44%</text:p>
          </table:table-cell>
          <table:table-cell table:style-name="TableRowCell" office:value-type="string">
            <text:p text:style-name="Table_20_Contents">55.83%</text:p>
          </table:table-cell>
          <table:table-cell table:style-name="TableRowCell" office:value-type="string">
            <text:p text:style-name="Table_20_Contents">71.51%</text:p>
          </table:table-cell>
          <table:table-cell table:style-name="TableRowCell" office:value-type="string">
            <text:p text:style-name="Table_20_Contents">70.63%–72.38%</text:p>
          </table:table-cell>
          <table:table-cell table:style-name="TableRowCell" office:value-type="string">
            <text:p text:style-name="Table_20_Contents">56.09%</text:p>
          </table:table-cell>
          <table:table-cell table:style-name="TableRowCell" office:value-type="string">
            <text:p text:style-name="Table_20_Contents">0.09%</text:p>
          </table:table-cell>
        </table:table-row>
      </table:table>
      <text:p text:style-name="TableCaption">Table 24D. All six paired category contrasts under the common evaluator</text:p>
      <table:table table:name="Table30" table:style-name="Table30">
        <table:table-column table:style-name="Table30.A"/>
        <table:table-column table:style-name="Table30.B"/>
        <table:table-column table:style-name="Table30.C"/>
        <table:table-column table:style-name="Table30.D"/>
        <table:table-column table:style-name="Table30.E"/>
        <table:table-header-rows>
          <table:table-row>
            <table:table-cell table:style-name="TableHeaderRowCell" office:value-type="string">
              <text:p text:style-name="Table_20_Heading"><text:span text:style-name="T2">Contrast</text:span></text:p>
            </table:table-cell>
            <table:table-cell table:style-name="TableHeaderRowCell" office:value-type="string">
              <text:p text:style-name="Table_20_Heading"><text:span text:style-name="T2">Mean category ΔF1</text:span></text:p>
            </table:table-cell>
            <table:table-cell table:style-name="TableHeaderRowCell" office:value-type="string">
              <text:p text:style-name="Table_20_Heading"><text:span text:style-name="T2">Median category ΔF1</text:span></text:p>
            </table:table-cell>
            <table:table-cell table:style-name="TableHeaderRowCell" office:value-type="string">
              <text:p text:style-name="Table_20_Heading"><text:span text:style-name="T2">Category wins</text:span></text:p>
            </table:table-cell>
            <table:table-cell table:style-name="TableHeaderRowCell" office:value-type="string">
              <text:p text:style-name="Table_20_Heading"><text:span text:style-name="T2">Interpretation</text:span></text:p>
            </table:table-cell>
          </table:table-row>
        </table:table-header-rows>
        <table:table-row>
          <table:table-cell table:style-name="TableRowCell" office:value-type="string">
            <text:p text:style-name="Table_20_Contents">Gemma − Qwen</text:p>
          </table:table-cell>
          <table:table-cell table:style-name="TableRowCell" office:value-type="string">
            <text:p text:style-name="Table_20_Contents">-0.90%</text:p>
          </table:table-cell>
          <table:table-cell table:style-name="TableRowCell" office:value-type="string">
            <text:p text:style-name="Table_20_Contents">-0.94%</text:p>
          </table:table-cell>
          <table:table-cell table:style-name="TableRowCell" office:value-type="string">
            <text:p text:style-name="Table_20_Contents">4–20; ties 0</text:p>
          </table:table-cell>
          <table:table-cell table:style-name="TableRowCell" office:value-type="string">
            <text:p text:style-name="Table_20_Contents">Paired descriptive contrast under one evaluator; not causal architecture attribution.</text:p>
          </table:table-cell>
        </table:table-row>
        <table:table-row>
          <table:table-cell table:style-name="TableRowCell" office:value-type="string">
            <text:p text:style-name="Table_20_Contents">Gemma − Hybrid NLP</text:p>
          </table:table-cell>
          <table:table-cell table:style-name="TableRowCell" office:value-type="string">
            <text:p text:style-name="Table_20_Contents">3.83%</text:p>
          </table:table-cell>
          <table:table-cell table:style-name="TableRowCell" office:value-type="string">
            <text:p text:style-name="Table_20_Contents">4.23%</text:p>
          </table:table-cell>
          <table:table-cell table:style-name="TableRowCell" office:value-type="string">
            <text:p text:style-name="Table_20_Contents">21–3; ties 0</text:p>
          </table:table-cell>
          <table:table-cell table:style-name="TableRowCell" office:value-type="string">
            <text:p text:style-name="Table_20_Contents">Paired descriptive contrast under one evaluator; not causal architecture attribution.</text:p>
          </table:table-cell>
        </table:table-row>
        <table:table-row>
          <table:table-cell table:style-name="TableRowCell" office:value-type="string">
            <text:p text:style-name="Table_20_Contents">Gemma − BERT MULTI</text:p>
          </table:table-cell>
          <table:table-cell table:style-name="TableRowCell" office:value-type="string">
            <text:p text:style-name="Table_20_Contents">17.93%</text:p>
          </table:table-cell>
          <table:table-cell table:style-name="TableRowCell" office:value-type="string">
            <text:p text:style-name="Table_20_Contents">17.54%</text:p>
          </table:table-cell>
          <table:table-cell table:style-name="TableRowCell" office:value-type="string">
            <text:p text:style-name="Table_20_Contents">24–0; ties 0</text:p>
          </table:table-cell>
          <table:table-cell table:style-name="TableRowCell" office:value-type="string">
            <text:p text:style-name="Table_20_Contents">Paired descriptive contrast under one evaluator; not causal architecture attribution.</text:p>
          </table:table-cell>
        </table:table-row>
        <table:table-row>
          <table:table-cell table:style-name="TableRowCell" office:value-type="string">
            <text:p text:style-name="Table_20_Contents">Qwen − Hybrid NLP</text:p>
          </table:table-cell>
          <table:table-cell table:style-name="TableRowCell" office:value-type="string">
            <text:p text:style-name="Table_20_Contents">4.73%</text:p>
          </table:table-cell>
          <table:table-cell table:style-name="TableRowCell" office:value-type="string">
            <text:p text:style-name="Table_20_Contents">5.33%</text:p>
          </table:table-cell>
          <table:table-cell table:style-name="TableRowCell" office:value-type="string">
            <text:p text:style-name="Table_20_Contents">22–2; ties 0</text:p>
          </table:table-cell>
          <table:table-cell table:style-name="TableRowCell" office:value-type="string">
            <text:p text:style-name="Table_20_Contents">Paired descriptive contrast under one evaluator; not causal architecture attribution.</text:p>
          </table:table-cell>
        </table:table-row>
        <table:table-row>
          <table:table-cell table:style-name="TableRowCell" office:value-type="string">
            <text:p text:style-name="Table_20_Contents">Qwen − BERT MULTI</text:p>
          </table:table-cell>
          <table:table-cell table:style-name="TableRowCell" office:value-type="string">
            <text:p text:style-name="Table_20_Contents">18.83%</text:p>
          </table:table-cell>
          <table:table-cell table:style-name="TableRowCell" office:value-type="string">
            <text:p text:style-name="Table_20_Contents">18.84%</text:p>
          </table:table-cell>
          <table:table-cell table:style-name="TableRowCell" office:value-type="string">
            <text:p text:style-name="Table_20_Contents">24–0; ties 0</text:p>
          </table:table-cell>
          <table:table-cell table:style-name="TableRowCell" office:value-type="string">
            <text:p text:style-name="Table_20_Contents">Paired descriptive contrast under one evaluator; not causal architecture attribution.</text:p>
          </table:table-cell>
        </table:table-row>
        <table:table-row>
          <table:table-cell table:style-name="TableRowCell" office:value-type="string">
            <text:p text:style-name="Table_20_Contents">Hybrid NLP − BERT MULTI</text:p>
          </table:table-cell>
          <table:table-cell table:style-name="TableRowCell" office:value-type="string">
            <text:p text:style-name="Table_20_Contents">14.10%</text:p>
          </table:table-cell>
          <table:table-cell table:style-name="TableRowCell" office:value-type="string">
            <text:p text:style-name="Table_20_Contents">13.37%</text:p>
          </table:table-cell>
          <table:table-cell table:style-name="TableRowCell" office:value-type="string">
            <text:p text:style-name="Table_20_Contents">24–0; ties 0</text:p>
          </table:table-cell>
          <table:table-cell table:style-name="TableRowCell" office:value-type="string">
            <text:p text:style-name="Table_20_Contents">Paired descriptive contrast under one evaluator; not causal architecture attribution.</text:p>
          </table:table-cell>
        </table:table-row>
      </table:table>
      <text:p text:style-name="First_20_paragraph">The common layer yields the conditional ordering Qwen (90.32% weighted F₁), Gemma (89.36%), Hybrid NLP (85.94%) and BERT MULTI (71.51%). Precision is compressed above 99% for all four, while recall ranges from 83.02% to 55.83%; the principal separation is therefore omission rather than unsupported generation. Qwen exceeds Gemma in 20 of 24 categories, Gemma exceeds HNLP in 21, Qwen exceeds HNLP in 22, and every non-BERT system exceeds BERT in all 24 categories. These paired signs describe the frozen evaluator, not causal architecture effects.</text:p>
      <text:p text:style-name="Text_20_body">The results are mechanistically plausible but not self-validating. Gemma and Qwen often retain long source-like section text, which improves lexical coverage of PDF-supported candidates. HNLP is highly precise but can omit content when headings, aliases, dictionaries or fuzzy gates do not activate. BERT's span-centric candidate generation and subsequent thresholding, deduplication and schema mapping can preserve precision while losing section-length evidence. The lower common-evaluator HNLP score relative to its historical workflow is itself an important sensitivity result: evaluator construction materially affects the apparent operating point.</text:p>
      <text:p text:style-name="Text_20_body">Archive integrity was almost complete. Qwen, HNLP and BERT each supplied 2,483/2,484 outputs; Gemma supplied 2,482. BUSINESS-DEVELOPMENT document 12632728 was unreadable through the common PDF parser and lacked all four tested outputs; Gemma additionally lacked BANKING document 21796843. Missing readable outputs remain in the omission denominator. The shared unreadable PDF is retained as a failed operational outcome but cannot receive a factual score without recoverable source text.</text:p>
      <text:p text:style-name="TableCaption">Table 24. Five-system empirical profile with evidence-tier restrictions</text:p>
      <table:table table:name="Table31" table:style-name="Table31">
        <table:table-column table:style-name="Table31.A"/>
        <table:table-column table:style-name="Table31.B"/>
        <table:table-column table:style-name="Table31.C"/>
        <table:table-column table:style-name="Table31.D"/>
        <table:table-column table:style-name="Table31.E"/>
        <table:table-column table:style-name="Table31.F"/>
        <table:table-column table:style-name="Table31.G"/>
        <table:table-column table:style-name="Table31.H"/>
        <table:table-column table:style-name="Table31.I"/>
        <table:table-header-rows>
          <table:table-row>
            <table:table-cell table:style-name="TableHeaderRowCell" office:value-type="string">
              <text:p text:style-name="Table_20_Heading"><text:span text:style-name="T2">System</text:span></text:p>
            </table:table-cell>
            <table:table-cell table:style-name="TableHeaderRowCell" office:value-type="string">
              <text:p text:style-name="Table_20_Heading"><text:span text:style-name="T2">Direct PDF support</text:span></text:p>
            </table:table-cell>
            <table:table-cell table:style-name="TableHeaderRowCell" office:value-type="string">
              <text:p text:style-name="Table_20_Heading"><text:span text:style-name="T2">Direct lexical coverage</text:span></text:p>
            </table:table-cell>
            <table:table-cell table:style-name="TableHeaderRowCell" office:value-type="string">
              <text:p text:style-name="Table_20_Heading"><text:span text:style-name="T2">Weighted precision</text:span></text:p>
            </table:table-cell>
            <table:table-cell table:style-name="TableHeaderRowCell" office:value-type="string">
              <text:p text:style-name="Table_20_Heading"><text:span text:style-name="T2">Weighted recall</text:span></text:p>
            </table:table-cell>
            <table:table-cell table:style-name="TableHeaderRowCell" office:value-type="string">
              <text:p text:style-name="Table_20_Heading"><text:span text:style-name="T2">Weighted F1</text:span></text:p>
            </table:table-cell>
            <table:table-cell table:style-name="TableHeaderRowCell" office:value-type="string">
              <text:p text:style-name="Table_20_Heading"><text:span text:style-name="T2">Completeness</text:span></text:p>
            </table:table-cell>
            <table:table-cell table:style-name="TableHeaderRowCell" office:value-type="string">
              <text:p text:style-name="Table_20_Heading"><text:span text:style-name="T2">Unsupported</text:span></text:p>
            </table:table-cell>
            <table:table-cell table:style-name="TableHeaderRowCell" office:value-type="string">
              <text:p text:style-name="Table_20_Heading"><text:span text:style-name="T2">Evidence tier</text:span></text:p>
            </table:table-cell>
          </table:table-row>
        </table:table-header-rows>
        <table:table-row>
          <table:table-cell table:style-name="TableRowCell" office:value-type="string">
            <text:p text:style-name="Table_20_Contents">ChatGPT</text:p>
          </table:table-cell>
          <table:table-cell table:style-name="TableRowCell" office:value-type="string">
            <text:p text:style-name="Table_20_Contents">94.0%</text:p>
          </table:table-cell>
          <table:table-cell table:style-name="TableRowCell" office:value-type="string">
            <text:p text:style-name="Table_20_Contents">91.9%</text:p>
          </table:table-cell>
          <table:table-cell table:style-name="TableRowCell" office:value-type="string">
            <text:p text:style-name="Table_20_Contents">N/A</text:p>
          </table:table-cell>
          <table:table-cell table:style-name="TableRowCell" office:value-type="string">
            <text:p text:style-name="Table_20_Contents">N/A</text:p>
          </table:table-cell>
          <table:table-cell table:style-name="TableRowCell" office:value-type="string">
            <text:p text:style-name="Table_20_Contents">N/A</text:p>
          </table:table-cell>
          <table:table-cell table:style-name="TableRowCell" office:value-type="string">
            <text:p text:style-name="Table_20_Contents">N/A</text:p>
          </table:table-cell>
          <table:table-cell table:style-name="TableRowCell" office:value-type="string">
            <text:p text:style-name="Table_20_Contents">N/A</text:p>
          </table:table-cell>
          <table:table-cell table:style-name="TableRowCell" office:value-type="string">
            <text:p text:style-name="Table_20_Contents">Common direct lexical/structural layer</text:p>
          </table:table-cell>
        </table:table-row>
        <table:table-row>
          <table:table-cell table:style-name="TableRowCell" office:value-type="string">
            <text:p text:style-name="Table_20_Contents">Gemma</text:p>
          </table:table-cell>
          <table:table-cell table:style-name="TableRowCell" office:value-type="string">
            <text:p text:style-name="Table_20_Contents">94.7%</text:p>
          </table:table-cell>
          <table:table-cell table:style-name="TableRowCell" office:value-type="string">
            <text:p text:style-name="Table_20_Contents">85.0%</text:p>
          </table:table-cell>
          <table:table-cell table:style-name="TableRowCell" office:value-type="string">
            <text:p text:style-name="Table_20_Contents">94.6%</text:p>
          </table:table-cell>
          <table:table-cell table:style-name="TableRowCell" office:value-type="string">
            <text:p text:style-name="Table_20_Contents">64.4%</text:p>
          </table:table-cell>
          <table:table-cell table:style-name="TableRowCell" office:value-type="string">
            <text:p text:style-name="Table_20_Contents">76.6%</text:p>
          </table:table-cell>
          <table:table-cell table:style-name="TableRowCell" office:value-type="string">
            <text:p text:style-name="Table_20_Contents">67.3%</text:p>
          </table:table-cell>
          <table:table-cell table:style-name="TableRowCell" office:value-type="string">
            <text:p text:style-name="Table_20_Contents">1.24%</text:p>
          </table:table-cell>
          <table:table-cell table:style-name="TableRowCell" office:value-type="string">
            <text:p text:style-name="Table_20_Contents">Direct layer + canonical workbook atomic layer</text:p>
          </table:table-cell>
        </table:table-row>
        <table:table-row>
          <table:table-cell table:style-name="TableRowCell" office:value-type="string">
            <text:p text:style-name="Table_20_Contents">Qwen</text:p>
          </table:table-cell>
          <table:table-cell table:style-name="TableRowCell" office:value-type="string">
            <text:p text:style-name="Table_20_Contents">93.6%</text:p>
          </table:table-cell>
          <table:table-cell table:style-name="TableRowCell" office:value-type="string">
            <text:p text:style-name="Table_20_Contents">87.8%</text:p>
          </table:table-cell>
          <table:table-cell table:style-name="TableRowCell" office:value-type="string">
            <text:p text:style-name="Table_20_Contents">94.9%</text:p>
          </table:table-cell>
          <table:table-cell table:style-name="TableRowCell" office:value-type="string">
            <text:p text:style-name="Table_20_Contents">73.7%</text:p>
          </table:table-cell>
          <table:table-cell table:style-name="TableRowCell" office:value-type="string">
            <text:p text:style-name="Table_20_Contents">82.9%</text:p>
          </table:table-cell>
          <table:table-cell table:style-name="TableRowCell" office:value-type="string">
            <text:p text:style-name="Table_20_Contents">75.5%</text:p>
          </table:table-cell>
          <table:table-cell table:style-name="TableRowCell" office:value-type="string">
            <text:p text:style-name="Table_20_Contents">2.69%</text:p>
          </table:table-cell>
          <table:table-cell table:style-name="TableRowCell" office:value-type="string">
            <text:p text:style-name="Table_20_Contents">Direct layer + canonical workbook atomic layer</text:p>
          </table:table-cell>
        </table:table-row>
        <table:table-row>
          <table:table-cell table:style-name="TableRowCell" office:value-type="string">
            <text:p text:style-name="Table_20_Contents">Hybrid NLP</text:p>
          </table:table-cell>
          <table:table-cell table:style-name="TableRowCell" office:value-type="string">
            <text:p text:style-name="Table_20_Contents">N/A</text:p>
          </table:table-cell>
          <table:table-cell table:style-name="TableRowCell" office:value-type="string">
            <text:p text:style-name="Table_20_Contents">N/A</text:p>
          </table:table-cell>
          <table:table-cell table:style-name="TableRowCell" office:value-type="string">
            <text:p text:style-name="Table_20_Contents">99.2%</text:p>
          </table:table-cell>
          <table:table-cell table:style-name="TableRowCell" office:value-type="string">
            <text:p text:style-name="Table_20_Contents">75.8%</text:p>
          </table:table-cell>
          <table:table-cell table:style-name="TableRowCell" office:value-type="string">
            <text:p text:style-name="Table_20_Contents">85.9%</text:p>
          </table:table-cell>
          <table:table-cell table:style-name="TableRowCell" office:value-type="string">
            <text:p text:style-name="Table_20_Contents">76.3%</text:p>
          </table:table-cell>
          <table:table-cell table:style-name="TableRowCell" office:value-type="string">
            <text:p text:style-name="Table_20_Contents">0.13%</text:p>
          </table:table-cell>
          <table:table-cell table:style-name="TableRowCell" office:value-type="string">
            <text:p text:style-name="Table_20_Contents">PDF-grounded BERT/HNLP evaluation protocol</text:p>
          </table:table-cell>
        </table:table-row>
        <table:table-row>
          <table:table-cell table:style-name="TableRowCell" office:value-type="string">
            <text:p text:style-name="Table_20_Contents">BERT MULTI</text:p>
          </table:table-cell>
          <table:table-cell table:style-name="TableRowCell" office:value-type="string">
            <text:p text:style-name="Table_20_Contents">N/A</text:p>
          </table:table-cell>
          <table:table-cell table:style-name="TableRowCell" office:value-type="string">
            <text:p text:style-name="Table_20_Contents">N/A</text:p>
          </table:table-cell>
          <table:table-cell table:style-name="TableRowCell" office:value-type="string">
            <text:p text:style-name="Table_20_Contents">99.4%</text:p>
          </table:table-cell>
          <table:table-cell table:style-name="TableRowCell" office:value-type="string">
            <text:p text:style-name="Table_20_Contents">55.8%</text:p>
          </table:table-cell>
          <table:table-cell table:style-name="TableRowCell" office:value-type="string">
            <text:p text:style-name="Table_20_Contents">71.5%</text:p>
          </table:table-cell>
          <table:table-cell table:style-name="TableRowCell" office:value-type="string">
            <text:p text:style-name="Table_20_Contents">56.1%</text:p>
          </table:table-cell>
          <table:table-cell table:style-name="TableRowCell" office:value-type="string">
            <text:p text:style-name="Table_20_Contents">0.09%</text:p>
          </table:table-cell>
          <table:table-cell table:style-name="TableRowCell" office:value-type="string">
            <text:p text:style-name="Table_20_Contents">PDF-grounded BERT/HNLP evaluation protocol</text:p>
          </table:table-cell>
        </table:table-row>
      </table:table>
      <text:p text:style-name="FigureWithCaption"><draw:frame draw:name="img17" svg:width="6.25in" svg:height="3.79407in"><draw:image xlink:href="Pictures/138.png" xlink:type="simple" xlink:show="embed" xlink:actuate="onLoad"/></draw:frame></text:p>
      <text:p text:style-name="FigureCaption">Figure 19. Atomic operating profiles across available evidence tiers.</text:p>
      <text:p text:style-name="First_20_paragraph"><text:span text:style-name="T1">Values from different atomic evaluator tiers are descriptive and must not be interpreted as a five-system league table.</text:span></text:p>
      <text:p text:style-name="FigureWithCaption"><draw:frame draw:name="img18" svg:width="6.25in" svg:height="3.06519in"><draw:image xlink:href="Pictures/139.png" xlink:type="simple" xlink:show="embed" xlink:actuate="onLoad"/></draw:frame></text:p>
      <text:p text:style-name="FigureCaption">Figure 20. Common-evaluator four-system global factual profiles.</text:p>
      <text:p text:style-name="Text_20_body"><text:span text:style-name="T1">All four systems use the same PDFs, schema, fact splitter, thresholds, omission search and missing-output policy. Unsupported-content rates are isolated because their scale is smaller than the quality metrics.</text:span></text:p>
      <text:p text:style-name="FigureWithCaption"><draw:frame draw:name="img19" svg:width="6.25in" svg:height="2.67042in"><draw:image xlink:href="Pictures/140.png" xlink:type="simple" xlink:show="embed" xlink:actuate="onLoad"/></draw:frame></text:p>
      <text:p text:style-name="FigureCaption">Figure 21. Common-rule document outcomes for all four systems.</text:p>
      <text:p text:style-name="Text_20_body"><text:span text:style-name="T1">Successful, partial and failed classes are recomputed for every system from the same weighted-F1, completeness and unsupported-content thresholds.</text:span></text:p>
      <text:p text:style-name="Text_20_body">The common audit separates measurement differences from extraction differences more effectively than the historical workbook comparison. Remaining differences can arise from architecture, prompt and decoding behavior, source-boundary preservation, dictionary coverage, span acceptance, schema mapping, or differential sensitivity of the lexical evaluator to paraphrase. Because the adjudicator remains automated, the resulting rank is conditional on this operational definition and must be confirmed against a blinded human-annotated subset before it is presented as intrinsic model superiority.</text:p>
      <text:h text:style-name="Heading_20_2" text:outline-level="2"><text:bookmark-start text:name="historical-workflow-sensitivity-analysis-hybrid-nlp-versus-bert-multi"/>4.9 Historical-workflow sensitivity analysis: Hybrid NLP versus BERT MULTI<text:bookmark-end text:name="historical-workflow-sensitivity-analysis-hybrid-nlp-versus-bert-multi"/></text:h>
      <text:p text:style-name="TableCaption">Table 25. Paired HNLP–BERT statistical results</text:p>
      <table:table table:name="Table32" table:style-name="Table32">
        <table:table-column table:style-name="Table32.A"/>
        <table:table-column table:style-name="Table32.B"/>
        <table:table-column table:style-name="Table32.C"/>
        <table:table-header-rows>
          <table:table-row>
            <table:table-cell table:style-name="TableHeaderRowCell" office:value-type="string">
              <text:p text:style-name="Table_20_Heading"><text:span text:style-name="T2">Statistic</text:span></text:p>
            </table:table-cell>
            <table:table-cell table:style-name="TableHeaderRowCell" office:value-type="string">
              <text:p text:style-name="Table_20_Heading"><text:span text:style-name="T2">Estimate</text:span></text:p>
            </table:table-cell>
            <table:table-cell table:style-name="TableHeaderRowCell" office:value-type="string">
              <text:p text:style-name="Table_20_Heading"><text:span text:style-name="T2">Interpretation</text:span></text:p>
            </table:table-cell>
          </table:table-row>
        </table:table-header-rows>
        <table:table-row>
          <table:table-cell table:style-name="TableRowCell" office:value-type="string">
            <text:p text:style-name="Table_20_Contents">HNLP weighted F1</text:p>
          </table:table-cell>
          <table:table-cell table:style-name="TableRowCell" office:value-type="string">
            <text:p text:style-name="Table_20_Contents">85.94%</text:p>
          </table:table-cell>
          <table:table-cell table:style-name="TableRowCell" office:value-type="string">
            <text:p text:style-name="Table_20_Contents">Shared HNLP/BERT evaluator.</text:p>
          </table:table-cell>
        </table:table-row>
        <table:table-row>
          <table:table-cell table:style-name="TableRowCell" office:value-type="string">
            <text:p text:style-name="Table_20_Contents">BERT weighted F1</text:p>
          </table:table-cell>
          <table:table-cell table:style-name="TableRowCell" office:value-type="string">
            <text:p text:style-name="Table_20_Contents">71.51%</text:p>
          </table:table-cell>
          <table:table-cell table:style-name="TableRowCell" office:value-type="string">
            <text:p text:style-name="Table_20_Contents">Shared HNLP/BERT evaluator.</text:p>
          </table:table-cell>
        </table:table-row>
        <table:table-row>
          <table:table-cell table:style-name="TableRowCell" office:value-type="string">
            <text:p text:style-name="Table_20_Contents">Mean paired difference</text:p>
          </table:table-cell>
          <table:table-cell table:style-name="TableRowCell" office:value-type="string">
            <text:p text:style-name="Table_20_Contents">14.10%</text:p>
          </table:table-cell>
          <table:table-cell table:style-name="TableRowCell" office:value-type="string">
            <text:p text:style-name="Table_20_Contents">HNLP minus BERT across 24 categories.</text:p>
          </table:table-cell>
        </table:table-row>
        <table:table-row>
          <table:table-cell table:style-name="TableRowCell" office:value-type="string">
            <text:p text:style-name="Table_20_Contents">Median paired difference</text:p>
          </table:table-cell>
          <table:table-cell table:style-name="TableRowCell" office:value-type="string">
            <text:p text:style-name="Table_20_Contents">13.37%</text:p>
          </table:table-cell>
          <table:table-cell table:style-name="TableRowCell" office:value-type="string">
            <text:p text:style-name="Table_20_Contents">Robust central category difference.</text:p>
          </table:table-cell>
        </table:table-row>
        <table:table-row>
          <table:table-cell table:style-name="TableRowCell" office:value-type="string">
            <text:p text:style-name="Table_20_Contents">Category bootstrap 95% interval</text:p>
          </table:table-cell>
          <table:table-cell table:style-name="TableRowCell" office:value-type="string">
            <text:p text:style-name="Table_20_Contents">12.63% to 15.82%</text:p>
          </table:table-cell>
          <table:table-cell table:style-name="TableRowCell" office:value-type="string">
            <text:p text:style-name="Table_20_Contents">50,000 resamples of the 24 observed strata.</text:p>
          </table:table-cell>
        </table:table-row>
        <table:table-row>
          <table:table-cell table:style-name="TableRowCell" office:value-type="string">
            <text:p text:style-name="Table_20_Contents">Category wins</text:p>
          </table:table-cell>
          <table:table-cell table:style-name="TableRowCell" office:value-type="string">
            <text:p text:style-name="Table_20_Contents">HNLP 24; BERT 0; ties 0</text:p>
          </table:table-cell>
          <table:table-cell table:style-name="TableRowCell" office:value-type="string">
            <text:p text:style-name="Table_20_Contents">Sign consistency.</text:p>
          </table:table-cell>
        </table:table-row>
        <table:table-row>
          <table:table-cell table:style-name="TableRowCell" office:value-type="string">
            <text:p text:style-name="Table_20_Contents">Wilcoxon signed-rank</text:p>
          </table:table-cell>
          <table:table-cell table:style-name="TableRowCell" office:value-type="string">
            <text:p text:style-name="Table_20_Contents">W=0; p=1.19e-07</text:p>
          </table:table-cell>
          <table:table-cell table:style-name="TableRowCell" office:value-type="string">
            <text:p text:style-name="Table_20_Contents">Paired non-parametric sensitivity test.</text:p>
          </table:table-cell>
        </table:table-row>
      </table:table>
      <text:p text:style-name="FigureWithCaption"><draw:frame draw:name="img20" svg:width="6.25in" svg:height="6.92443in"><draw:image xlink:href="Pictures/141.png" xlink:type="simple" xlink:show="embed" xlink:actuate="onLoad"/></draw:frame></text:p>
      <text:p text:style-name="FigureCaption">Figure 22. Four-system category weighted-F1 heatmap.</text:p>
      <text:p text:style-name="First_20_paragraph"><text:span text:style-name="T1">All 96 system–category cells are recomputed by the same PDF-grounded evaluator; values are percentages.</text:span></text:p>
      <text:p text:style-name="FigureWithCaption"><draw:frame draw:name="img21" svg:width="6.25in" svg:height="6.81818in"><draw:image xlink:href="Pictures/142.png" xlink:type="simple" xlink:show="embed" xlink:actuate="onLoad"/></draw:frame></text:p>
      <text:p text:style-name="FigureCaption">Figure 23. Four-system category deviations from each category mean.</text:p>
      <text:p text:style-name="Text_20_body"><text:span text:style-name="T1">Each cell is the system's weighted F1 minus the four-system mean for that category, in percentage points. This joint display avoids privileged two-by-two contrasts.</text:span></text:p>
      <text:p text:style-name="FigureWithCaption"><draw:frame draw:name="img22" svg:width="6.25in" svg:height="4.8775in"><draw:image xlink:href="Pictures/143.png" xlink:type="simple" xlink:show="embed" xlink:actuate="onLoad"/></draw:frame></text:p>
      <text:p text:style-name="FigureCaption">Figure 24. Four-system category precision–recall operating points.</text:p>
      <text:p text:style-name="Text_20_body"><text:span text:style-name="T1">All four category profiles are measured by the common evaluator. Point positions remain conditional on its lexical support assumptions.</text:span></text:p>
      <text:p text:style-name="FigureWithCaption"><draw:frame draw:name="img23" svg:width="6.25in" svg:height="4.87455in"><draw:image xlink:href="Pictures/144.png" xlink:type="simple" xlink:show="embed" xlink:actuate="onLoad"/></draw:frame></text:p>
      <text:p text:style-name="FigureCaption">Figure 25. Four-system category completeness–unsupported-content profiles.</text:p>
      <text:p text:style-name="Text_20_body"><text:span text:style-name="T1">The preferred region is lower right. Cross-system distances are evaluator-compatible but not equivalent to independently adjudicated accuracy.</text:span></text:p>
      <text:p text:style-name="FigureWithCaption"><draw:frame draw:name="img24" svg:width="6.25in" svg:height="4.06985in"><draw:image xlink:href="Pictures/145.png" xlink:type="simple" xlink:show="embed" xlink:actuate="onLoad"/></draw:frame></text:p>
      <text:p text:style-name="FigureCaption">Figure 26. Four-system category weighted-F1 distributions.</text:p>
      <text:p text:style-name="Text_20_body"><text:span text:style-name="T1">Boxes and points show the same 24 categories for every system under the common evaluator.</text:span></text:p>
      <text:p text:style-name="Text_20_body">HNLP exceeds BERT MULTI in every observed category. The mean difference is 14.10 percentage points and the bootstrap interval does not include zero. This is strong evidence that the two concrete implementations occupy different operating points under the shared protocol. It is not evidence that deterministic NLP is universally superior to contextual encoders: HNLP may be better aligned with section-level verbatim extraction, while the BERT pipeline may be optimized for shorter entity spans and then lose recall during mapping and reconstruction.</text:p>
      <text:h text:style-name="Heading_20_2" text:outline-level="2"><text:bookmark-start text:name="segment-level-common-results-and-historical-sensitivity"/>4.10 Segment-level common results and historical sensitivity<text:bookmark-end text:name="segment-level-common-results-and-historical-sensitivity"/></text:h>
      <text:p text:style-name="First_20_paragraph">Table 26 preserves the earlier HNLP–BERT workflow as a sensitivity analysis. Figures 27–29 supersede its two-system visual scope by recomputing the same segment families for Gemma, Qwen, HNLP and BERT together. Agreement between layers strengthens a field-specialization hypothesis; disagreement is evidence of evaluator sensitivity and must not be silently averaged.</text:p>
      <text:p text:style-name="TableCaption">Table 26. Segment-level HNLP–BERT results</text:p>
      <table:table table:name="Table33" table:style-name="Table33">
        <table:table-column table:style-name="Table33.A"/>
        <table:table-column table:style-name="Table33.B"/>
        <table:table-column table:style-name="Table33.C"/>
        <table:table-column table:style-name="Table33.D"/>
        <table:table-column table:style-name="Table33.E"/>
        <table:table-column table:style-name="Table33.F"/>
        <table:table-column table:style-name="Table33.G"/>
        <table:table-header-rows>
          <table:table-row>
            <table:table-cell table:style-name="TableHeaderRowCell" office:value-type="string">
              <text:p text:style-name="Table_20_Heading"><text:span text:style-name="T2">Segment</text:span></text:p>
            </table:table-cell>
            <table:table-cell table:style-name="TableHeaderRowCell" office:value-type="string">
              <text:p text:style-name="Table_20_Heading"><text:span text:style-name="T2">HNLP F1</text:span></text:p>
            </table:table-cell>
            <table:table-cell table:style-name="TableHeaderRowCell" office:value-type="string">
              <text:p text:style-name="Table_20_Heading"><text:span text:style-name="T2">BERT F1</text:span></text:p>
            </table:table-cell>
            <table:table-cell table:style-name="TableHeaderRowCell" office:value-type="string">
              <text:p text:style-name="Table_20_Heading"><text:span text:style-name="T2">Difference</text:span></text:p>
            </table:table-cell>
            <table:table-cell table:style-name="TableHeaderRowCell" office:value-type="string">
              <text:p text:style-name="Table_20_Heading"><text:span text:style-name="T2">HNLP complete</text:span></text:p>
            </table:table-cell>
            <table:table-cell table:style-name="TableHeaderRowCell" office:value-type="string">
              <text:p text:style-name="Table_20_Heading"><text:span text:style-name="T2">BERT complete</text:span></text:p>
            </table:table-cell>
            <table:table-cell table:style-name="TableHeaderRowCell" office:value-type="string">
              <text:p text:style-name="Table_20_Heading"><text:span text:style-name="T2">Interpretation</text:span></text:p>
            </table:table-cell>
          </table:table-row>
        </table:table-header-rows>
        <table:table-row>
          <table:table-cell table:style-name="TableRowCell" office:value-type="string">
            <text:p text:style-name="Table_20_Contents">experience</text:p>
          </table:table-cell>
          <table:table-cell table:style-name="TableRowCell" office:value-type="string">
            <text:p text:style-name="Table_20_Contents">86.1%</text:p>
          </table:table-cell>
          <table:table-cell table:style-name="TableRowCell" office:value-type="string">
            <text:p text:style-name="Table_20_Contents">75.9%</text:p>
          </table:table-cell>
          <table:table-cell table:style-name="TableRowCell" office:value-type="string">
            <text:p text:style-name="Table_20_Contents">10.2%</text:p>
          </table:table-cell>
          <table:table-cell table:style-name="TableRowCell" office:value-type="string">
            <text:p text:style-name="Table_20_Contents">76.0%</text:p>
          </table:table-cell>
          <table:table-cell table:style-name="TableRowCell" office:value-type="string">
            <text:p text:style-name="Table_20_Contents">61.5%</text:p>
          </table:table-cell>
          <table:table-cell table:style-name="TableRowCell" office:value-type="string">
            <text:p text:style-name="Table_20_Contents">HNLP advantage</text:p>
          </table:table-cell>
        </table:table-row>
        <table:table-row>
          <table:table-cell table:style-name="TableRowCell" office:value-type="string">
            <text:p text:style-name="Table_20_Contents">skills</text:p>
          </table:table-cell>
          <table:table-cell table:style-name="TableRowCell" office:value-type="string">
            <text:p text:style-name="Table_20_Contents">90.4%</text:p>
          </table:table-cell>
          <table:table-cell table:style-name="TableRowCell" office:value-type="string">
            <text:p text:style-name="Table_20_Contents">50.4%</text:p>
          </table:table-cell>
          <table:table-cell table:style-name="TableRowCell" office:value-type="string">
            <text:p text:style-name="Table_20_Contents">40.0%</text:p>
          </table:table-cell>
          <table:table-cell table:style-name="TableRowCell" office:value-type="string">
            <text:p text:style-name="Table_20_Contents">84.0%</text:p>
          </table:table-cell>
          <table:table-cell table:style-name="TableRowCell" office:value-type="string">
            <text:p text:style-name="Table_20_Contents">34.1%</text:p>
          </table:table-cell>
          <table:table-cell table:style-name="TableRowCell" office:value-type="string">
            <text:p text:style-name="Table_20_Contents">HNLP advantage</text:p>
          </table:table-cell>
        </table:table-row>
        <table:table-row>
          <table:table-cell table:style-name="TableRowCell" office:value-type="string">
            <text:p text:style-name="Table_20_Contents">education</text:p>
          </table:table-cell>
          <table:table-cell table:style-name="TableRowCell" office:value-type="string">
            <text:p text:style-name="Table_20_Contents">92.0%</text:p>
          </table:table-cell>
          <table:table-cell table:style-name="TableRowCell" office:value-type="string">
            <text:p text:style-name="Table_20_Contents">69.2%</text:p>
          </table:table-cell>
          <table:table-cell table:style-name="TableRowCell" office:value-type="string">
            <text:p text:style-name="Table_20_Contents">22.8%</text:p>
          </table:table-cell>
          <table:table-cell table:style-name="TableRowCell" office:value-type="string">
            <text:p text:style-name="Table_20_Contents">86.1%</text:p>
          </table:table-cell>
          <table:table-cell table:style-name="TableRowCell" office:value-type="string">
            <text:p text:style-name="Table_20_Contents">53.5%</text:p>
          </table:table-cell>
          <table:table-cell table:style-name="TableRowCell" office:value-type="string">
            <text:p text:style-name="Table_20_Contents">HNLP advantage</text:p>
          </table:table-cell>
        </table:table-row>
        <table:table-row>
          <table:table-cell table:style-name="TableRowCell" office:value-type="string">
            <text:p text:style-name="Table_20_Contents">certifications</text:p>
          </table:table-cell>
          <table:table-cell table:style-name="TableRowCell" office:value-type="string">
            <text:p text:style-name="Table_20_Contents">53.6%</text:p>
          </table:table-cell>
          <table:table-cell table:style-name="TableRowCell" office:value-type="string">
            <text:p text:style-name="Table_20_Contents">83.6%</text:p>
          </table:table-cell>
          <table:table-cell table:style-name="TableRowCell" office:value-type="string">
            <text:p text:style-name="Table_20_Contents">-30.1%</text:p>
          </table:table-cell>
          <table:table-cell table:style-name="TableRowCell" office:value-type="string">
            <text:p text:style-name="Table_20_Contents">36.9%</text:p>
          </table:table-cell>
          <table:table-cell table:style-name="TableRowCell" office:value-type="string">
            <text:p text:style-name="Table_20_Contents">73.2%</text:p>
          </table:table-cell>
          <table:table-cell table:style-name="TableRowCell" office:value-type="string">
            <text:p text:style-name="Table_20_Contents">BERT advantage</text:p>
          </table:table-cell>
        </table:table-row>
        <table:table-row>
          <table:table-cell table:style-name="TableRowCell" office:value-type="string">
            <text:p text:style-name="Table_20_Contents">profile</text:p>
          </table:table-cell>
          <table:table-cell table:style-name="TableRowCell" office:value-type="string">
            <text:p text:style-name="Table_20_Contents">85.1%</text:p>
          </table:table-cell>
          <table:table-cell table:style-name="TableRowCell" office:value-type="string">
            <text:p text:style-name="Table_20_Contents">77.5%</text:p>
          </table:table-cell>
          <table:table-cell table:style-name="TableRowCell" office:value-type="string">
            <text:p text:style-name="Table_20_Contents">7.6%</text:p>
          </table:table-cell>
          <table:table-cell table:style-name="TableRowCell" office:value-type="string">
            <text:p text:style-name="Table_20_Contents">75.3%</text:p>
          </table:table-cell>
          <table:table-cell table:style-name="TableRowCell" office:value-type="string">
            <text:p text:style-name="Table_20_Contents">63.4%</text:p>
          </table:table-cell>
          <table:table-cell table:style-name="TableRowCell" office:value-type="string">
            <text:p text:style-name="Table_20_Contents">HNLP advantage</text:p>
          </table:table-cell>
        </table:table-row>
        <table:table-row>
          <table:table-cell table:style-name="TableRowCell" office:value-type="string">
            <text:p text:style-name="Table_20_Contents">language</text:p>
          </table:table-cell>
          <table:table-cell table:style-name="TableRowCell" office:value-type="string">
            <text:p text:style-name="Table_20_Contents">74.7%</text:p>
          </table:table-cell>
          <table:table-cell table:style-name="TableRowCell" office:value-type="string">
            <text:p text:style-name="Table_20_Contents">78.9%</text:p>
          </table:table-cell>
          <table:table-cell table:style-name="TableRowCell" office:value-type="string">
            <text:p text:style-name="Table_20_Contents">-4.2%</text:p>
          </table:table-cell>
          <table:table-cell table:style-name="TableRowCell" office:value-type="string">
            <text:p text:style-name="Table_20_Contents">60.3%</text:p>
          </table:table-cell>
          <table:table-cell table:style-name="TableRowCell" office:value-type="string">
            <text:p text:style-name="Table_20_Contents">65.9%</text:p>
          </table:table-cell>
          <table:table-cell table:style-name="TableRowCell" office:value-type="string">
            <text:p text:style-name="Table_20_Contents">BERT advantage</text:p>
          </table:table-cell>
        </table:table-row>
        <table:table-row>
          <table:table-cell table:style-name="TableRowCell" office:value-type="string">
            <text:p text:style-name="Table_20_Contents">seniority</text:p>
          </table:table-cell>
          <table:table-cell table:style-name="TableRowCell" office:value-type="string">
            <text:p text:style-name="Table_20_Contents">71.0%</text:p>
          </table:table-cell>
          <table:table-cell table:style-name="TableRowCell" office:value-type="string">
            <text:p text:style-name="Table_20_Contents">83.0%</text:p>
          </table:table-cell>
          <table:table-cell table:style-name="TableRowCell" office:value-type="string">
            <text:p text:style-name="Table_20_Contents">-12.0%</text:p>
          </table:table-cell>
          <table:table-cell table:style-name="TableRowCell" office:value-type="string">
            <text:p text:style-name="Table_20_Contents">66.2%</text:p>
          </table:table-cell>
          <table:table-cell table:style-name="TableRowCell" office:value-type="string">
            <text:p text:style-name="Table_20_Contents">76.5%</text:p>
          </table:table-cell>
          <table:table-cell table:style-name="TableRowCell" office:value-type="string">
            <text:p text:style-name="Table_20_Contents">BERT advantage</text:p>
          </table:table-cell>
        </table:table-row>
        <table:table-row>
          <table:table-cell table:style-name="TableRowCell" office:value-type="string">
            <text:p text:style-name="Table_20_Contents">category_classification</text:p>
          </table:table-cell>
          <table:table-cell table:style-name="TableRowCell" office:value-type="string">
            <text:p text:style-name="Table_20_Contents">N/A</text:p>
          </table:table-cell>
          <table:table-cell table:style-name="TableRowCell" office:value-type="string">
            <text:p text:style-name="Table_20_Contents">N/A</text:p>
          </table:table-cell>
          <table:table-cell table:style-name="TableRowCell" office:value-type="string">
            <text:p text:style-name="Table_20_Contents">N/A</text:p>
          </table:table-cell>
          <table:table-cell table:style-name="TableRowCell" office:value-type="string">
            <text:p text:style-name="Table_20_Contents">0.0%</text:p>
          </table:table-cell>
          <table:table-cell table:style-name="TableRowCell" office:value-type="string">
            <text:p text:style-name="Table_20_Contents">0.0%</text:p>
          </table:table-cell>
          <table:table-cell table:style-name="TableRowCell" office:value-type="string">
            <text:p text:style-name="Table_20_Contents">Not populated</text:p>
          </table:table-cell>
        </table:table-row>
      </table:table>
      <text:p text:style-name="FigureWithCaption"><draw:frame draw:name="img25" svg:width="6.25in" svg:height="3.72114in"><draw:image xlink:href="Pictures/146.png" xlink:type="simple" xlink:show="embed" xlink:actuate="onLoad"/></draw:frame></text:p>
      <text:p text:style-name="FigureCaption">Figure 27. Four-system segment-level weighted F1.</text:p>
      <text:p text:style-name="First_20_paragraph"><text:span text:style-name="T1">Seven shared segment labels are recomputed for all four systems by the same PDF-grounded evaluator.</text:span></text:p>
      <text:p text:style-name="FigureWithCaption"><draw:frame draw:name="img26" svg:width="6.25in" svg:height="3.72114in"><draw:image xlink:href="Pictures/147.png" xlink:type="simple" xlink:show="embed" xlink:actuate="onLoad"/></draw:frame></text:p>
      <text:p text:style-name="FigureCaption">Figure 28. Four-system segment-level completeness.</text:p>
      <text:p text:style-name="Text_20_body"><text:span text:style-name="T1">Completeness complements F1 by showing whether PDF-supported candidate evidence is represented under one common omission rule.</text:span></text:p>
      <text:p text:style-name="FigureWithCaption"><draw:frame draw:name="img27" svg:width="6.25in" svg:height="3.72114in"><draw:image xlink:href="Pictures/148.png" xlink:type="simple" xlink:show="embed" xlink:actuate="onLoad"/></draw:frame></text:p>
      <text:p text:style-name="FigureCaption">Figure 29. Four-system segment-population availability.</text:p>
      <text:p text:style-name="Text_20_body"><text:span text:style-name="T1">Population is recomputed directly from every raw JSON archive, so all four systems are represented without imputation.</text:span></text:p>
      <text:p text:style-name="Text_20_body">The common segment audit reveals strong task–architecture interaction. HNLP is best for skills (90.4%) and education (92.0%), where dictionaries, synonyms, section boundaries and long-block retention match the target. Qwen is strongest for profile (95.7%) and narrowly for certifications (84.3%); Gemma and Qwen both exceed 90% for experience and language. BERT is strongest for seniority (83.0%) and nearly matches Qwen for certifications (83.6%), consistent with compact entity-like targets, but it falls to 50.4% for skills. These reversals support a field-routed mixture of methods rather than a single universal winner.</text:p>
      <text:h text:style-name="Heading_20_2" text:outline-level="2"><text:bookmark-start text:name="outcome-distributions-and-why-f1-alone-is-insufficient"/>4.11 Outcome distributions and why F1 alone is insufficient<text:bookmark-end text:name="outcome-distributions-and-why-f1-alone-is-insufficient"/></text:h>
      <text:p text:style-name="First_20_paragraph">Under the common outcome rules, Gemma produced 856 successful, 1,417 partial and 211 failed outcomes; Qwen produced 1,012 successful, 1,314 partial and 158 failed outcomes; Hybrid NLP produced 914 successful, 1,177 partial and 393 failed outcomes; BERT MULTI produced 102 successful, 1,281 partial and 1,101 failed outcomes. BERT's weighted precision of 99.44% coexists with weighted recall of 55.83%. The difference illustrates why precision cannot be read as end-to-end adequacy: a system may be almost always correct when it emits a fact yet omit enough facts to make complete candidate retrieval unreliable.</text:p>
      <text:p text:style-name="Text_20_body">Conversely, HNLP's higher recall does not validate every normalized field. Category classification is unpopulated in both combined segment reports, and seniority remains an inferred construct rather than a directly extractive fact. Structural completion and semantic correctness must remain separately measured.</text:p>
      <text:h text:style-name="Heading_20_2" text:outline-level="2"><text:bookmark-start text:name="claims-permitted-and-prohibited-by-the-merged-evidence"/>4.12 Claims permitted and prohibited by the merged evidence<text:bookmark-end text:name="claims-permitted-and-prohibited-by-the-merged-evidence"/></text:h>
      <text:p text:style-name="TableCaption">Table 27. Five-system claims permitted and prohibited by the evidence</text:p>
      <table:table table:name="Table34" table:style-name="Table34">
        <table:table-column table:style-name="Table34.A"/>
        <table:table-column table:style-name="Table34.B"/>
        <table:table-column table:style-name="Table34.C"/>
        <table:table-header-rows>
          <table:table-row>
            <table:table-cell table:style-name="TableHeaderRowCell" office:value-type="string">
              <text:p text:style-name="Table_20_Heading"><text:span text:style-name="T2">Claim</text:span></text:p>
            </table:table-cell>
            <table:table-cell table:style-name="TableHeaderRowCell" office:value-type="string">
              <text:p text:style-name="Table_20_Heading"><text:span text:style-name="T2">Status</text:span></text:p>
            </table:table-cell>
            <table:table-cell table:style-name="TableHeaderRowCell" office:value-type="string">
              <text:p text:style-name="Table_20_Heading"><text:span text:style-name="T2">Reason</text:span></text:p>
            </table:table-cell>
          </table:table-row>
        </table:table-header-rows>
        <table:table-row>
          <table:table-cell table:style-name="TableRowCell" office:value-type="string">
            <text:p text:style-name="Table_20_Contents">ChatGPT has the broadest common-method lexical coverage proxy.</text:p>
          </table:table-cell>
          <table:table-cell table:style-name="TableRowCell" office:value-type="string">
            <text:p text:style-name="Table_20_Contents">Permitted</text:p>
          </table:table-cell>
          <table:table-cell table:style-name="TableRowCell" office:value-type="string">
            <text:p text:style-name="Table_20_Contents">All three generative systems share the direct lexical implementation.</text:p>
          </table:table-cell>
        </table:table-row>
        <table:table-row>
          <table:table-cell table:style-name="TableRowCell" office:value-type="string">
            <text:p text:style-name="Table_20_Contents">Qwen has higher atomic coverage than Gemma in the canonical workbooks.</text:p>
          </table:table-cell>
          <table:table-cell table:style-name="TableRowCell" office:value-type="string">
            <text:p text:style-name="Table_20_Contents">Permitted with caveat</text:p>
          </table:table-cell>
          <table:table-cell table:style-name="TableRowCell" office:value-type="string">
            <text:p text:style-name="Table_20_Contents">Same nominal layer, but evaluator heterogeneity limits causal attribution.</text:p>
          </table:table-cell>
        </table:table-row>
        <table:table-row>
          <table:table-cell table:style-name="TableRowCell" office:value-type="string">
            <text:p text:style-name="Table_20_Contents">HNLP outperforms BERT under the shared HNLP/BERT evaluator.</text:p>
          </table:table-cell>
          <table:table-cell table:style-name="TableRowCell" office:value-type="string">
            <text:p text:style-name="Table_20_Contents">Permitted with caveat</text:p>
          </table:table-cell>
          <table:table-cell table:style-name="TableRowCell" office:value-type="string">
            <text:p text:style-name="Table_20_Contents">All 24 categories favour HNLP; automated adjudication remains conditional.</text:p>
          </table:table-cell>
        </table:table-row>
        <table:table-row>
          <table:table-cell table:style-name="TableRowCell" office:value-type="string">
            <text:p text:style-name="Table_20_Contents">Gemma, Qwen, HNLP and BERT can be compared under the new common automated evaluator.</text:p>
          </table:table-cell>
          <table:table-cell table:style-name="TableRowCell" office:value-type="string">
            <text:p text:style-name="Table_20_Contents">Permitted with caveat</text:p>
          </table:table-cell>
          <table:table-cell table:style-name="TableRowCell" office:value-type="string">
            <text:p text:style-name="Table_20_Contents">Corpus, schema, matcher, thresholds, missing-output policy and aggregation are held constant; human gold is still absent.</text:p>
          </table:table-cell>
        </table:table-row>
        <table:table-row>
          <table:table-cell table:style-name="TableRowCell" office:value-type="string">
            <text:p text:style-name="Table_20_Contents">The highest common-evaluator F1 identifies the intrinsically best architecture.</text:p>
          </table:table-cell>
          <table:table-cell table:style-name="TableRowCell" office:value-type="string">
            <text:p text:style-name="Table_20_Contents">Prohibited</text:p>
          </table:table-cell>
          <table:table-cell table:style-name="TableRowCell" office:value-type="string">
            <text:p text:style-name="Table_20_Contents">The result remains conditional on PDF conversion, lexical support, fact splitting and ChatGPT-assisted omission candidates.</text:p>
          </table:table-cell>
        </table:table-row>
        <table:table-row>
          <table:table-cell table:style-name="TableRowCell" office:value-type="string">
            <text:p text:style-name="Table_20_Contents">ChatGPT is ranked against the other four on atomic factual quality.</text:p>
          </table:table-cell>
          <table:table-cell table:style-name="TableRowCell" office:value-type="string">
            <text:p text:style-name="Table_20_Contents">Prohibited</text:p>
          </table:table-cell>
          <table:table-cell table:style-name="TableRowCell" office:value-type="string">
            <text:p text:style-name="Table_20_Contents">ChatGPT is the omission-candidate reference in the common audit and cannot be scored fairly against itself.</text:p>
          </table:table-cell>
        </table:table-row>
        <table:table-row>
          <table:table-cell table:style-name="TableRowCell" office:value-type="string">
            <text:p text:style-name="Table_20_Contents">MoE routing caused Qwen–Gemma differences.</text:p>
          </table:table-cell>
          <table:table-cell table:style-name="TableRowCell" office:value-type="string">
            <text:p text:style-name="Table_20_Contents">Prohibited</text:p>
          </table:table-cell>
          <table:table-cell table:style-name="TableRowCell" office:value-type="string">
            <text:p text:style-name="Table_20_Contents">No dense control, route logs, or factorial isolation.</text:p>
          </table:table-cell>
        </table:table-row>
        <table:table-row>
          <table:table-cell table:style-name="TableRowCell" office:value-type="string">
            <text:p text:style-name="Table_20_Contents">Reasoning off caused local-model omissions.</text:p>
          </table:table-cell>
          <table:table-cell table:style-name="TableRowCell" office:value-type="string">
            <text:p text:style-name="Table_20_Contents">Prohibited</text:p>
          </table:table-cell>
          <table:table-cell table:style-name="TableRowCell" office:value-type="string">
            <text:p text:style-name="Table_20_Contents">No reasoning-on counterfactual run.</text:p>
          </table:table-cell>
        </table:table-row>
        <table:table-row>
          <table:table-cell table:style-name="TableRowCell" office:value-type="string">
            <text:p text:style-name="Table_20_Contents">BERT multilingual weights definitely executed.</text:p>
          </table:table-cell>
          <table:table-cell table:style-name="TableRowCell" office:value-type="string">
            <text:p text:style-name="Table_20_Contents">Prohibited</text:p>
          </table:table-cell>
          <table:table-cell table:style-name="TableRowCell" office:value-type="string">
            <text:p text:style-name="Table_20_Contents">Local/remote model provenance mismatch and no artifact hash.</text:p>
          </table:table-cell>
        </table:table-row>
      </table:table>
      <text:h text:style-name="Heading_20_1" text:outline-level="1"><text:bookmark-start text:name="critical-analysis-and-discussion"/>5. Critical Analysis and Discussion<text:bookmark-end text:name="critical-analysis-and-discussion"/></text:h>
      <text:h text:style-name="Heading_20_2" text:outline-level="2"><text:bookmark-start text:name="main-interpretation"/>5.1 Main interpretation<text:bookmark-end text:name="main-interpretation"/></text:h>
      <text:p text:style-name="First_20_paragraph">The strongest defensible conclusion is a trade-off, not a universal rank. Qwen provides more complete structured coverage, while Gemma is more conservative. ChatGPT provides the broadest direct lexical capture and the most complete deterministic metadata, but cannot be assigned a directly comparable atomic-fact rank because the available PDF-grounded workbooks evaluate the local model as the prediction and use ChatGPT as a diagnostic reference.</text:p>
      <text:h text:style-name="Heading_20_2" text:outline-level="2"><text:bookmark-start text:name="why-high-precision-does-not-justify-negative-filtering"/>5.2 Why high precision does not justify negative filtering<text:bookmark-end text:name="why-high-precision-does-not-justify-negative-filtering"/></text:h>
      <text:p text:style-name="First_20_paragraph">A supported extracted fact can be used as positive evidence. A missing extracted fact is ambiguous: it may be absent from the source, omitted by the extractor, lost through PDF reading order, or assigned to another segment. Since recall and completeness remain below precision, a RAG system that excludes candidates solely because a structured field is empty would transform extraction omissions into ranking or screening errors.</text:p>
      <text:h text:style-name="Heading_20_2" text:outline-level="2"><text:bookmark-start text:name="domain-variation-and-evaluator-confounding"/>5.3 Domain variation and evaluator confounding<text:bookmark-end text:name="domain-variation-and-evaluator-confounding"/></text:h>
      <text:p text:style-name="First_20_paragraph">The category figures show pronounced reversals. Some may reflect genuine model–domain interaction, such as differences in CV length, formatting, terminology, or section structure. However, the source workbooks also vary in atomic-fact granularity, pairing logic, similarity method, and outcome overrides. Consequently, category differences identify where investigation is required; they do not by themselves identify why the difference occurred.</text:p>
      <text:h text:style-name="Heading_20_2" text:outline-level="2"><text:bookmark-start text:name="why-moe-architecture-is-not-yet-a-causal-explanation"/>5.4 Why MoE architecture is not yet a causal explanation<text:bookmark-end text:name="why-moe-architecture-is-not-yet-a-causal-explanation"/></text:h>
      <text:p text:style-name="First_20_paragraph">Both local filenames describe sparse or mixture-of-experts variants, so this benchmark does not compare a single architectural factor against a controlled dense baseline. Quantization, active parameter routing, prompt interpretation, server implementation, and evaluation workflow are entangled. The phrase 'MoE effect' would therefore overstate the design. The appropriate unit of inference is the end-to-end extraction pipeline.</text:p>
      <text:h text:style-name="Heading_20_2" text:outline-level="2"><text:bookmark-start text:name="implications-for-rag-architecture"/>5.5 Implications for RAG architecture<text:bookmark-end text:name="implications-for-rag-architecture"/></text:h>
      <text:p text:style-name="First_20_paragraph">The original RAG formulation emphasizes external evidence [1]. For CV search, that principle implies that retrieved structured facts must retain links to source passages. A defensible architecture uses field-aware structured retrieval for high-precision positive evidence, raw-section fallback for recall, and criterion-level citations in every generated explanation. Agreement between models may be used as a confidence signal, but shared agreement cannot substitute for source support.</text:p>
      <text:h text:style-name="Heading_20_2" text:outline-level="2"><text:bookmark-start text:name="analytical-attribution-why-the-results-must-be-questioned"/>5.6 Analytical attribution: why the results must be questioned<text:bookmark-end text:name="analytical-attribution-why-the-results-must-be-questioned"/></text:h>
      <text:p text:style-name="First_20_paragraph">The reported numbers are observations from end-to-end pipelines, not direct measures of intrinsic model intelligence. The dependent variables are produced after PDF decoding, prompt interpretation, generation, parsing, normalization, atomization, matching, and outcome aggregation. A valid analysis therefore asks which mechanisms could generate each observed pattern and what evidence would falsify those mechanisms.</text:p>
      <text:p text:style-name="Text_20_body"><draw:frame draw:style-name="fr1" text:anchor-type="as-char"><draw:object xlink:href="Formula-149/" xlink:type="simple" xlink:show="embed" xlink:actuate="onLoad"/></draw:frame> (32)</text:p>
      <text:p text:style-name="FigureWithCaption"><draw:frame draw:name="img28" svg:width="6.65in" svg:height="3.86039in"><draw:image xlink:href="Pictures/151.png" xlink:type="simple" xlink:show="embed" xlink:actuate="onLoad"/></draw:frame></text:p>
      <text:p text:style-name="FigureCaption">Figure 13. Layered causal decomposition of apparent model deviations.</text:p>
      <text:p text:style-name="P49">Note. Causal-hypothesis diagram only. The paths are plausible mechanisms; no path coefficient or causal effect was estimated.</text:p>
      <text:p text:style-name="TableCaption">Table 14. Plausible error sources, observable signatures, and falsification tests</text:p>
      <table:table table:name="Table35" table:style-name="Table35">
        <table:table-column table:style-name="Table35.A"/>
        <table:table-column table:style-name="Table35.B"/>
        <table:table-column table:style-name="Table35.C"/>
        <table:table-column table:style-name="Table35.D"/>
        <table:table-header-rows>
          <table:table-row>
            <table:table-cell table:style-name="TableHeaderRowCell" office:value-type="string">
              <text:p text:style-name="Table_20_Heading"><text:span text:style-name="T2">Source</text:span></text:p>
            </table:table-cell>
            <table:table-cell table:style-name="TableHeaderRowCell" office:value-type="string">
              <text:p text:style-name="Table_20_Heading"><text:span text:style-name="T2">Mechanism</text:span></text:p>
            </table:table-cell>
            <table:table-cell table:style-name="TableHeaderRowCell" office:value-type="string">
              <text:p text:style-name="Table_20_Heading"><text:span text:style-name="T2">Expected signature</text:span></text:p>
            </table:table-cell>
            <table:table-cell table:style-name="TableHeaderRowCell" office:value-type="string">
              <text:p text:style-name="Table_20_Heading"><text:span text:style-name="T2">Required test</text:span></text:p>
            </table:table-cell>
          </table:table-row>
        </table:table-header-rows>
        <table:table-row>
          <table:table-cell table:style-name="TableRowCell" office:value-type="string">
            <text:p text:style-name="Table_20_Contents">PDF extraction / reading order</text:p>
          </table:table-cell>
          <table:table-cell table:style-name="TableRowCell" office:value-type="string">
            <text:p text:style-name="Table_20_Contents">Missing or reordered lines, columns, headers, tables</text:p>
          </table:table-cell>
          <table:table-cell table:style-name="TableRowCell" office:value-type="string">
            <text:p text:style-name="Table_20_Contents">Low lexical support concentrated in complex layouts</text:p>
          </table:table-cell>
          <table:table-cell table:style-name="TableRowCell" office:value-type="string">
            <text:p text:style-name="Table_20_Contents">Re-extract with two PDF engines; page-image adjudication</text:p>
          </table:table-cell>
        </table:table-row>
        <table:table-row>
          <table:table-cell table:style-name="TableRowCell" office:value-type="string">
            <text:p text:style-name="Table_20_Contents">Prompt asymmetry</text:p>
          </table:table-cell>
          <table:table-cell table:style-name="TableRowCell" office:value-type="string">
            <text:p text:style-name="Table_20_Contents">ChatGPT prompt explicitly permits multi-segment duplication; local prompt requests isolated verbatim blocks</text:p>
          </table:table-cell>
          <table:table-cell table:style-name="TableRowCell" office:value-type="string">
            <text:p text:style-name="Table_20_Contents">Higher ChatGPT coverage and different segment boundaries</text:p>
          </table:table-cell>
          <table:table-cell table:style-name="TableRowCell" office:value-type="string">
            <text:p text:style-name="Table_20_Contents">Run all models under one common semantic contract</text:p>
          </table:table-cell>
        </table:table-row>
        <table:table-row>
          <table:table-cell table:style-name="TableRowCell" office:value-type="string">
            <text:p text:style-name="Table_20_Contents">Field ontology</text:p>
          </table:table-cell>
          <table:table-cell table:style-name="TableRowCell" office:value-type="string">
            <text:p text:style-name="Table_20_Contents">Experience, skills, seniority, and classification overlap conceptually</text:p>
          </table:table-cell>
          <table:table-cell table:style-name="TableRowCell" office:value-type="string">
            <text:p text:style-name="Table_20_Contents">Segmentation errors and partial matches</text:p>
          </table:table-cell>
          <table:table-cell table:style-name="TableRowCell" office:value-type="string">
            <text:p text:style-name="Table_20_Contents">Multi-label source-span annotation with primary/secondary roles</text:p>
          </table:table-cell>
        </table:table-row>
        <table:table-row>
          <table:table-cell table:style-name="TableRowCell" office:value-type="string">
            <text:p text:style-name="Table_20_Contents">XML-to-JSON mapping</text:p>
          </table:table-cell>
          <table:table-cell table:style-name="TableRowCell" office:value-type="string">
            <text:p text:style-name="Table_20_Contents">Correct text may be dropped, merged, or assigned to the wrong object</text:p>
          </table:table-cell>
          <table:table-cell table:style-name="TableRowCell" office:value-type="string">
            <text:p text:style-name="Table_20_Contents">Valid XML but missing JSON facts</text:p>
          </table:table-cell>
          <table:table-cell table:style-name="TableRowCell" office:value-type="string">
            <text:p text:style-name="Table_20_Contents">Persist raw XML; unit-test every transformation</text:p>
          </table:table-cell>
        </table:table-row>
        <table:table-row>
          <table:table-cell table:style-name="TableRowCell" office:value-type="string">
            <text:p text:style-name="Table_20_Contents">Metadata population</text:p>
          </table:table-cell>
          <table:table-cell table:style-name="TableRowCell" office:value-type="string">
            <text:p text:style-name="Table_20_Contents">LLMs asked to infer deterministic values</text:p>
          </table:table-cell>
          <table:table-cell table:style-name="TableRowCell" office:value-type="string">
            <text:p text:style-name="Table_20_Contents">16.7% local metadata versus 94.7% ChatGPT</text:p>
          </table:table-cell>
          <table:table-cell table:style-name="TableRowCell" office:value-type="string">
            <text:p text:style-name="Table_20_Contents">Populate IDs, filename and schema version outside the model</text:p>
          </table:table-cell>
        </table:table-row>
        <table:table-row>
          <table:table-cell table:style-name="TableRowCell" office:value-type="string">
            <text:p text:style-name="Table_20_Contents">Evaluator heterogeneity</text:p>
          </table:table-cell>
          <table:table-cell table:style-name="TableRowCell" office:value-type="string">
            <text:p text:style-name="Table_20_Contents">Different atomizers, matchers, overrides, and critical-error proxies</text:p>
          </table:table-cell>
          <table:table-cell table:style-name="TableRowCell" office:value-type="string">
            <text:p text:style-name="Table_20_Contents">Very low cross-category rank association</text:p>
          </table:table-cell>
          <table:table-cell table:style-name="TableRowCell" office:value-type="string">
            <text:p text:style-name="Table_20_Contents">One frozen evaluator and blinded human gold standard</text:p>
          </table:table-cell>
        </table:table-row>
        <table:table-row>
          <table:table-cell table:style-name="TableRowCell" office:value-type="string">
            <text:p text:style-name="Table_20_Contents">Quantization</text:p>
          </table:table-cell>
          <table:table-cell table:style-name="TableRowCell" office:value-type="string">
            <text:p text:style-name="Table_20_Contents">Expert or router perturbation from Q4 representation</text:p>
          </table:table-cell>
          <table:table-cell table:style-name="TableRowCell" office:value-type="string">
            <text:p text:style-name="Table_20_Contents">Potential model/category-specific instability</text:p>
          </table:table-cell>
          <table:table-cell table:style-name="TableRowCell" office:value-type="string">
            <text:p text:style-name="Table_20_Contents">Same checkpoint at Q4, Q8 and FP16 on a fixed sample</text:p>
          </table:table-cell>
        </table:table-row>
        <table:table-row>
          <table:table-cell table:style-name="TableRowCell" office:value-type="string">
            <text:p text:style-name="Table_20_Contents">Context and truncation</text:p>
          </table:table-cell>
          <table:table-cell table:style-name="TableRowCell" office:value-type="string">
            <text:p text:style-name="Table_20_Contents">Long/irregular documents or output limits omit late evidence</text:p>
          </table:table-cell>
          <table:table-cell table:style-name="TableRowCell" office:value-type="string">
            <text:p text:style-name="Table_20_Contents">Recall decreases with document/output length</text:p>
          </table:table-cell>
          <table:table-cell table:style-name="TableRowCell" office:value-type="string">
            <text:p text:style-name="Table_20_Contents">Length-stratified analysis and finish-reason audit</text:p>
          </table:table-cell>
        </table:table-row>
        <table:table-row>
          <table:table-cell table:style-name="TableRowCell" office:value-type="string">
            <text:p text:style-name="Table_20_Contents">Parallel serving</text:p>
          </table:table-cell>
          <table:table-cell table:style-name="TableRowCell" office:value-type="string">
            <text:p text:style-name="Table_20_Contents">Four slots alter memory pressure, batching, and tail behavior</text:p>
          </table:table-cell>
          <table:table-cell table:style-name="TableRowCell" office:value-type="string">
            <text:p text:style-name="Table_20_Contents">Failures correlate with concurrency or request order</text:p>
          </table:table-cell>
          <table:table-cell table:style-name="TableRowCell" office:value-type="string">
            <text:p text:style-name="Table_20_Contents">Repeat at one and four slots with identical seeds</text:p>
          </table:table-cell>
        </table:table-row>
        <table:table-row>
          <table:table-cell table:style-name="TableRowCell" office:value-type="string">
            <text:p text:style-name="Table_20_Contents">Reasoning disabled</text:p>
          </table:table-cell>
          <table:table-cell table:style-name="TableRowCell" office:value-type="string">
            <text:p text:style-name="Table_20_Contents">No explicit deliberative coverage/self-check pass</text:p>
          </table:table-cell>
          <table:table-cell table:style-name="TableRowCell" office:value-type="string">
            <text:p text:style-name="Table_20_Contents">Omissions in cross-section or derived fields</text:p>
          </table:table-cell>
          <table:table-cell table:style-name="TableRowCell" office:value-type="string">
            <text:p text:style-name="Table_20_Contents">Controlled on/off/budgeted experiment</text:p>
          </table:table-cell>
        </table:table-row>
        <table:table-row>
          <table:table-cell table:style-name="TableRowCell" office:value-type="string">
            <text:p text:style-name="Table_20_Contents">Model routing/domain interaction</text:p>
          </table:table-cell>
          <table:table-cell table:style-name="TableRowCell" office:value-type="string">
            <text:p text:style-name="Table_20_Contents">Tokens activate different expert paths</text:p>
          </table:table-cell>
          <table:table-cell table:style-name="TableRowCell" office:value-type="string">
            <text:p text:style-name="Table_20_Contents">Stable category- or language-specific reversals</text:p>
          </table:table-cell>
          <table:table-cell table:style-name="TableRowCell" office:value-type="string">
            <text:p text:style-name="Table_20_Contents">Router traces, entropy, expert overlap and dense controls</text:p>
          </table:table-cell>
        </table:table-row>
        <table:table-row>
          <table:table-cell table:style-name="TableRowCell" office:value-type="string">
            <text:p text:style-name="Table_20_Contents">Stochastic decoding</text:p>
          </table:table-cell>
          <table:table-cell table:style-name="TableRowCell" office:value-type="string">
            <text:p text:style-name="Table_20_Contents">Sampling settings and seeds not retained</text:p>
          </table:table-cell>
          <table:table-cell table:style-name="TableRowCell" office:value-type="string">
            <text:p text:style-name="Table_20_Contents">Within-model rerun variance</text:p>
          </table:table-cell>
          <table:table-cell table:style-name="TableRowCell" office:value-type="string">
            <text:p text:style-name="Table_20_Contents">Deterministic decoding or repeated runs with recorded seeds</text:p>
          </table:table-cell>
        </table:table-row>
      </table:table>
      <text:h text:style-name="Heading_20_2" text:outline-level="2"><text:bookmark-start text:name="what-the-deviations-actually-show"/>5.7 What the deviations actually show<text:bookmark-end text:name="what-the-deviations-actually-show"/></text:h>
      <text:p text:style-name="First_20_paragraph">Qwen's pooled weighted recall exceeds Gemma's by approximately 9.2 percentage points and weighted F1 by 6.3 points, while Gemma's unsupported-content rate is approximately 1.45 points lower. This is consistent with a broader Qwen emission boundary and a more conservative Gemma boundary. It is not proof that Qwen reasons better or that Gemma's experts are less capable. Prompt sensitivity, routing, quantization, and evaluator differences can produce the same observable trade-off.</text:p>
      <text:p text:style-name="Text_20_body">The category-level evidence weakens any universal ranking. Qwen wins 15 categories and Gemma nine, but the mean paired advantage is only 3.4 points, its bootstrap interval crosses zero, and the paired tests are not conventionally significant. Pearson association is approximately 0.10 and Spearman association approximately zero. The two evaluation pipelines therefore do not even produce a stable common ordering of category difficulty. That instability is itself a result requiring explanation.</text:p>
      <text:p text:style-name="TableCaption">Table 15. Extreme category deviations requiring forensic review</text:p>
      <table:table table:name="Table36" table:style-name="Table36">
        <table:table-column table:style-name="Table36.A"/>
        <table:table-column table:style-name="Table36.B"/>
        <table:table-column table:style-name="Table36.C"/>
        <table:table-column table:style-name="Table36.D"/>
        <table:table-column table:style-name="Table36.E"/>
        <table:table-header-rows>
          <table:table-row>
            <table:table-cell table:style-name="TableHeaderRowCell" office:value-type="string">
              <text:p text:style-name="Table_20_Heading"><text:span text:style-name="T2">Category</text:span></text:p>
            </table:table-cell>
            <table:table-cell table:style-name="TableHeaderRowCell" office:value-type="string">
              <text:p text:style-name="Table_20_Heading"><text:span text:style-name="T2">Qwen − Gemma F1</text:span></text:p>
            </table:table-cell>
            <table:table-cell table:style-name="TableHeaderRowCell" office:value-type="string">
              <text:p text:style-name="Table_20_Heading"><text:span text:style-name="T2">Direction</text:span></text:p>
            </table:table-cell>
            <table:table-cell table:style-name="TableHeaderRowCell" office:value-type="string">
              <text:p text:style-name="Table_20_Heading"><text:span text:style-name="T2">Observed clue</text:span></text:p>
            </table:table-cell>
            <table:table-cell table:style-name="TableHeaderRowCell" office:value-type="string">
              <text:p text:style-name="Table_20_Heading"><text:span text:style-name="T2">Academic response</text:span></text:p>
            </table:table-cell>
          </table:table-row>
        </table:table-header-rows>
        <table:table-row>
          <table:table-cell table:style-name="TableRowCell" office:value-type="string">
            <text:p text:style-name="Table_20_Contents">Accountant</text:p>
          </table:table-cell>
          <table:table-cell table:style-name="TableRowCell" office:value-type="string">
            <text:p text:style-name="Table_20_Contents">+43.0 points</text:p>
          </table:table-cell>
          <table:table-cell table:style-name="TableRowCell" office:value-type="string">
            <text:p text:style-name="Table_20_Contents">Qwen advantage</text:p>
          </table:table-cell>
          <table:table-cell table:style-name="TableRowCell" office:value-type="string">
            <text:p text:style-name="Table_20_Contents">Gemma recall 28.7%; Qwen unsupported 17.2%</text:p>
          </table:table-cell>
          <table:table-cell table:style-name="TableRowCell" office:value-type="string">
            <text:p text:style-name="Table_20_Contents">Audit atomization, prompt output, parser and critical proxy before substantive interpretation</text:p>
          </table:table-cell>
        </table:table-row>
        <table:table-row>
          <table:table-cell table:style-name="TableRowCell" office:value-type="string">
            <text:p text:style-name="Table_20_Contents">BPO</text:p>
          </table:table-cell>
          <table:table-cell table:style-name="TableRowCell" office:value-type="string">
            <text:p text:style-name="Table_20_Contents">+24.0 points</text:p>
          </table:table-cell>
          <table:table-cell table:style-name="TableRowCell" office:value-type="string">
            <text:p text:style-name="Table_20_Contents">Qwen advantage</text:p>
          </table:table-cell>
          <table:table-cell table:style-name="TableRowCell" office:value-type="string">
            <text:p text:style-name="Table_20_Contents">Gemma recall 31.9%</text:p>
          </table:table-cell>
          <table:table-cell table:style-name="TableRowCell" office:value-type="string">
            <text:p text:style-name="Table_20_Contents">Check truncation, empty blocks and category-specific matching</text:p>
          </table:table-cell>
        </table:table-row>
        <table:table-row>
          <table:table-cell table:style-name="TableRowCell" office:value-type="string">
            <text:p text:style-name="Table_20_Contents">Arts</text:p>
          </table:table-cell>
          <table:table-cell table:style-name="TableRowCell" office:value-type="string">
            <text:p text:style-name="Table_20_Contents">−21.3 points</text:p>
          </table:table-cell>
          <table:table-cell table:style-name="TableRowCell" office:value-type="string">
            <text:p text:style-name="Table_20_Contents">Gemma advantage</text:p>
          </table:table-cell>
          <table:table-cell table:style-name="TableRowCell" office:value-type="string">
            <text:p text:style-name="Table_20_Contents">Qwen precision 71.3%; unsupported 27.2%</text:p>
          </table:table-cell>
          <table:table-cell table:style-name="TableRowCell" office:value-type="string">
            <text:p text:style-name="Table_20_Contents">Inspect unsupported classifications and source-layout effects</text:p>
          </table:table-cell>
        </table:table-row>
        <table:table-row>
          <table:table-cell table:style-name="TableRowCell" office:value-type="string">
            <text:p text:style-name="Table_20_Contents">Business Development</text:p>
          </table:table-cell>
          <table:table-cell table:style-name="TableRowCell" office:value-type="string">
            <text:p text:style-name="Table_20_Contents">−20.8 points</text:p>
          </table:table-cell>
          <table:table-cell table:style-name="TableRowCell" office:value-type="string">
            <text:p text:style-name="Table_20_Contents">Gemma advantage</text:p>
          </table:table-cell>
          <table:table-cell table:style-name="TableRowCell" office:value-type="string">
            <text:p text:style-name="Table_20_Contents">Qwen recall 55.3%; unsupported 6.1%</text:p>
          </table:table-cell>
          <table:table-cell table:style-name="TableRowCell" office:value-type="string">
            <text:p text:style-name="Table_20_Contents">Check missing source ID, parser mapping and evaluator rules</text:p>
          </table:table-cell>
        </table:table-row>
        <table:table-row>
          <table:table-cell table:style-name="TableRowCell" office:value-type="string">
            <text:p text:style-name="Table_20_Contents">Sales</text:p>
          </table:table-cell>
          <table:table-cell table:style-name="TableRowCell" office:value-type="string">
            <text:p text:style-name="Table_20_Contents">−16.9 points</text:p>
          </table:table-cell>
          <table:table-cell table:style-name="TableRowCell" office:value-type="string">
            <text:p text:style-name="Table_20_Contents">Gemma advantage</text:p>
          </table:table-cell>
          <table:table-cell table:style-name="TableRowCell" office:value-type="string">
            <text:p text:style-name="Table_20_Contents">Qwen recall 56.3%</text:p>
          </table:table-cell>
          <table:table-cell table:style-name="TableRowCell" office:value-type="string">
            <text:p text:style-name="Table_20_Contents">Inspect field-boundary and omission concentration</text:p>
          </table:table-cell>
        </table:table-row>
        <table:table-row>
          <table:table-cell table:style-name="TableRowCell" office:value-type="string">
            <text:p text:style-name="Table_20_Contents">Advocate</text:p>
          </table:table-cell>
          <table:table-cell table:style-name="TableRowCell" office:value-type="string">
            <text:p text:style-name="Table_20_Contents">+16.0 points</text:p>
          </table:table-cell>
          <table:table-cell table:style-name="TableRowCell" office:value-type="string">
            <text:p text:style-name="Table_20_Contents">Qwen advantage</text:p>
          </table:table-cell>
          <table:table-cell table:style-name="TableRowCell" office:value-type="string">
            <text:p text:style-name="Table_20_Contents">Qwen recall 77.8% versus Gemma 56.1%</text:p>
          </table:table-cell>
          <table:table-cell table:style-name="TableRowCell" office:value-type="string">
            <text:p text:style-name="Table_20_Contents">Compare evidence spans and partial-credit decisions</text:p>
          </table:table-cell>
        </table:table-row>
      </table:table>
      <text:p text:style-name="First_20_paragraph">Differences of twenty to forty points are too large to absorb into an average and too heterogeneous to describe as a modest generic capability gap. The correct academic response is anomaly investigation: trace source PDF, raw output, mapped JSON, atomic evidence, matcher decision, and aggregate calculation for a stratified sample of the largest reversals.</text:p>
      <text:h text:style-name="Heading_20_2" text:outline-level="2"><text:bookmark-start text:name="why-the-two-moe-pipelines-may-differ"/>5.8 Why the two MoE pipelines may differ<text:bookmark-end text:name="why-the-two-moe-pipelines-may-differ"/></text:h>
      <text:p text:style-name="First_20_paragraph">The model families differ in total and active capacity, number of experts, layer count, sequence architecture, tokenizer, post-training, multilingual distribution, and chat template [11–12]. Qwen activates a smaller fraction of a larger total parameter pool, while Gemma activates a larger fraction of fewer experts. Qwen's hybrid Gated DeltaNet/attention design and Gemma's local/global attention design may process long or dispersed evidence differently. These differences make domain interaction plausible, but the benchmark contains no internal activations, expert routes, matched dense controls, or full-precision runs. Architecture is therefore a hypothesis generator, not an identified cause.</text:p>
      <text:p text:style-name="Text_20_body">Prompt behavior is at least as plausible. The ChatGPT contract explicitly asks for high recall, permits duplication across segments, requires source-section context, and contains a silent verification checklist. The local contract is much shorter, requests one block per headline, forbids unrelated text, and contains no explicit final coverage pass. A model that follows each prompt perfectly could therefore display different coverage without any underlying capability difference. Qwen and Gemma also may differ in how they resolve the tension between 'copy only matching text' and ambiguous multi-role spans.</text:p>
      <text:h text:style-name="Heading_20_2" text:outline-level="2"><text:bookmark-start text:name="competing-explanations-and-discriminating-evidence"/>5.9 Competing explanations and discriminating evidence<text:bookmark-end text:name="competing-explanations-and-discriminating-evidence"/></text:h>
      <text:p text:style-name="TableCaption">Table 16. Competing explanations and evidence required to distinguish them</text:p>
      <table:table table:name="Table37" table:style-name="Table37">
        <table:table-column table:style-name="Table37.A"/>
        <table:table-column table:style-name="Table37.B"/>
        <table:table-column table:style-name="Table37.C"/>
        <table:table-header-rows>
          <table:table-row>
            <table:table-cell table:style-name="TableHeaderRowCell" office:value-type="string">
              <text:p text:style-name="Table_20_Heading"><text:span text:style-name="T2">Explanation</text:span></text:p>
            </table:table-cell>
            <table:table-cell table:style-name="TableHeaderRowCell" office:value-type="string">
              <text:p text:style-name="Table_20_Heading"><text:span text:style-name="T2">Falsifiable prediction</text:span></text:p>
            </table:table-cell>
            <table:table-cell table:style-name="TableHeaderRowCell" office:value-type="string">
              <text:p text:style-name="Table_20_Heading"><text:span text:style-name="T2">Discriminating experiment</text:span></text:p>
            </table:table-cell>
          </table:table-row>
        </table:table-header-rows>
        <table:table-row>
          <table:table-cell table:style-name="TableRowCell" office:value-type="string">
            <text:p text:style-name="Table_20_Contents">Qwen has intrinsically better extraction recall</text:p>
          </table:table-cell>
          <table:table-cell table:style-name="TableRowCell" office:value-type="string">
            <text:p text:style-name="Table_20_Contents">Advantage persists under one prompt, parser, gold standard and precision</text:p>
          </table:table-cell>
          <table:table-cell table:style-name="TableRowCell" office:value-type="string">
            <text:p text:style-name="Table_20_Contents">Paired blinded common-pipeline benchmark</text:p>
          </table:table-cell>
        </table:table-row>
        <table:table-row>
          <table:table-cell table:style-name="TableRowCell" office:value-type="string">
            <text:p text:style-name="Table_20_Contents">Qwen is simply more aggressive</text:p>
          </table:table-cell>
          <table:table-cell table:style-name="TableRowCell" office:value-type="string">
            <text:p text:style-name="Table_20_Contents">Recall rises together with unsupported claims and lower abstention</text:p>
          </table:table-cell>
          <table:table-cell table:style-name="TableRowCell" office:value-type="string">
            <text:p text:style-name="Table_20_Contents">Coverage–risk curves under threshold/prompt variants</text:p>
          </table:table-cell>
        </table:table-row>
        <table:table-row>
          <table:table-cell table:style-name="TableRowCell" office:value-type="string">
            <text:p text:style-name="Table_20_Contents">Gemma is harmed more by Q4 quantization</text:p>
          </table:table-cell>
          <table:table-cell table:style-name="TableRowCell" office:value-type="string">
            <text:p text:style-name="Table_20_Contents">Gemma improves disproportionately at Q8/FP16</text:p>
          </table:table-cell>
          <table:table-cell table:style-name="TableRowCell" office:value-type="string">
            <text:p text:style-name="Table_20_Contents">Within-checkpoint precision ablation</text:p>
          </table:table-cell>
        </table:table-row>
        <table:table-row>
          <table:table-cell table:style-name="TableRowCell" office:value-type="string">
            <text:p text:style-name="Table_20_Contents">Reasoning off suppresses coverage</text:p>
          </table:table-cell>
          <table:table-cell table:style-name="TableRowCell" office:value-type="string">
            <text:p text:style-name="Table_20_Contents">Both models improve recall on-mode without unacceptable precision loss</text:p>
          </table:table-cell>
          <table:table-cell table:style-name="TableRowCell" office:value-type="string">
            <text:p text:style-name="Table_20_Contents">Randomized on/off/budgeted A/B test</text:p>
          </table:table-cell>
        </table:table-row>
        <table:table-row>
          <table:table-cell table:style-name="TableRowCell" office:value-type="string">
            <text:p text:style-name="Table_20_Contents">Evaluator differences create category reversals</text:p>
          </table:table-cell>
          <table:table-cell table:style-name="TableRowCell" office:value-type="string">
            <text:p text:style-name="Table_20_Contents">Reversals shrink under one human gold standard</text:p>
          </table:table-cell>
          <table:table-cell table:style-name="TableRowCell" office:value-type="string">
            <text:p text:style-name="Table_20_Contents">Re-adjudicate extreme categories blind to model</text:p>
          </table:table-cell>
        </table:table-row>
        <table:table-row>
          <table:table-cell table:style-name="TableRowCell" office:value-type="string">
            <text:p text:style-name="Table_20_Contents">MoE routing specializes by domain</text:p>
          </table:table-cell>
          <table:table-cell table:style-name="TableRowCell" office:value-type="string">
            <text:p text:style-name="Table_20_Contents">Stable expert-route distributions predict category/segment outcomes</text:p>
          </table:table-cell>
          <table:table-cell table:style-name="TableRowCell" office:value-type="string">
            <text:p text:style-name="Table_20_Contents">Router logging and dense sibling controls</text:p>
          </table:table-cell>
        </table:table-row>
        <table:table-row>
          <table:table-cell table:style-name="TableRowCell" office:value-type="string">
            <text:p text:style-name="Table_20_Contents">PDF layout drives omissions</text:p>
          </table:table-cell>
          <table:table-cell table:style-name="TableRowCell" office:value-type="string">
            <text:p text:style-name="Table_20_Contents">Errors cluster by columns, scans, tables or OCR quality</text:p>
          </table:table-cell>
          <table:table-cell table:style-name="TableRowCell" office:value-type="string">
            <text:p text:style-name="Table_20_Contents">Layout-stratified page-level audit</text:p>
          </table:table-cell>
        </table:table-row>
      </table:table>
      <text:h text:style-name="Heading_20_2" text:outline-level="2"><text:bookmark-start text:name="process-critique-and-evidentiary-limits"/>5.10 Process critique and evidentiary limits<text:bookmark-end text:name="process-critique-and-evidentiary-limits"/></text:h>
      <text:list text:style-name="L3">
        <text:list-item>
          <text:p text:style-name="P50">The three systems were not prompted identically; the direct comparison measures real pipelines but cannot isolate model capability.</text:p>
        </text:list-item>
        <text:list-item>
          <text:p text:style-name="P50">The local atomic workbooks were produced through model-specific evaluation processes with non-identical headers, matching and overrides.</text:p>
        </text:list-item>
        <text:list-item>
          <text:p text:style-name="P50">The same machine-generated ChatGPT extraction participates as a reference signal, creating a risk of circular preference if agreement is confused with correctness.</text:p>
        </text:list-item>
        <text:list-item>
          <text:p text:style-name="P50">Partial-credit decisions and critical-claim definitions are normative; their sensitivity was not evaluated across alternative weights or adjudicators.</text:p>
        </text:list-item>
        <text:list-item>
          <text:p text:style-name="P50">Only one run per model is represented. Without reruns, generation variance and server-state effects are unmeasured.</text:p>
        </text:list-item>
        <text:list-item>
          <text:p text:style-name="P50">Reasoning mode, quantization level, prompt, parser and architecture all vary or remain uncontrolled; causal attribution is therefore invalid.</text:p>
        </text:list-item>
        <text:list-item>
          <text:p text:style-name="P50">No language, layout, OCR-quality, document-length, or demographic subgroup labels were included in the aggregate analysis.</text:p>
        </text:list-item>
        <text:list-item>
          <text:p text:style-name="P50">Runtime commands were retained, but exact llama.cpp commit, model hash, tokenizer revision, sampling configuration, GPU driver and request log were not.</text:p>
        </text:list-item>
        <text:list-item>
          <text:p text:style-name="P50">The absence of a human-created model-independent gold standard is the central validity limitation.</text:p>
        </text:list-item>
      </text:list>
      <text:p text:style-name="First_20_paragraph">Accordingly, the corrected report should be read as a rigorous audit of the supplied evidence and as a design for the next experiment. It is not a final causal verdict on the underlying foundation models.</text:p>
      <text:h text:style-name="Heading_20_2" text:outline-level="2"><text:bookmark-start text:name="five-system-causal-decomposition"/>5.11 Five-system causal decomposition<text:bookmark-end text:name="five-system-causal-decomposition"/></text:h>
      <text:p text:style-name="First_20_paragraph">The measured difference between any two systems is not a pure model effect. It is the sum of source-conversion, prompt, architecture, inference, post-processing, evaluator and stochastic components. The decomposition below is conceptual: the components interact and are not separately identified by the current observational archive.</text:p>
      <text:p text:style-name="Text_20_body"><draw:frame draw:style-name="fr1" text:anchor-type="as-char"><draw:object xlink:href="Formula-152/" xlink:type="simple" xlink:show="embed" xlink:actuate="onLoad"/></draw:frame> (56)</text:p>
      <text:p text:style-name="P51">A causal statement about architecture requires the other components to be fixed or randomized. None of the cross-family comparisons in the present archive satisfies that requirement.</text:p>
      <text:h text:style-name="Heading_20_2" text:outline-level="2"><text:bookmark-start text:name="why-hnlp-and-bert-differ"/>5.12 Why HNLP and BERT differ<text:bookmark-end text:name="why-hnlp-and-bert-differ"/></text:h>
      <text:p text:style-name="First_20_paragraph">HNLP's inductive bias is section preservation. A heading classified as skills or experience can carry a long block into the output, and dictionary/synonym expansion supplies recall even when local phrasing varies. This favors CVs with conventional headings and densely listed competencies. The same bias can fail on novel headings, tables, creative layouts, code-switching, or skills expressed only through contextual responsibilities.</text:p>
      <text:p text:style-name="Text_20_body">BERT MULTI's inductive bias is contextual span discrimination. It can identify bounded entities without exact dictionary membership, but the benchmark target often requires complete section reconstruction rather than isolated entities. Chunk boundaries, label batching, a low but non-zero threshold, sanitization, overlap deduplication, field constraints and backfill can each remove a true span. Its high precision and lower recall therefore plausibly reflect both conservative mapping and task mismatch. This explanation is falsifiable through candidate-recall logging before each post-processing stage.</text:p>
      <text:p text:style-name="Text_20_body">Segment reversals prevent a simplistic conclusion. In the common audit BERT leads seniority and is competitive on certifications, while HNLP leads skills and education; the LLMs lead experience, profile and language. The encoder is therefore not uniformly weak, and the heuristic method is not uniformly more complete. The academically stronger conclusion is conditional field specialization under a stated evaluator.</text:p>
      <text:h text:style-name="Heading_20_2" text:outline-level="2"><text:bookmark-start text:name="error-source-analysis-and-discriminating-tests"/>5.13 Error-source analysis and discriminating tests<text:bookmark-end text:name="error-source-analysis-and-discriminating-tests"/></text:h>
      <text:p text:style-name="TableCaption">Table 28. Architecture-specific errors and discriminating experiments</text:p>
      <table:table table:name="Table38" table:style-name="Table38">
        <table:table-column table:style-name="Table38.A"/>
        <table:table-column table:style-name="Table38.B"/>
        <table:table-column table:style-name="Table38.C"/>
        <table:table-header-rows>
          <table:table-row>
            <table:table-cell table:style-name="TableHeaderRowCell" office:value-type="string">
              <text:p text:style-name="Table_20_Heading"><text:span text:style-name="T2">Hypothesis</text:span></text:p>
            </table:table-cell>
            <table:table-cell table:style-name="TableHeaderRowCell" office:value-type="string">
              <text:p text:style-name="Table_20_Heading"><text:span text:style-name="T2">Predicted observation</text:span></text:p>
            </table:table-cell>
            <table:table-cell table:style-name="TableHeaderRowCell" office:value-type="string">
              <text:p text:style-name="Table_20_Heading"><text:span text:style-name="T2">Test that separates it from alternatives</text:span></text:p>
            </table:table-cell>
          </table:table-row>
        </table:table-header-rows>
        <table:table-row>
          <table:table-cell table:style-name="TableRowCell" office:value-type="string">
            <text:p text:style-name="Table_20_Contents">PDF/Markdown conversion loss</text:p>
          </table:table-cell>
          <table:table-cell table:style-name="TableRowCell" office:value-type="string">
            <text:p text:style-name="Table_20_Contents">All systems miss the same page regions.</text:p>
          </table:table-cell>
          <table:table-cell table:style-name="TableRowCell" office:value-type="string">
            <text:p text:style-name="Table_20_Contents">Page-image gold and two independent conversion engines.</text:p>
          </table:table-cell>
        </table:table-row>
        <table:table-row>
          <table:table-cell table:style-name="TableRowCell" office:value-type="string">
            <text:p text:style-name="Table_20_Contents">Prompt-induced conservatism</text:p>
          </table:table-cell>
          <table:table-cell table:style-name="TableRowCell" office:value-type="string">
            <text:p text:style-name="Table_20_Contents">Local LLM omissions fall after a coverage checklist without model change.</text:p>
          </table:table-cell>
          <table:table-cell table:style-name="TableRowCell" office:value-type="string">
            <text:p text:style-name="Table_20_Contents">Common prompt factorial with fixed parser/evaluator.</text:p>
          </table:table-cell>
        </table:table-row>
        <table:table-row>
          <table:table-cell table:style-name="TableRowCell" office:value-type="string">
            <text:p text:style-name="Table_20_Contents">MoE routing instability</text:p>
          </table:table-cell>
          <table:table-cell table:style-name="TableRowCell" office:value-type="string">
            <text:p text:style-name="Table_20_Contents">Run-to-run or domain-dependent expert routes correlate with errors.</text:p>
          </table:table-cell>
          <table:table-cell table:style-name="TableRowCell" office:value-type="string">
            <text:p text:style-name="Table_20_Contents">Repeated full-precision runs with route logging and dense siblings.</text:p>
          </table:table-cell>
        </table:table-row>
        <table:table-row>
          <table:table-cell table:style-name="TableRowCell" office:value-type="string">
            <text:p text:style-name="Table_20_Contents">Reasoning-off effect</text:p>
          </table:table-cell>
          <table:table-cell table:style-name="TableRowCell" office:value-type="string">
            <text:p text:style-name="Table_20_Contents">Coverage improves under a bounded reasoning budget.</text:p>
          </table:table-cell>
          <table:table-cell table:style-name="TableRowCell" office:value-type="string">
            <text:p text:style-name="Table_20_Contents">Randomized on/off/budgeted runs with constrained final decoding.</text:p>
          </table:table-cell>
        </table:table-row>
        <table:table-row>
          <table:table-cell table:style-name="TableRowCell" office:value-type="string">
            <text:p text:style-name="Table_20_Contents">HNLP dictionary dependence</text:p>
          </table:table-cell>
          <table:table-cell table:style-name="TableRowCell" office:value-type="string">
            <text:p text:style-name="Table_20_Contents">Errors concentrate in unseen terminology and languages.</text:p>
          </table:table-cell>
          <table:table-cell table:style-name="TableRowCell" office:value-type="string">
            <text:p text:style-name="Table_20_Contents">Dictionary ablation and held-out-vocabulary evaluation.</text:p>
          </table:table-cell>
        </table:table-row>
        <table:table-row>
          <table:table-cell table:style-name="TableRowCell" office:value-type="string">
            <text:p text:style-name="Table_20_Contents">HNLP heading dependence</text:p>
          </table:table-cell>
          <table:table-cell table:style-name="TableRowCell" office:value-type="string">
            <text:p text:style-name="Table_20_Contents">Errors concentrate in unconventional layouts/headings.</text:p>
          </table:table-cell>
          <table:table-cell table:style-name="TableRowCell" office:value-type="string">
            <text:p text:style-name="Table_20_Contents">Heading-alias ablation and layout-stratified annotation.</text:p>
          </table:table-cell>
        </table:table-row>
        <table:table-row>
          <table:table-cell table:style-name="TableRowCell" office:value-type="string">
            <text:p text:style-name="Table_20_Contents">BERT threshold loss</text:p>
          </table:table-cell>
          <table:table-cell table:style-name="TableRowCell" office:value-type="string">
            <text:p text:style-name="Table_20_Contents">True candidates exist below 0.10 or are removed later.</text:p>
          </table:table-cell>
          <table:table-cell table:style-name="TableRowCell" office:value-type="string">
            <text:p text:style-name="Table_20_Contents">Stage-level candidate recall and threshold sweep.</text:p>
          </table:table-cell>
        </table:table-row>
        <table:table-row>
          <table:table-cell table:style-name="TableRowCell" office:value-type="string">
            <text:p text:style-name="Table_20_Contents">BERT chunk loss</text:p>
          </table:table-cell>
          <table:table-cell table:style-name="TableRowCell" office:value-type="string">
            <text:p text:style-name="Table_20_Contents">Errors cluster near 220-word boundaries.</text:p>
          </table:table-cell>
          <table:table-cell table:style-name="TableRowCell" office:value-type="string">
            <text:p text:style-name="Table_20_Contents">Chunk-size/overlap grid with boundary-distance analysis.</text:p>
          </table:table-cell>
        </table:table-row>
        <table:table-row>
          <table:table-cell table:style-name="TableRowCell" office:value-type="string">
            <text:p text:style-name="Table_20_Contents">BERT mapping loss</text:p>
          </table:table-cell>
          <table:table-cell table:style-name="TableRowCell" office:value-type="string">
            <text:p text:style-name="Table_20_Contents">Correct spans are present before mapper but absent in JSON.</text:p>
          </table:table-cell>
          <table:table-cell table:style-name="TableRowCell" office:value-type="string">
            <text:p text:style-name="Table_20_Contents">Persist candidates and score encoder versus mapper separately.</text:p>
          </table:table-cell>
        </table:table-row>
        <table:table-row>
          <table:table-cell table:style-name="TableRowCell" office:value-type="string">
            <text:p text:style-name="Table_20_Contents">Evaluator preference</text:p>
          </table:table-cell>
          <table:table-cell table:style-name="TableRowCell" office:value-type="string">
            <text:p text:style-name="Table_20_Contents">Rankings change under blinded human adjudication.</text:p>
          </table:table-cell>
          <table:table-cell table:style-name="TableRowCell" office:value-type="string">
            <text:p text:style-name="Table_20_Contents">Model-independent dual-rater PDF gold standard.</text:p>
          </table:table-cell>
        </table:table-row>
      </table:table>
      <text:h text:style-name="Heading_20_2" text:outline-level="2"><text:bookmark-start text:name="why-the-evaluation-process-itself-must-be-questioned"/>5.14 Why the evaluation process itself must be questioned<text:bookmark-end text:name="why-the-evaluation-process-itself-must-be-questioned"/></text:h>
      <text:list text:style-name="L4">
        <text:list-item>
          <text:p text:style-name="P52">The same source PDF can be transformed differently before each extractor sees it; source conversion is part of the treatment.</text:p>
        </text:list-item>
        <text:list-item>
          <text:p text:style-name="P52">Prompts and output contracts differ. A high-recall ChatGPT prompt and a conservative verbatim-block prompt do not measure only model capability.</text:p>
        </text:list-item>
        <text:list-item>
          <text:p text:style-name="P52">Machine-assisted atomic adjudication can inherit the linguistic preferences of its reference extraction and matching rules.</text:p>
        </text:list-item>
        <text:list-item>
          <text:p text:style-name="P52">Partial credit fixed at 0.5 is a normative utility assumption. Sensitivity to alternative weights should be reported.</text:p>
        </text:list-item>
        <text:list-item>
          <text:p text:style-name="P52">Category aggregation gives equal inferential weight to heterogeneous occupational strata while document counts and fact density vary.</text:p>
        </text:list-item>
        <text:list-item>
          <text:p text:style-name="P52">Only one observed run per generative configuration prevents estimation of stochastic variance and server-state effects.</text:p>
        </text:list-item>
        <text:list-item>
          <text:p text:style-name="P52">Schema validity proves structural compliance, not evidence support, semantic completeness, fairness or suitability for employment decisions.</text:p>
        </text:list-item>
        <text:list-item>
          <text:p text:style-name="P52">The BERT/HNLP combined reports establish a common evaluator for that pair, but they do not retroactively create a common evaluator for Gemma, Qwen and ChatGPT.</text:p>
        </text:list-item>
      </text:list>
      <text:p text:style-name="First_20_paragraph">These limitations do not invalidate the benchmark. They change its scientific role: it is a high-value observational audit and hypothesis generator, not a randomized causal comparison. The report therefore separates claims by evidence tier and states the experiment needed to upgrade each descriptive finding into a causal claim.</text:p>
      <text:h text:style-name="Heading_20_2" text:outline-level="2"><text:bookmark-start text:name="a-field-routed-extraction-ensemble"/>5.15 A field-routed extraction ensemble<text:bookmark-end text:name="a-field-routed-extraction-ensemble"/></text:h>
      <text:p text:style-name="First_20_paragraph">The segment results motivate a field-routed ensemble rather than one global winner. HNLP can propose section-complete skills, experience and education evidence; BERT can propose compact certification, language and seniority spans; generative models can resolve cross-sentence structure and schema completion; and the source PDF remains the final evidentiary authority. Candidate facts should be accepted only when aligned to source spans and should carry extractor, confidence, page/offset and transformation provenance.</text:p>
      <text:p text:style-name="Text_20_body"><draw:frame draw:style-name="fr1" text:anchor-type="as-char"><draw:object xlink:href="Formula-154/" xlink:type="simple" xlink:show="embed" xlink:actuate="onLoad"/></draw:frame> (57)</text:p>
      <text:p text:style-name="P53">g_f is a field-specific resolver and e_d is PDF-grounded evidence. The resolver may select, union, abstain or request review; it must not create a fact unsupported by the source.</text:p>
      <text:h text:style-name="Heading_20_1" text:outline-level="1"><text:bookmark-start text:name="reasoning-disabled-versus-reasoning-enabled-extraction"/>6. Reasoning-Disabled versus Reasoning-Enabled Extraction<text:bookmark-end text:name="reasoning-disabled-versus-reasoning-enabled-extraction"/></text:h>
      <text:h text:style-name="Heading_20_2" text:outline-level="2"><text:bookmark-start text:name="what-the-runtime-flag-changes"/>6.1 What the runtime flag changes<text:bookmark-end text:name="what-the-runtime-flag-changes"/></text:h>
      <text:p text:style-name="First_20_paragraph">Both local runs used the llama.cpp option --reasoning off. Current llama.cpp documentation describes reasoning controls at the chat-template/generation layer [13]. The flag suppresses the model's explicit thinking phase; it does not disable the Transformer forward pass, attention, MoE routing, or all internal computation. Equating 'reasoning off' with 'the model did not reason' would therefore be technically incorrect.</text:p>
      <text:p text:style-name="Text_20_body">Gemma 4 and Qwen3.6 both document configurable thinking behavior [11–12]. Their templates and training procedures differ, so the same server flag need not create identical token-level behavior. The exact llama.cpp revision and rendered prompt should be archived in a future run because reasoning controls evolved across versions.</text:p>
      <text:p text:style-name="FigureWithCaption"><draw:frame draw:name="img29" svg:width="6.65in" svg:height="3.83428in"><draw:image xlink:href="Pictures/156.png" xlink:type="simple" xlink:show="embed" xlink:actuate="onLoad"/></draw:frame></text:p>
      <text:p text:style-name="FigureCaption">Figure 14. Competing hypotheses for reasoning-disabled and reasoning-enabled extraction.</text:p>
      <text:p text:style-name="P54">Note. Hypothesis diagram only. Both evaluated local runs used reasoning off; no reasoning-enabled extraction run or mode-effect estimate is contained in the benchmark.</text:p>
      <text:h text:style-name="Heading_20_2" text:outline-level="2"><text:bookmark-start text:name="why-reasoning-off-may-help-extraction"/>6.2 Why reasoning off may help extraction<text:bookmark-end text:name="why-reasoning-off-may-help-extraction"/></text:h>
      <text:list text:style-name="L5">
        <text:list-item>
          <text:p text:style-name="P55">The output is shorter and more direct, reducing latency and the opportunity to emit explanatory prose outside the contract.</text:p>
        </text:list-item>
        <text:list-item>
          <text:p text:style-name="P55">A verbatim extraction task often benefits from copying rather than inferential completion.</text:p>
        </text:list-item>
        <text:list-item>
          <text:p text:style-name="P55">Suppressing deliberative text reduces the chance that an inferred normalization or category is accidentally stored as source evidence.</text:p>
        </text:list-item>
        <text:list-item>
          <text:p text:style-name="P55">Fewer generated tokens reduce privacy exposure if server logs are retained.</text:p>
        </text:list-item>
        <text:list-item>
          <text:p text:style-name="P55">Structured-output parsers face fewer special reasoning tags and mode-dependent response formats.</text:p>
        </text:list-item>
      </text:list>
      <text:h text:style-name="Heading_20_2" text:outline-level="2"><text:bookmark-start text:name="why-reasoning-off-may-hurt-extraction"/>6.3 Why reasoning off may hurt extraction<text:bookmark-end text:name="why-reasoning-off-may-hurt-extraction"/></text:h>
      <text:list text:style-name="L6">
        <text:list-item>
          <text:p text:style-name="P56">The model may not perform an explicit coverage plan across all requested fields before answering.</text:p>
        </text:list-item>
        <text:list-item>
          <text:p text:style-name="P56">Evidence distributed across headings, dates, employers and responsibilities may not be reconciled in a single direct pass.</text:p>
        </text:list-item>
        <text:list-item>
          <text:p text:style-name="P56">Ambiguous spans that support both experience and skills may be assigned narrowly or omitted.</text:p>
        </text:list-item>
        <text:list-item>
          <text:p text:style-name="P56">Derived fields such as seniority and category classification require multi-step evidence aggregation.</text:p>
        </text:list-item>
        <text:list-item>
          <text:p text:style-name="P56">The model may not revisit an unexpectedly empty field or check the final extraction against the source.</text:p>
        </text:list-item>
      </text:list>
      <text:p text:style-name="First_20_paragraph">These mechanisms are consistent with the omission-heavy profile, but consistency is not causation. The local prompt's conservative design, PDF parsing, quantization and evaluation process can produce the same profile. Chain-of-thought research shows that additional generated computation can improve some multi-step tasks [18], but it does not establish a general benefit for verbatim structured extraction, where inference and paraphrase can themselves become errors.</text:p>
      <text:h text:style-name="Heading_20_2" text:outline-level="2"><text:bookmark-start text:name="formal-qualitycost-model-for-reasoning-mode"/>6.4 Formal quality–cost model for reasoning mode<text:bookmark-end text:name="formal-qualitycost-model-for-reasoning-mode"/></text:h>
      <text:p text:style-name="First_20_paragraph"><draw:frame draw:style-name="fr1" text:anchor-type="as-char"><draw:object xlink:href="Formula-157/" xlink:type="simple" xlink:show="embed" xlink:actuate="onLoad"/></draw:frame> (33)</text:p>
      <text:p text:style-name="Text_20_body"><draw:frame draw:style-name="fr1" text:anchor-type="as-char"><draw:object xlink:href="Formula-159/" xlink:type="simple" xlink:show="embed" xlink:actuate="onLoad"/></draw:frame> (34)</text:p>
      <text:p text:style-name="P57"><text:span text:style-name="T2">Interpretation.</text:span> Reasoning should be selected by a predeclared loss function, not by the assumption that more thinking is always better. A recall gain is unacceptable if unsupported or critical claims exceed a safety margin.</text:p>
      <text:h text:style-name="Heading_20_2" text:outline-level="2"><text:bookmark-start text:name="required-onoffbudgeted-experiment"/>6.5 Required on/off/budgeted experiment<text:bookmark-end text:name="required-onoffbudgeted-experiment"/></text:h>
      <text:p text:style-name="TableCaption">Table 17. Controlled reasoning-mode experiment</text:p>
      <table:table table:name="Table39" table:style-name="Table39">
        <table:table-column table:style-name="Table39.A"/>
        <table:table-column table:style-name="Table39.B"/>
        <table:table-header-rows>
          <table:table-row>
            <table:table-cell table:style-name="TableHeaderRowCell" office:value-type="string">
              <text:p text:style-name="Table_20_Heading"><text:span text:style-name="T2">Factor</text:span></text:p>
            </table:table-cell>
            <table:table-cell table:style-name="TableHeaderRowCell" office:value-type="string">
              <text:p text:style-name="Table_20_Heading"><text:span text:style-name="T2">Control or measurement</text:span></text:p>
            </table:table-cell>
          </table:table-row>
        </table:table-header-rows>
        <table:table-row>
          <table:table-cell table:style-name="TableRowCell" office:value-type="string">
            <text:p text:style-name="Table_20_Contents">Weights and quantization</text:p>
          </table:table-cell>
          <table:table-cell table:style-name="TableRowCell" office:value-type="string">
            <text:p text:style-name="Table_20_Contents">Identical checkpoint for all reasoning conditions</text:p>
          </table:table-cell>
        </table:table-row>
        <table:table-row>
          <table:table-cell table:style-name="TableRowCell" office:value-type="string">
            <text:p text:style-name="Table_20_Contents">Source and prompt</text:p>
          </table:table-cell>
          <table:table-cell table:style-name="TableRowCell" office:value-type="string">
            <text:p text:style-name="Table_20_Contents">Byte-identical PDF text, definitions, schema and final-output instructions</text:p>
          </table:table-cell>
        </table:table-row>
        <table:table-row>
          <table:table-cell table:style-name="TableRowCell" office:value-type="string">
            <text:p text:style-name="Table_20_Contents">Modes</text:p>
          </table:table-cell>
          <table:table-cell table:style-name="TableRowCell" office:value-type="string">
            <text:p text:style-name="Table_20_Contents">Off, on, and bounded/budgeted thinking where supported</text:p>
          </table:table-cell>
        </table:table-row>
        <table:table-row>
          <table:table-cell table:style-name="TableRowCell" office:value-type="string">
            <text:p text:style-name="Table_20_Contents">Final output</text:p>
          </table:table-cell>
          <table:table-cell table:style-name="TableRowCell" office:value-type="string">
            <text:p text:style-name="Table_20_Contents">Same constrained JSON/XML grammar; reasoning content excluded from stored evidence</text:p>
          </table:table-cell>
        </table:table-row>
        <table:table-row>
          <table:table-cell table:style-name="TableRowCell" office:value-type="string">
            <text:p text:style-name="Table_20_Contents">Randomness</text:p>
          </table:table-cell>
          <table:table-cell table:style-name="TableRowCell" office:value-type="string">
            <text:p text:style-name="Table_20_Contents">Deterministic decoding or repeated recorded seeds</text:p>
          </table:table-cell>
        </table:table-row>
        <table:table-row>
          <table:table-cell table:style-name="TableRowCell" office:value-type="string">
            <text:p text:style-name="Table_20_Contents">Primary outcomes</text:p>
          </table:table-cell>
          <table:table-cell table:style-name="TableRowCell" office:value-type="string">
            <text:p text:style-name="Table_20_Contents">Weighted recall, F1, completeness, unsupported rate, critical claims</text:p>
          </table:table-cell>
        </table:table-row>
        <table:table-row>
          <table:table-cell table:style-name="TableRowCell" office:value-type="string">
            <text:p text:style-name="Table_20_Contents">Operational outcomes</text:p>
          </table:table-cell>
          <table:table-cell table:style-name="TableRowCell" office:value-type="string">
            <text:p text:style-name="Table_20_Contents">Time to first token, decode time, total tokens, peak memory, failures</text:p>
          </table:table-cell>
        </table:table-row>
        <table:table-row>
          <table:table-cell table:style-name="TableRowCell" office:value-type="string">
            <text:p text:style-name="Table_20_Contents">Analysis</text:p>
          </table:table-cell>
          <table:table-cell table:style-name="TableRowCell" office:value-type="string">
            <text:p text:style-name="Table_20_Contents">Paired document effects with category/layout/language strata and non-inferiority margins</text:p>
          </table:table-cell>
        </table:table-row>
      </table:table>
      <text:p text:style-name="First_20_paragraph">A useful production compromise is hidden or budgeted reasoning followed by constrained final decoding and source-span validation. The reasoning trace should remain ephemeral and access-controlled; storing free-form internal traces containing personal CV data would create unnecessary privacy and governance risk.</text:p>
      <text:h text:style-name="Heading_20_2" text:outline-level="2"><text:bookmark-start text:name="reasoning-modes-versus-non-generative-configuration-modes"/>6.6 Reasoning modes versus non-generative configuration modes<text:bookmark-end text:name="reasoning-modes-versus-non-generative-configuration-modes"/></text:h>
      <text:p text:style-name="First_20_paragraph">Reasoning-enabled versus reasoning-disabled is an autoregressive generation intervention. It has no direct analogue in HNLP or BERT MULTI because neither produces a chain of deliberative tokens. Saying that these pipelines run in “non-reasoning mode” would confuse absence of generation with a disabled capability. Their counterfactual controls are algorithmic: dictionary and synonym ablations, OpenNLP model presence, fuzzy thresholds, chunk size, overlap, label batch size, confidence threshold, deduplication policy and schema-mapping constraints.</text:p>
      <text:p text:style-name="TableCaption">Table 29. Controlled ablation matrix for generative and non-generative systems</text:p>
      <table:table table:name="Table40" table:style-name="Table40">
        <table:table-column table:style-name="Table40.A"/>
        <table:table-column table:style-name="Table40.B"/>
        <table:table-column table:style-name="Table40.C"/>
        <table:table-column table:style-name="Table40.D"/>
        <table:table-header-rows>
          <table:table-row>
            <table:table-cell table:style-name="TableHeaderRowCell" office:value-type="string">
              <text:p text:style-name="Table_20_Heading"><text:span text:style-name="T2">Family</text:span></text:p>
            </table:table-cell>
            <table:table-cell table:style-name="TableHeaderRowCell" office:value-type="string">
              <text:p text:style-name="Table_20_Heading"><text:span text:style-name="T2">Treatment levels</text:span></text:p>
            </table:table-cell>
            <table:table-cell table:style-name="TableHeaderRowCell" office:value-type="string">
              <text:p text:style-name="Table_20_Heading"><text:span text:style-name="T2">Held constant</text:span></text:p>
            </table:table-cell>
            <table:table-cell table:style-name="TableHeaderRowCell" office:value-type="string">
              <text:p text:style-name="Table_20_Heading"><text:span text:style-name="T2">Primary outcomes</text:span></text:p>
            </table:table-cell>
          </table:table-row>
        </table:table-header-rows>
        <table:table-row>
          <table:table-cell table:style-name="TableRowCell" office:value-type="string">
            <text:p text:style-name="Table_20_Contents">Gemma/Qwen</text:p>
          </table:table-cell>
          <table:table-cell table:style-name="TableRowCell" office:value-type="string">
            <text:p text:style-name="Table_20_Contents">Reasoning off; bounded; on</text:p>
          </table:table-cell>
          <table:table-cell table:style-name="TableRowCell" office:value-type="string">
            <text:p text:style-name="Table_20_Contents">Checkpoint, quantization, prompt, parser, evaluator</text:p>
          </table:table-cell>
          <table:table-cell table:style-name="TableRowCell" office:value-type="string">
            <text:p text:style-name="Table_20_Contents">Recall, unsupported rate, tokens, latency</text:p>
          </table:table-cell>
        </table:table-row>
        <table:table-row>
          <table:table-cell table:style-name="TableRowCell" office:value-type="string">
            <text:p text:style-name="Table_20_Contents">HNLP</text:p>
          </table:table-cell>
          <table:table-cell table:style-name="TableRowCell" office:value-type="string">
            <text:p text:style-name="Table_20_Contents">Regex only; +dictionary; +fuzzy; +OpenNLP</text:p>
          </table:table-cell>
          <table:table-cell table:style-name="TableRowCell" office:value-type="string">
            <text:p text:style-name="Table_20_Contents">Markdown, schema, normalization, evaluator</text:p>
          </table:table-cell>
          <table:table-cell table:style-name="TableRowCell" office:value-type="string">
            <text:p text:style-name="Table_20_Contents">Candidate recall, field F1, latency</text:p>
          </table:table-cell>
        </table:table-row>
        <table:table-row>
          <table:table-cell table:style-name="TableRowCell" office:value-type="string">
            <text:p text:style-name="Table_20_Contents">BERT MULTI</text:p>
          </table:table-cell>
          <table:table-cell table:style-name="TableRowCell" office:value-type="string">
            <text:p text:style-name="Table_20_Contents">Threshold × chunk × overlap × mapper</text:p>
          </table:table-cell>
          <table:table-cell table:style-name="TableRowCell" office:value-type="string">
            <text:p text:style-name="Table_20_Contents">Artifact hash, tokenizer, labels, evaluator</text:p>
          </table:table-cell>
          <table:table-cell table:style-name="TableRowCell" office:value-type="string">
            <text:p text:style-name="Table_20_Contents">Pre/post-map recall, precision, boundary loss</text:p>
          </table:table-cell>
        </table:table-row>
        <table:table-row>
          <table:table-cell table:style-name="TableRowCell" office:value-type="string">
            <text:p text:style-name="Table_20_Contents">Five-system ensemble</text:p>
          </table:table-cell>
          <table:table-cell table:style-name="TableRowCell" office:value-type="string">
            <text:p text:style-name="Table_20_Contents">Field router and abstention policy</text:p>
          </table:table-cell>
          <table:table-cell table:style-name="TableRowCell" office:value-type="string">
            <text:p text:style-name="Table_20_Contents">Human gold and source-span validator</text:p>
          </table:table-cell>
          <table:table-cell table:style-name="TableRowCell" office:value-type="string">
            <text:p text:style-name="Table_20_Contents">Utility, coverage, critical errors, cost</text:p>
          </table:table-cell>
        </table:table-row>
      </table:table>
      <text:p text:style-name="First_20_paragraph">A valid comparison should estimate quality–cost frontiers, not compare one reasoning setting with one arbitrary non-generative configuration. Each family should receive a predeclared tuning budget on a development set; the selected configuration should then be locked before held-out testing.</text:p>
      <text:h text:style-name="Heading_20_1" text:outline-level="1"><text:bookmark-start text:name="alternative-models-and-a-controlled-model-selection-programme"/>7. Alternative Models and a Controlled Model-Selection Programme<text:bookmark-end text:name="alternative-models-and-a-controlled-model-selection-programme"/></text:h>
      <text:h text:style-name="Heading_20_2" text:outline-level="2"><text:bookmark-start text:name="why-alternatives-must-include-dense-controls"/>7.1 Why alternatives must include dense controls<text:bookmark-end text:name="why-alternatives-must-include-dense-controls"/></text:h>
      <text:p text:style-name="First_20_paragraph">Because both evaluated local models are MoE systems, the present study cannot estimate the effect of sparse routing. The first alternatives should therefore be dense siblings, not unrelated leaderboard winners. Gemma 4 31B dense and Qwen3.6 27B dense provide the most informative within-family controls [14–15]. They reduce, but do not eliminate, confounding from tokenizer, training data, post-training and sequence architecture.</text:p>
      <text:p text:style-name="Text_20_body">Independent dense models remain useful as external controls. Mistral Small 3.1 24B offers a multilingual, long-context, structured-output-oriented baseline [16]. Phi-4 provides a smaller 14B dense control but has a shorter context and a more English-centric scope [17]. These candidates are proposed for testing; no claim of superiority is made.</text:p>
      <text:p text:style-name="TableCaption">Table 18. Alternative local model candidates and their experimental role</text:p>
      <table:table table:name="Table41" table:style-name="Table41">
        <table:table-column table:style-name="Table41.A"/>
        <table:table-column table:style-name="Table41.B"/>
        <table:table-column table:style-name="Table41.C"/>
        <table:table-column table:style-name="Table41.D"/>
        <table:table-header-rows>
          <table:table-row>
            <table:table-cell table:style-name="TableHeaderRowCell" office:value-type="string">
              <text:p text:style-name="Table_20_Heading"><text:span text:style-name="T2">Candidate</text:span></text:p>
            </table:table-cell>
            <table:table-cell table:style-name="TableHeaderRowCell" office:value-type="string">
              <text:p text:style-name="Table_20_Heading"><text:span text:style-name="T2">Architecture</text:span></text:p>
            </table:table-cell>
            <table:table-cell table:style-name="TableHeaderRowCell" office:value-type="string">
              <text:p text:style-name="Table_20_Heading"><text:span text:style-name="T2">Purpose</text:span></text:p>
            </table:table-cell>
            <table:table-cell table:style-name="TableHeaderRowCell" office:value-type="string">
              <text:p text:style-name="Table_20_Heading"><text:span text:style-name="T2">Key limitation</text:span></text:p>
            </table:table-cell>
          </table:table-row>
        </table:table-header-rows>
        <table:table-row>
          <table:table-cell table:style-name="TableRowCell" office:value-type="string">
            <text:p text:style-name="Table_20_Contents">Gemma 4 31B-it</text:p>
          </table:table-cell>
          <table:table-cell table:style-name="TableRowCell" office:value-type="string">
            <text:p text:style-name="Table_20_Contents">Dense, 30.7B</text:p>
          </table:table-cell>
          <table:table-cell table:style-name="TableRowCell" office:value-type="string">
            <text:p text:style-name="Table_20_Contents">Best within-family control for Gemma MoE</text:p>
          </table:table-cell>
          <table:table-cell table:style-name="TableRowCell" office:value-type="string">
            <text:p text:style-name="Table_20_Contents">Higher active compute and memory; not architecture-only matched</text:p>
          </table:table-cell>
        </table:table-row>
        <table:table-row>
          <table:table-cell table:style-name="TableRowCell" office:value-type="string">
            <text:p text:style-name="Table_20_Contents">Qwen3.6-27B</text:p>
          </table:table-cell>
          <table:table-cell table:style-name="TableRowCell" office:value-type="string">
            <text:p text:style-name="Table_20_Contents">Dense, 27B</text:p>
          </table:table-cell>
          <table:table-cell table:style-name="TableRowCell" office:value-type="string">
            <text:p text:style-name="Table_20_Contents">Best same-generation family control for Qwen MoE</text:p>
          </table:table-cell>
          <table:table-cell table:style-name="TableRowCell" office:value-type="string">
            <text:p text:style-name="Table_20_Contents">Higher active compute; compare same prompt and precision</text:p>
          </table:table-cell>
        </table:table-row>
        <table:table-row>
          <table:table-cell table:style-name="TableRowCell" office:value-type="string">
            <text:p text:style-name="Table_20_Contents">Gemma 4 12B</text:p>
          </table:table-cell>
          <table:table-cell table:style-name="TableRowCell" office:value-type="string">
            <text:p text:style-name="Table_20_Contents">Dense, ~12B</text:p>
          </table:table-cell>
          <table:table-cell table:style-name="TableRowCell" office:value-type="string">
            <text:p text:style-name="Table_20_Contents">Lower-resource multilingual family baseline</text:p>
          </table:table-cell>
          <table:table-cell table:style-name="TableRowCell" office:value-type="string">
            <text:p text:style-name="Table_20_Contents">Lower capacity may trade recall for speed</text:p>
          </table:table-cell>
        </table:table-row>
        <table:table-row>
          <table:table-cell table:style-name="TableRowCell" office:value-type="string">
            <text:p text:style-name="Table_20_Contents">Mistral Small 3.1 24B</text:p>
          </table:table-cell>
          <table:table-cell table:style-name="TableRowCell" office:value-type="string">
            <text:p text:style-name="Table_20_Contents">Dense, 24B</text:p>
          </table:table-cell>
          <table:table-cell table:style-name="TableRowCell" office:value-type="string">
            <text:p text:style-name="Table_20_Contents">Independent multilingual/long-context control with JSON capability</text:p>
          </table:table-cell>
          <table:table-cell table:style-name="TableRowCell" office:value-type="string">
            <text:p text:style-name="Table_20_Contents">Different tokenizer, training and serving stack</text:p>
          </table:table-cell>
        </table:table-row>
        <table:table-row>
          <table:table-cell table:style-name="TableRowCell" office:value-type="string">
            <text:p text:style-name="Table_20_Contents">Phi-4 14B</text:p>
          </table:table-cell>
          <table:table-cell table:style-name="TableRowCell" office:value-type="string">
            <text:p text:style-name="Table_20_Contents">Dense, 14B</text:p>
          </table:table-cell>
          <table:table-cell table:style-name="TableRowCell" office:value-type="string">
            <text:p text:style-name="Table_20_Contents">Compact lower-bound and efficiency control</text:p>
          </table:table-cell>
          <table:table-cell table:style-name="TableRowCell" office:value-type="string">
            <text:p text:style-name="Table_20_Contents">16K context and English emphasis require corpus screening</text:p>
          </table:table-cell>
        </table:table-row>
        <table:table-row>
          <table:table-cell table:style-name="TableRowCell" office:value-type="string">
            <text:p text:style-name="Table_20_Contents">Current Gemma/Qwen ensemble</text:p>
          </table:table-cell>
          <table:table-cell table:style-name="TableRowCell" office:value-type="string">
            <text:p text:style-name="Table_20_Contents">Two MoE extractors</text:p>
          </table:table-cell>
          <table:table-cell table:style-name="TableRowCell" office:value-type="string">
            <text:p text:style-name="Table_20_Contents">Exploit complementary category/field behavior</text:p>
          </table:table-cell>
          <table:table-cell table:style-name="TableRowCell" office:value-type="string">
            <text:p text:style-name="Table_20_Contents">Agreement is not truth; requires PDF support and deduplication</text:p>
          </table:table-cell>
        </table:table-row>
      </table:table>
      <text:h text:style-name="Heading_20_2" text:outline-level="2"><text:bookmark-start text:name="model-selection-criteria"/>7.2 Model-selection criteria<text:bookmark-end text:name="model-selection-criteria"/></text:h>
      <text:list text:style-name="L7">
        <text:list-item>
          <text:p text:style-name="P58">PDF-grounded weighted recall, F1, completeness, unsupported rate and critical-claim rate.</text:p>
        </text:list-item>
        <text:list-item>
          <text:p text:style-name="P58">Schema validity, parser recovery, source-span retention and deterministic metadata handling.</text:p>
        </text:list-item>
        <text:list-item>
          <text:p text:style-name="P58">Language-, layout-, length- and category-stratified performance rather than one pooled score.</text:p>
        </text:list-item>
        <text:list-item>
          <text:p text:style-name="P58">Calibration and abstention: whether low-confidence cases can be routed to fallback or review.</text:p>
        </text:list-item>
        <text:list-item>
          <text:p text:style-name="P58">Prefill/decode throughput, tail latency, peak memory, energy per CV and four-slot concurrency.</text:p>
        </text:list-item>
        <text:list-item>
          <text:p text:style-name="P58">Reproducible weights, tokenizer, prompt template, quantization provenance and serving support.</text:p>
        </text:list-item>
        <text:list-item>
          <text:p text:style-name="P58">Privacy, licensing and organizational ability to operate the model locally.</text:p>
        </text:list-item>
      </text:list>
      <text:h text:style-name="Heading_20_2" text:outline-level="2"><text:bookmark-start text:name="factorial-benchmark-design"/>7.3 Factorial benchmark design<text:bookmark-end text:name="factorial-benchmark-design"/></text:h>
      <text:p text:style-name="FigureWithCaption"><draw:frame draw:name="img30" svg:width="6.65in" svg:height="3.48345in"><draw:image xlink:href="Pictures/161.png" xlink:type="simple" xlink:show="embed" xlink:actuate="onLoad"/></draw:frame></text:p>
      <text:p text:style-name="FigureCaption">Figure 15. Minimum controlled benchmark for separating model, MoE, reasoning, and quantization effects.</text:p>
      <text:p text:style-name="P59">Note. Proposed factorial design only. It contains no measured benchmark outcome; prompt, source text, parser, and evaluator must be fixed before architecture or reasoning effects can be estimated.</text:p>
      <text:p text:style-name="TableCaption">Table 19. Minimum factorial benchmark for model selection</text:p>
      <table:table table:name="Table42" table:style-name="Table42">
        <table:table-column table:style-name="Table42.A"/>
        <table:table-column table:style-name="Table42.B"/>
        <table:table-column table:style-name="Table42.C"/>
        <table:table-header-rows>
          <table:table-row>
            <table:table-cell table:style-name="TableHeaderRowCell" office:value-type="string">
              <text:p text:style-name="Table_20_Heading"><text:span text:style-name="T2">Factor</text:span></text:p>
            </table:table-cell>
            <table:table-cell table:style-name="TableHeaderRowCell" office:value-type="string">
              <text:p text:style-name="Table_20_Heading"><text:span text:style-name="T2">Levels</text:span></text:p>
            </table:table-cell>
            <table:table-cell table:style-name="TableHeaderRowCell" office:value-type="string">
              <text:p text:style-name="Table_20_Heading"><text:span text:style-name="T2">Purpose</text:span></text:p>
            </table:table-cell>
          </table:table-row>
        </table:table-header-rows>
        <table:table-row>
          <table:table-cell table:style-name="TableRowCell" office:value-type="string">
            <text:p text:style-name="Table_20_Contents">Model family</text:p>
          </table:table-cell>
          <table:table-cell table:style-name="TableRowCell" office:value-type="string">
            <text:p text:style-name="Table_20_Contents">Gemma, Qwen, independent dense control</text:p>
          </table:table-cell>
          <table:table-cell table:style-name="TableRowCell" office:value-type="string">
            <text:p text:style-name="Table_20_Contents">Separates family effects</text:p>
          </table:table-cell>
        </table:table-row>
        <table:table-row>
          <table:table-cell table:style-name="TableRowCell" office:value-type="string">
            <text:p text:style-name="Table_20_Contents">Architecture</text:p>
          </table:table-cell>
          <table:table-cell table:style-name="TableRowCell" office:value-type="string">
            <text:p text:style-name="Table_20_Contents">MoE versus dense sibling</text:p>
          </table:table-cell>
          <table:table-cell table:style-name="TableRowCell" office:value-type="string">
            <text:p text:style-name="Table_20_Contents">Estimates sparse-routing contribution within family</text:p>
          </table:table-cell>
        </table:table-row>
        <table:table-row>
          <table:table-cell table:style-name="TableRowCell" office:value-type="string">
            <text:p text:style-name="Table_20_Contents">Reasoning mode</text:p>
          </table:table-cell>
          <table:table-cell table:style-name="TableRowCell" office:value-type="string">
            <text:p text:style-name="Table_20_Contents">Off, on, bounded</text:p>
          </table:table-cell>
          <table:table-cell table:style-name="TableRowCell" office:value-type="string">
            <text:p text:style-name="Table_20_Contents">Estimates inference-protocol effect</text:p>
          </table:table-cell>
        </table:table-row>
        <table:table-row>
          <table:table-cell table:style-name="TableRowCell" office:value-type="string">
            <text:p text:style-name="Table_20_Contents">Numerical precision</text:p>
          </table:table-cell>
          <table:table-cell table:style-name="TableRowCell" office:value-type="string">
            <text:p text:style-name="Table_20_Contents">Q4, Q8, FP16 reference sample</text:p>
          </table:table-cell>
          <table:table-cell table:style-name="TableRowCell" office:value-type="string">
            <text:p text:style-name="Table_20_Contents">Estimates quantization sensitivity</text:p>
          </table:table-cell>
        </table:table-row>
        <table:table-row>
          <table:table-cell table:style-name="TableRowCell" office:value-type="string">
            <text:p text:style-name="Table_20_Contents">Prompt</text:p>
          </table:table-cell>
          <table:table-cell table:style-name="TableRowCell" office:value-type="string">
            <text:p text:style-name="Table_20_Contents">One common contract plus model-native sensitivity arm</text:p>
          </table:table-cell>
          <table:table-cell table:style-name="TableRowCell" office:value-type="string">
            <text:p text:style-name="Table_20_Contents">Separates fairness from production optimization</text:p>
          </table:table-cell>
        </table:table-row>
        <table:table-row>
          <table:table-cell table:style-name="TableRowCell" office:value-type="string">
            <text:p text:style-name="Table_20_Contents">Evaluator</text:p>
          </table:table-cell>
          <table:table-cell table:style-name="TableRowCell" office:value-type="string">
            <text:p text:style-name="Table_20_Contents">One blinded human gold standard and frozen scorer</text:p>
          </table:table-cell>
          <table:table-cell table:style-name="TableRowCell" office:value-type="string">
            <text:p text:style-name="Table_20_Contents">Removes model-specific evaluation confounding</text:p>
          </table:table-cell>
        </table:table-row>
      </table:table>
      <text:h text:style-name="Heading_20_2" text:outline-level="2"><text:bookmark-start text:name="replacement-decision-rule"/>7.4 Replacement decision rule<text:bookmark-end text:name="replacement-decision-rule"/></text:h>
      <text:p text:style-name="First_20_paragraph"><draw:frame draw:style-name="fr1" text:anchor-type="as-char"><draw:object xlink:href="Formula-162/" xlink:type="simple" xlink:show="embed" xlink:actuate="onLoad"/></draw:frame> (35)</text:p>
      <text:p text:style-name="Text_20_body">A replacement should occur only under predeclared non-inferiority constraints for precision and critical errors, plus hardware and latency limits. Selecting the largest pooled F1 after observing the test set would create model-selection bias. The benchmark should therefore define a development set, lock the decision rule, and report one final held-out evaluation.</text:p>
      <text:h text:style-name="Heading_20_2" text:outline-level="2"><text:bookmark-start text:name="alternative-extraction-architectures-beyond-generative-llms"/>7.5 Alternative extraction architectures beyond generative LLMs<text:bookmark-end text:name="alternative-extraction-architectures-beyond-generative-llms"/></text:h>
      <text:p text:style-name="First_20_paragraph">Alternative models should be selected to test mechanisms, not merely to add fashionable names. Dense transformer controls remain necessary for isolating MoE effects. For extraction itself, the benchmark should also include span encoders, layout-aware document models, constrained seq2seq systems, classical conditional-random-field baselines and deterministic schema parsers. Each alternative should be evaluated under the same source representation and human gold standard.</text:p>
      <text:p text:style-name="TableCaption">Table 30. Alternative extraction architectures and experimental roles</text:p>
      <table:table table:name="Table43" table:style-name="Table43">
        <table:table-column table:style-name="Table43.A"/>
        <table:table-column table:style-name="Table43.B"/>
        <table:table-column table:style-name="Table43.C"/>
        <table:table-column table:style-name="Table43.D"/>
        <table:table-header-rows>
          <table:table-row>
            <table:table-cell table:style-name="TableHeaderRowCell" office:value-type="string">
              <text:p text:style-name="Table_20_Heading"><text:span text:style-name="T2">Alternative</text:span></text:p>
            </table:table-cell>
            <table:table-cell table:style-name="TableHeaderRowCell" office:value-type="string">
              <text:p text:style-name="Table_20_Heading"><text:span text:style-name="T2">Experimental role</text:span></text:p>
            </table:table-cell>
            <table:table-cell table:style-name="TableHeaderRowCell" office:value-type="string">
              <text:p text:style-name="Table_20_Heading"><text:span text:style-name="T2">Expected strength</text:span></text:p>
            </table:table-cell>
            <table:table-cell table:style-name="TableHeaderRowCell" office:value-type="string">
              <text:p text:style-name="Table_20_Heading"><text:span text:style-name="T2">Critical limitation to test</text:span></text:p>
            </table:table-cell>
          </table:table-row>
        </table:table-header-rows>
        <table:table-row>
          <table:table-cell table:style-name="TableRowCell" office:value-type="string">
            <text:p text:style-name="Table_20_Contents">Dense Gemma/Qwen siblings</text:p>
          </table:table-cell>
          <table:table-cell table:style-name="TableRowCell" office:value-type="string">
            <text:p text:style-name="Table_20_Contents">Control for sparse routing</text:p>
          </table:table-cell>
          <table:table-cell table:style-name="TableRowCell" office:value-type="string">
            <text:p text:style-name="Table_20_Contents">Closest within-family causal contrast</text:p>
          </table:table-cell>
          <table:table-cell table:style-name="TableRowCell" office:value-type="string">
            <text:p text:style-name="Table_20_Contents">Still confounded by size/training differences</text:p>
          </table:table-cell>
        </table:table-row>
        <table:table-row>
          <table:table-cell table:style-name="TableRowCell" office:value-type="string">
            <text:p text:style-name="Table_20_Contents">Full-precision or higher-bit checkpoints</text:p>
          </table:table-cell>
          <table:table-cell table:style-name="TableRowCell" office:value-type="string">
            <text:p text:style-name="Table_20_Contents">Quantization ablation</text:p>
          </table:table-cell>
          <table:table-cell table:style-name="TableRowCell" office:value-type="string">
            <text:p text:style-name="Table_20_Contents">Tests expert/router sensitivity</text:p>
          </table:table-cell>
          <table:table-cell table:style-name="TableRowCell" office:value-type="string">
            <text:p text:style-name="Table_20_Contents">Higher memory and latency</text:p>
          </table:table-cell>
        </table:table-row>
        <table:table-row>
          <table:table-cell table:style-name="TableRowCell" office:value-type="string">
            <text:p text:style-name="Table_20_Contents">GLiNER variants with calibrated labels</text:p>
          </table:table-cell>
          <table:table-cell table:style-name="TableRowCell" office:value-type="string">
            <text:p text:style-name="Table_20_Contents">Span-extraction control</text:p>
          </table:table-cell>
          <table:table-cell table:style-name="TableRowCell" office:value-type="string">
            <text:p text:style-name="Table_20_Contents">Flexible entity labels and local inference</text:p>
          </table:table-cell>
          <table:table-cell table:style-name="TableRowCell" office:value-type="string">
            <text:p text:style-name="Table_20_Contents">Long-section reconstruction</text:p>
          </table:table-cell>
        </table:table-row>
        <table:table-row>
          <table:table-cell table:style-name="TableRowCell" office:value-type="string">
            <text:p text:style-name="Table_20_Contents">LayoutLM-family model</text:p>
          </table:table-cell>
          <table:table-cell table:style-name="TableRowCell" office:value-type="string">
            <text:p text:style-name="Table_20_Contents">Layout-aware control</text:p>
          </table:table-cell>
          <table:table-cell table:style-name="TableRowCell" office:value-type="string">
            <text:p text:style-name="Table_20_Contents">Tables, columns and spatial cues</text:p>
          </table:table-cell>
          <table:table-cell table:style-name="TableRowCell" office:value-type="string">
            <text:p text:style-name="Table_20_Contents">OCR/layout pipeline and domain adaptation</text:p>
          </table:table-cell>
        </table:table-row>
        <table:table-row>
          <table:table-cell table:style-name="TableRowCell" office:value-type="string">
            <text:p text:style-name="Table_20_Contents">BiLSTM/CRF or transformer-CRF</text:p>
          </table:table-cell>
          <table:table-cell table:style-name="TableRowCell" office:value-type="string">
            <text:p text:style-name="Table_20_Contents">Fixed-label sequence baseline</text:p>
          </table:table-cell>
          <table:table-cell table:style-name="TableRowCell" office:value-type="string">
            <text:p text:style-name="Table_20_Contents">Transparent sequence constraints</text:p>
          </table:table-cell>
          <table:table-cell table:style-name="TableRowCell" office:value-type="string">
            <text:p text:style-name="Table_20_Contents">Ontology rigidity and annotation cost</text:p>
          </table:table-cell>
        </table:table-row>
        <table:table-row>
          <table:table-cell table:style-name="TableRowCell" office:value-type="string">
            <text:p text:style-name="Table_20_Contents">Constrained seq2seq extractor</text:p>
          </table:table-cell>
          <table:table-cell table:style-name="TableRowCell" office:value-type="string">
            <text:p text:style-name="Table_20_Contents">Schema-generative dense control</text:p>
          </table:table-cell>
          <table:table-cell table:style-name="TableRowCell" office:value-type="string">
            <text:p text:style-name="Table_20_Contents">Structured output and cross-span synthesis</text:p>
          </table:table-cell>
          <table:table-cell table:style-name="TableRowCell" office:value-type="string">
            <text:p text:style-name="Table_20_Contents">Hallucination and decoding cost</text:p>
          </table:table-cell>
        </table:table-row>
        <table:table-row>
          <table:table-cell table:style-name="TableRowCell" office:value-type="string">
            <text:p text:style-name="Table_20_Contents">Rule/ontology engine</text:p>
          </table:table-cell>
          <table:table-cell table:style-name="TableRowCell" office:value-type="string">
            <text:p text:style-name="Table_20_Contents">Deterministic baseline</text:p>
          </table:table-cell>
          <table:table-cell table:style-name="TableRowCell" office:value-type="string">
            <text:p text:style-name="Table_20_Contents">Auditability, speed and abstention</text:p>
          </table:table-cell>
          <table:table-cell table:style-name="TableRowCell" office:value-type="string">
            <text:p text:style-name="Table_20_Contents">Coverage of novel language</text:p>
          </table:table-cell>
        </table:table-row>
        <table:table-row>
          <table:table-cell table:style-name="TableRowCell" office:value-type="string">
            <text:p text:style-name="Table_20_Contents">Field-routed ensemble</text:p>
          </table:table-cell>
          <table:table-cell table:style-name="TableRowCell" office:value-type="string">
            <text:p text:style-name="Table_20_Contents">Operational candidate</text:p>
          </table:table-cell>
          <table:table-cell table:style-name="TableRowCell" office:value-type="string">
            <text:p text:style-name="Table_20_Contents">Uses complementary specialization</text:p>
          </table:table-cell>
          <table:table-cell table:style-name="TableRowCell" office:value-type="string">
            <text:p text:style-name="Table_20_Contents">Calibration, complexity and governance</text:p>
          </table:table-cell>
        </table:table-row>
      </table:table>
      <text:p text:style-name="First_20_paragraph">The replacement criterion should be multi-objective and preregistered. A candidate must satisfy non-inferiority bounds for critical precision and unsupported claims, improve recall or utility on held-out data, remain within latency/memory constraints, and preserve source-span provenance. A pooled F1 improvement alone is insufficient for employment-related deployment.</text:p>
      <text:h text:style-name="Heading_20_1" text:outline-level="1"><text:bookmark-start text:name="threats-to-validity-ethics-and-responsible-use"/>8. Threats to Validity, Ethics, and Responsible Use<text:bookmark-end text:name="threats-to-validity-ethics-and-responsible-use"/></text:h>
      <text:p text:style-name="TableCaption">Table 9. Threats to validity and mitigations</text:p>
      <table:table table:name="Table44" table:style-name="Table44">
        <table:table-column table:style-name="Table44.A"/>
        <table:table-column table:style-name="Table44.B"/>
        <table:table-column table:style-name="Table44.C"/>
        <table:table-header-rows>
          <table:table-row>
            <table:table-cell table:style-name="TableHeaderRowCell" office:value-type="string">
              <text:p text:style-name="Table_20_Heading"><text:span text:style-name="T2">Validity domain</text:span></text:p>
            </table:table-cell>
            <table:table-cell table:style-name="TableHeaderRowCell" office:value-type="string">
              <text:p text:style-name="Table_20_Heading"><text:span text:style-name="T2">Threat</text:span></text:p>
            </table:table-cell>
            <table:table-cell table:style-name="TableHeaderRowCell" office:value-type="string">
              <text:p text:style-name="Table_20_Heading"><text:span text:style-name="T2">Mitigation</text:span></text:p>
            </table:table-cell>
          </table:table-row>
        </table:table-header-rows>
        <table:table-row>
          <table:table-cell table:style-name="TableRowCell" office:value-type="string">
            <text:p text:style-name="Table_20_Contents">Construct validity</text:p>
          </table:table-cell>
          <table:table-cell table:style-name="TableRowCell" office:value-type="string">
            <text:p text:style-name="Table_20_Contents">Four-token overlap is lexical, not semantic; full-PDF coverage includes non-target text.</text:p>
          </table:table-cell>
          <table:table-cell table:style-name="TableRowCell" office:value-type="string">
            <text:p text:style-name="Table_20_Contents">Label as proxy; report separately from atomic metrics.</text:p>
          </table:table-cell>
        </table:table-row>
        <table:table-row>
          <table:table-cell table:style-name="TableRowCell" office:value-type="string">
            <text:p text:style-name="Table_20_Contents">Internal validity</text:p>
          </table:table-cell>
          <table:table-cell table:style-name="TableRowCell" office:value-type="string">
            <text:p text:style-name="Table_20_Contents">Model-specific evaluator implementations differ.</text:p>
          </table:table-cell>
          <table:table-cell table:style-name="TableRowCell" office:value-type="string">
            <text:p text:style-name="Table_20_Contents">Canonical recalculation; paired results treated as sensitivity evidence.</text:p>
          </table:table-cell>
        </table:table-row>
        <table:table-row>
          <table:table-cell table:style-name="TableRowCell" office:value-type="string">
            <text:p text:style-name="Table_20_Contents">External validity</text:p>
          </table:table-cell>
          <table:table-cell table:style-name="TableRowCell" office:value-type="string">
            <text:p text:style-name="Table_20_Contents">One public-style CV corpus and 24 supplied categories may not represent current applicants or locales.</text:p>
          </table:table-cell>
          <table:table-cell table:style-name="TableRowCell" office:value-type="string">
            <text:p text:style-name="Table_20_Contents">Avoid population-wide generalization; replicate on in-domain data.</text:p>
          </table:table-cell>
        </table:table-row>
        <table:table-row>
          <table:table-cell table:style-name="TableRowCell" office:value-type="string">
            <text:p text:style-name="Table_20_Contents">Statistical conclusion</text:p>
          </table:table-cell>
          <table:table-cell table:style-name="TableRowCell" office:value-type="string">
            <text:p text:style-name="Table_20_Contents">Only 24 category strata; categories are fixed and not independent random samples of all domains.</text:p>
          </table:table-cell>
          <table:table-cell table:style-name="TableRowCell" office:value-type="string">
            <text:p text:style-name="Table_20_Contents">Bootstrap and tests are descriptive; report effect size and uncertainty.</text:p>
          </table:table-cell>
        </table:table-row>
        <table:table-row>
          <table:table-cell table:style-name="TableRowCell" office:value-type="string">
            <text:p text:style-name="Table_20_Contents">PDF measurement</text:p>
          </table:table-cell>
          <table:table-cell table:style-name="TableRowCell" office:value-type="string">
            <text:p text:style-name="Table_20_Contents">Reading order and OCR can distort source text.</text:p>
          </table:table-cell>
          <table:table-cell table:style-name="TableRowCell" office:value-type="string">
            <text:p text:style-name="Table_20_Contents">Retain PDFs and page-linked evidence; review low-support outliers.</text:p>
          </table:table-cell>
        </table:table-row>
        <table:table-row>
          <table:table-cell table:style-name="TableRowCell" office:value-type="string">
            <text:p text:style-name="Table_20_Contents">Provenance</text:p>
          </table:table-cell>
          <table:table-cell table:style-name="TableRowCell" office:value-type="string">
            <text:p text:style-name="Table_20_Contents">Exact ChatGPT build, llama.cpp commit, drivers, seed and sampling are incomplete.</text:p>
          </table:table-cell>
          <table:table-cell table:style-name="TableRowCell" office:value-type="string">
            <text:p text:style-name="Table_20_Contents">Create immutable run manifests and model/prompt hashes.</text:p>
          </table:table-cell>
        </table:table-row>
        <table:table-row>
          <table:table-cell table:style-name="TableRowCell" office:value-type="string">
            <text:p text:style-name="Table_20_Contents">Fairness</text:p>
          </table:table-cell>
          <table:table-cell table:style-name="TableRowCell" office:value-type="string">
            <text:p text:style-name="Table_20_Contents">CV structure and language may correlate with demographic or regional factors not measured here.</text:p>
          </table:table-cell>
          <table:table-cell table:style-name="TableRowCell" office:value-type="string">
            <text:p text:style-name="Table_20_Contents">Conduct subgroup and language audits before consequential use.</text:p>
          </table:table-cell>
        </table:table-row>
        <table:table-row>
          <table:table-cell table:style-name="TableRowCell" office:value-type="string">
            <text:p text:style-name="Table_20_Contents">Privacy</text:p>
          </table:table-cell>
          <table:table-cell table:style-name="TableRowCell" office:value-type="string">
            <text:p text:style-name="Table_20_Contents">CVs contain personal data.</text:p>
          </table:table-cell>
          <table:table-cell table:style-name="TableRowCell" office:value-type="string">
            <text:p text:style-name="Table_20_Contents">Minimize displayed PII; enforce retention, access control, and purpose limitation.</text:p>
          </table:table-cell>
        </table:table-row>
        <table:table-row>
          <table:table-cell table:style-name="TableRowCell" office:value-type="string">
            <text:p text:style-name="Table_20_Contents">Automation risk</text:p>
          </table:table-cell>
          <table:table-cell table:style-name="TableRowCell" office:value-type="string">
            <text:p text:style-name="Table_20_Contents">False negatives can affect employment opportunities.</text:p>
          </table:table-cell>
          <table:table-cell table:style-name="TableRowCell" office:value-type="string">
            <text:p text:style-name="Table_20_Contents">Human review and PDF fallback for any adverse or exclusionary action.</text:p>
          </table:table-cell>
        </table:table-row>
      </table:table>
      <text:p text:style-name="First_20_paragraph">Employment-related search is a consequential context. NIST AI RMF's emphasis on context, measurement, documentation, monitoring, and human oversight is therefore directly relevant [6]. This benchmark measures technical extraction behavior; it does not establish legal compliance, fairness across protected groups, or suitability for autonomous candidate selection.</text:p>
      <text:h text:style-name="Heading_20_1" text:outline-level="1"><text:bookmark-start text:name="recommendations-for-deployment-and-further-research"/>9. Recommendations for Deployment and Further Research<text:bookmark-end text:name="recommendations-for-deployment-and-further-research"/></text:h>
      <text:p text:style-name="TableCaption">Table 10. Recommended deployment controls</text:p>
      <table:table table:name="Table45" table:style-name="Table45">
        <table:table-column table:style-name="Table45.A"/>
        <table:table-column table:style-name="Table45.B"/>
        <table:table-column table:style-name="Table45.C"/>
        <table:table-header-rows>
          <table:table-row>
            <table:table-cell table:style-name="TableHeaderRowCell" office:value-type="string">
              <text:p text:style-name="Table_20_Heading"><text:span text:style-name="T2">Control</text:span></text:p>
            </table:table-cell>
            <table:table-cell table:style-name="TableHeaderRowCell" office:value-type="string">
              <text:p text:style-name="Table_20_Heading"><text:span text:style-name="T2">Recommendation</text:span></text:p>
            </table:table-cell>
            <table:table-cell table:style-name="TableHeaderRowCell" office:value-type="string">
              <text:p text:style-name="Table_20_Heading"><text:span text:style-name="T2">Rationale</text:span></text:p>
            </table:table-cell>
          </table:table-row>
        </table:table-header-rows>
        <table:table-row>
          <table:table-cell table:style-name="TableRowCell" office:value-type="string">
            <text:p text:style-name="Table_20_Contents">Evidence retrieval</text:p>
          </table:table-cell>
          <table:table-cell table:style-name="TableRowCell" office:value-type="string">
            <text:p text:style-name="Table_20_Contents">Index structured segments and source-aligned raw passages together.</text:p>
          </table:table-cell>
          <table:table-cell table:style-name="TableRowCell" office:value-type="string">
            <text:p text:style-name="Table_20_Contents">Prevents structured omission from becoming a false negative.</text:p>
          </table:table-cell>
        </table:table-row>
        <table:table-row>
          <table:table-cell table:style-name="TableRowCell" office:value-type="string">
            <text:p text:style-name="Table_20_Contents">Negative decisions</text:p>
          </table:table-cell>
          <table:table-cell table:style-name="TableRowCell" office:value-type="string">
            <text:p text:style-name="Table_20_Contents">Never infer absence from an empty JSON field without searching the source.</text:p>
          </table:table-cell>
          <table:table-cell table:style-name="TableRowCell" office:value-type="string">
            <text:p text:style-name="Table_20_Contents">Recall and completeness are materially below precision.</text:p>
          </table:table-cell>
        </table:table-row>
        <table:table-row>
          <table:table-cell table:style-name="TableRowCell" office:value-type="string">
            <text:p text:style-name="Table_20_Contents">Field routing</text:p>
          </table:table-cell>
          <table:table-cell table:style-name="TableRowCell" office:value-type="string">
            <text:p text:style-name="Table_20_Contents">Match job criteria only to compatible evidence fields and source contexts.</text:p>
          </table:table-cell>
          <table:table-cell table:style-name="TableRowCell" office:value-type="string">
            <text:p text:style-name="Table_20_Contents">Reduces semantic leakage from hobbies, metadata, or unrelated sections.</text:p>
          </table:table-cell>
        </table:table-row>
        <table:table-row>
          <table:table-cell table:style-name="TableRowCell" office:value-type="string">
            <text:p text:style-name="Table_20_Contents">Deterministic metadata</text:p>
          </table:table-cell>
          <table:table-cell table:style-name="TableRowCell" office:value-type="string">
            <text:p text:style-name="Table_20_Contents">Populate document ID, filename, schema version, and supplied category outside the LLM.</text:p>
          </table:table-cell>
          <table:table-cell table:style-name="TableRowCell" office:value-type="string">
            <text:p text:style-name="Table_20_Contents">Improves consistency and avoids unnecessary model inference.</text:p>
          </table:table-cell>
        </table:table-row>
        <table:table-row>
          <table:table-cell table:style-name="TableRowCell" office:value-type="string">
            <text:p text:style-name="Table_20_Contents">Risk scoring</text:p>
          </table:table-cell>
          <table:table-cell table:style-name="TableRowCell" office:value-type="string">
            <text:p text:style-name="Table_20_Contents">Use source support, model agreement, field quality, and extraction completeness as separate features.</text:p>
          </table:table-cell>
          <table:table-cell table:style-name="TableRowCell" office:value-type="string">
            <text:p text:style-name="Table_20_Contents">Avoids one opaque confidence score.</text:p>
          </table:table-cell>
        </table:table-row>
        <table:table-row>
          <table:table-cell table:style-name="TableRowCell" office:value-type="string">
            <text:p text:style-name="Table_20_Contents">Human review</text:p>
          </table:table-cell>
          <table:table-cell table:style-name="TableRowCell" office:value-type="string">
            <text:p text:style-name="Table_20_Contents">Require review for critical unsupported claims, low-support facts, and adverse decisions.</text:p>
          </table:table-cell>
          <table:table-cell table:style-name="TableRowCell" office:value-type="string">
            <text:p text:style-name="Table_20_Contents">Controls high-consequence error.</text:p>
          </table:table-cell>
        </table:table-row>
        <table:table-row>
          <table:table-cell table:style-name="TableRowCell" office:value-type="string">
            <text:p text:style-name="Table_20_Contents">Monitoring</text:p>
          </table:table-cell>
          <table:table-cell table:style-name="TableRowCell" office:value-type="string">
            <text:p text:style-name="Table_20_Contents">Track field/category drift, missing-file rates, and evidence-support distributions.</text:p>
          </table:table-cell>
          <table:table-cell table:style-name="TableRowCell" office:value-type="string">
            <text:p text:style-name="Table_20_Contents">Supports lifecycle risk management.</text:p>
          </table:table-cell>
        </table:table-row>
        <table:table-row>
          <table:table-cell table:style-name="TableRowCell" office:value-type="string">
            <text:p text:style-name="Table_20_Contents">Benchmark redesign</text:p>
          </table:table-cell>
          <table:table-cell table:style-name="TableRowCell" office:value-type="string">
            <text:p text:style-name="Table_20_Contents">Freeze one atomizer, matcher, thresholds, and blinded adjudication protocol.</text:p>
          </table:table-cell>
          <table:table-cell table:style-name="TableRowCell" office:value-type="string">
            <text:p text:style-name="Table_20_Contents">Enables a defensible causal model comparison.</text:p>
          </table:table-cell>
        </table:table-row>
      </table:table>
      <text:h text:style-name="Heading_20_2" text:outline-level="2"><text:bookmark-start text:name="priority-validation-study"/>9.1 Priority validation study<text:bookmark-end text:name="priority-validation-study"/></text:h>
      <text:list text:style-name="L8">
        <text:list-item>
          <text:p text:style-name="P60">Draw a stratified sample across all 24 categories, document lengths, layouts, and languages.</text:p>
        </text:list-item>
        <text:list-item>
          <text:p text:style-name="P60">Create one model-independent atomic gold standard from the PDFs.</text:p>
        </text:list-item>
        <text:list-item>
          <text:p text:style-name="P60">Blind model identity and use at least two trained human raters.</text:p>
        </text:list-item>
        <text:list-item>
          <text:p text:style-name="P60">Report inter-rater agreement and resolve disagreements through adjudication.</text:p>
        </text:list-item>
        <text:list-item>
          <text:p text:style-name="P60">Score all five systems with one matcher, one source representation, and one critical-claim definition.</text:p>
        </text:list-item>
        <text:list-item>
          <text:p text:style-name="P60">Estimate confidence intervals clustered by document and category.</text:p>
        </text:list-item>
        <text:list-item>
          <text:p text:style-name="P60">Add fairness and language subgroup analyses before employment-related deployment.</text:p>
        </text:list-item>
      </text:list>
      <text:h text:style-name="Heading_20_1" text:outline-level="1"><text:bookmark-start text:name="reconciliation-with-previous-reports"/>10. Reconciliation with Previous Reports<text:bookmark-end text:name="reconciliation-with-previous-reports"/></text:h>
      <text:p text:style-name="TableCaption">Table 11. Reconciliation with prior aggregate reports</text:p>
      <table:table table:name="Table46" table:style-name="Table46">
        <table:table-column table:style-name="Table46.A"/>
        <table:table-column table:style-name="Table46.B"/>
        <table:table-column table:style-name="Table46.C"/>
        <table:table-column table:style-name="Table46.D"/>
        <table:table-column table:style-name="Table46.E"/>
        <table:table-header-rows>
          <table:table-row>
            <table:table-cell table:style-name="TableHeaderRowCell" office:value-type="string">
              <text:p text:style-name="Table_20_Heading"><text:span text:style-name="T2">Scope</text:span></text:p>
            </table:table-cell>
            <table:table-cell table:style-name="TableHeaderRowCell" office:value-type="string">
              <text:p text:style-name="Table_20_Heading"><text:span text:style-name="T2">Metric</text:span></text:p>
            </table:table-cell>
            <table:table-cell table:style-name="TableHeaderRowCell" office:value-type="string">
              <text:p text:style-name="Table_20_Heading"><text:span text:style-name="T2">Prior report</text:span></text:p>
            </table:table-cell>
            <table:table-cell table:style-name="TableHeaderRowCell" office:value-type="string">
              <text:p text:style-name="Table_20_Heading"><text:span text:style-name="T2">Canonical recomputation</text:span></text:p>
            </table:table-cell>
            <table:table-cell table:style-name="TableHeaderRowCell" office:value-type="string">
              <text:p text:style-name="Table_20_Heading"><text:span text:style-name="T2">Difference</text:span></text:p>
            </table:table-cell>
          </table:table-row>
        </table:table-header-rows>
        <table:table-row>
          <table:table-cell table:style-name="TableRowCell" office:value-type="string">
            <text:p text:style-name="Table_20_Contents">Gemma</text:p>
          </table:table-cell>
          <table:table-cell table:style-name="TableRowCell" office:value-type="string">
            <text:p text:style-name="Table_20_Contents">Parsed/evaluable local JSON</text:p>
          </table:table-cell>
          <table:table-cell table:style-name="TableRowCell" office:value-type="string">
            <text:p text:style-name="Table_20_Contents">2,482</text:p>
          </table:table-cell>
          <table:table-cell table:style-name="TableRowCell" office:value-type="string">
            <text:p text:style-name="Table_20_Contents">2,482</text:p>
          </table:table-cell>
          <table:table-cell table:style-name="TableRowCell" office:value-type="string">
            <text:p text:style-name="Table_20_Contents">+0</text:p>
          </table:table-cell>
        </table:table-row>
        <table:table-row>
          <table:table-cell table:style-name="TableRowCell" office:value-type="string">
            <text:p text:style-name="Table_20_Contents">Gemma</text:p>
          </table:table-cell>
          <table:table-cell table:style-name="TableRowCell" office:value-type="string">
            <text:p text:style-name="Table_20_Contents">Weighted precision</text:p>
          </table:table-cell>
          <table:table-cell table:style-name="TableRowCell" office:value-type="string">
            <text:p text:style-name="Table_20_Contents">94.8%</text:p>
          </table:table-cell>
          <table:table-cell table:style-name="TableRowCell" office:value-type="string">
            <text:p text:style-name="Table_20_Contents">94.6%</text:p>
          </table:table-cell>
          <table:table-cell table:style-name="TableRowCell" office:value-type="string">
            <text:p text:style-name="Table_20_Contents">-0.2%</text:p>
          </table:table-cell>
        </table:table-row>
        <table:table-row>
          <table:table-cell table:style-name="TableRowCell" office:value-type="string">
            <text:p text:style-name="Table_20_Contents">Gemma</text:p>
          </table:table-cell>
          <table:table-cell table:style-name="TableRowCell" office:value-type="string">
            <text:p text:style-name="Table_20_Contents">Weighted recall</text:p>
          </table:table-cell>
          <table:table-cell table:style-name="TableRowCell" office:value-type="string">
            <text:p text:style-name="Table_20_Contents">65.5%</text:p>
          </table:table-cell>
          <table:table-cell table:style-name="TableRowCell" office:value-type="string">
            <text:p text:style-name="Table_20_Contents">64.4%</text:p>
          </table:table-cell>
          <table:table-cell table:style-name="TableRowCell" office:value-type="string">
            <text:p text:style-name="Table_20_Contents">-1.1%</text:p>
          </table:table-cell>
        </table:table-row>
        <table:table-row>
          <table:table-cell table:style-name="TableRowCell" office:value-type="string">
            <text:p text:style-name="Table_20_Contents">Gemma</text:p>
          </table:table-cell>
          <table:table-cell table:style-name="TableRowCell" office:value-type="string">
            <text:p text:style-name="Table_20_Contents">Weighted F1</text:p>
          </table:table-cell>
          <table:table-cell table:style-name="TableRowCell" office:value-type="string">
            <text:p text:style-name="Table_20_Contents">77.4%</text:p>
          </table:table-cell>
          <table:table-cell table:style-name="TableRowCell" office:value-type="string">
            <text:p text:style-name="Table_20_Contents">76.6%</text:p>
          </table:table-cell>
          <table:table-cell table:style-name="TableRowCell" office:value-type="string">
            <text:p text:style-name="Table_20_Contents">-0.8%</text:p>
          </table:table-cell>
        </table:table-row>
        <table:table-row>
          <table:table-cell table:style-name="TableRowCell" office:value-type="string">
            <text:p text:style-name="Table_20_Contents">Gemma</text:p>
          </table:table-cell>
          <table:table-cell table:style-name="TableRowCell" office:value-type="string">
            <text:p text:style-name="Table_20_Contents">Completeness</text:p>
          </table:table-cell>
          <table:table-cell table:style-name="TableRowCell" office:value-type="string">
            <text:p text:style-name="Table_20_Contents">68.2%</text:p>
          </table:table-cell>
          <table:table-cell table:style-name="TableRowCell" office:value-type="string">
            <text:p text:style-name="Table_20_Contents">67.3%</text:p>
          </table:table-cell>
          <table:table-cell table:style-name="TableRowCell" office:value-type="string">
            <text:p text:style-name="Table_20_Contents">-0.9%</text:p>
          </table:table-cell>
        </table:table-row>
        <table:table-row>
          <table:table-cell table:style-name="TableRowCell" office:value-type="string">
            <text:p text:style-name="Table_20_Contents">Gemma</text:p>
          </table:table-cell>
          <table:table-cell table:style-name="TableRowCell" office:value-type="string">
            <text:p text:style-name="Table_20_Contents">Unsupported rate</text:p>
          </table:table-cell>
          <table:table-cell table:style-name="TableRowCell" office:value-type="string">
            <text:p text:style-name="Table_20_Contents">1.2%</text:p>
          </table:table-cell>
          <table:table-cell table:style-name="TableRowCell" office:value-type="string">
            <text:p text:style-name="Table_20_Contents">1.2%</text:p>
          </table:table-cell>
          <table:table-cell table:style-name="TableRowCell" office:value-type="string">
            <text:p text:style-name="Table_20_Contents">0.0%</text:p>
          </table:table-cell>
        </table:table-row>
        <table:table-row>
          <table:table-cell table:style-name="TableRowCell" office:value-type="string">
            <text:p text:style-name="Table_20_Contents">Gemma</text:p>
          </table:table-cell>
          <table:table-cell table:style-name="TableRowCell" office:value-type="string">
            <text:p text:style-name="Table_20_Contents">Mean schema completeness</text:p>
          </table:table-cell>
          <table:table-cell table:style-name="TableRowCell" office:value-type="string">
            <text:p text:style-name="Table_20_Contents">72.4%</text:p>
          </table:table-cell>
          <table:table-cell table:style-name="TableRowCell" office:value-type="string">
            <text:p text:style-name="Table_20_Contents">72.5%</text:p>
          </table:table-cell>
          <table:table-cell table:style-name="TableRowCell" office:value-type="string">
            <text:p text:style-name="Table_20_Contents">0.1%</text:p>
          </table:table-cell>
        </table:table-row>
        <table:table-row>
          <table:table-cell table:style-name="TableRowCell" office:value-type="string">
            <text:p text:style-name="Table_20_Contents">Gemma</text:p>
          </table:table-cell>
          <table:table-cell table:style-name="TableRowCell" office:value-type="string">
            <text:p text:style-name="Table_20_Contents">Critical-claim document rate</text:p>
          </table:table-cell>
          <table:table-cell table:style-name="TableRowCell" office:value-type="string">
            <text:p text:style-name="Table_20_Contents">2.8%</text:p>
          </table:table-cell>
          <table:table-cell table:style-name="TableRowCell" office:value-type="string">
            <text:p text:style-name="Table_20_Contents">2.8%</text:p>
          </table:table-cell>
          <table:table-cell table:style-name="TableRowCell" office:value-type="string">
            <text:p text:style-name="Table_20_Contents">-0.0%</text:p>
          </table:table-cell>
        </table:table-row>
        <table:table-row>
          <table:table-cell table:style-name="TableRowCell" office:value-type="string">
            <text:p text:style-name="Table_20_Contents">Qwen</text:p>
          </table:table-cell>
          <table:table-cell table:style-name="TableRowCell" office:value-type="string">
            <text:p text:style-name="Table_20_Contents">Parsed/evaluable local JSON</text:p>
          </table:table-cell>
          <table:table-cell table:style-name="TableRowCell" office:value-type="string">
            <text:p text:style-name="Table_20_Contents">2,483</text:p>
          </table:table-cell>
          <table:table-cell table:style-name="TableRowCell" office:value-type="string">
            <text:p text:style-name="Table_20_Contents">2,483</text:p>
          </table:table-cell>
          <table:table-cell table:style-name="TableRowCell" office:value-type="string">
            <text:p text:style-name="Table_20_Contents">+0</text:p>
          </table:table-cell>
        </table:table-row>
        <table:table-row>
          <table:table-cell table:style-name="TableRowCell" office:value-type="string">
            <text:p text:style-name="Table_20_Contents">Qwen</text:p>
          </table:table-cell>
          <table:table-cell table:style-name="TableRowCell" office:value-type="string">
            <text:p text:style-name="Table_20_Contents">Weighted precision</text:p>
          </table:table-cell>
          <table:table-cell table:style-name="TableRowCell" office:value-type="string">
            <text:p text:style-name="Table_20_Contents">95.0%</text:p>
          </table:table-cell>
          <table:table-cell table:style-name="TableRowCell" office:value-type="string">
            <text:p text:style-name="Table_20_Contents">94.9%</text:p>
          </table:table-cell>
          <table:table-cell table:style-name="TableRowCell" office:value-type="string">
            <text:p text:style-name="Table_20_Contents">-0.1%</text:p>
          </table:table-cell>
        </table:table-row>
        <table:table-row>
          <table:table-cell table:style-name="TableRowCell" office:value-type="string">
            <text:p text:style-name="Table_20_Contents">Qwen</text:p>
          </table:table-cell>
          <table:table-cell table:style-name="TableRowCell" office:value-type="string">
            <text:p text:style-name="Table_20_Contents">Weighted recall</text:p>
          </table:table-cell>
          <table:table-cell table:style-name="TableRowCell" office:value-type="string">
            <text:p text:style-name="Table_20_Contents">73.7%</text:p>
          </table:table-cell>
          <table:table-cell table:style-name="TableRowCell" office:value-type="string">
            <text:p text:style-name="Table_20_Contents">73.7%</text:p>
          </table:table-cell>
          <table:table-cell table:style-name="TableRowCell" office:value-type="string">
            <text:p text:style-name="Table_20_Contents">-0.0%</text:p>
          </table:table-cell>
        </table:table-row>
        <table:table-row>
          <table:table-cell table:style-name="TableRowCell" office:value-type="string">
            <text:p text:style-name="Table_20_Contents">Qwen</text:p>
          </table:table-cell>
          <table:table-cell table:style-name="TableRowCell" office:value-type="string">
            <text:p text:style-name="Table_20_Contents">Weighted F1</text:p>
          </table:table-cell>
          <table:table-cell table:style-name="TableRowCell" office:value-type="string">
            <text:p text:style-name="Table_20_Contents">83.0%</text:p>
          </table:table-cell>
          <table:table-cell table:style-name="TableRowCell" office:value-type="string">
            <text:p text:style-name="Table_20_Contents">82.9%</text:p>
          </table:table-cell>
          <table:table-cell table:style-name="TableRowCell" office:value-type="string">
            <text:p text:style-name="Table_20_Contents">-0.1%</text:p>
          </table:table-cell>
        </table:table-row>
        <table:table-row>
          <table:table-cell table:style-name="TableRowCell" office:value-type="string">
            <text:p text:style-name="Table_20_Contents">Qwen</text:p>
          </table:table-cell>
          <table:table-cell table:style-name="TableRowCell" office:value-type="string">
            <text:p text:style-name="Table_20_Contents">Completeness</text:p>
          </table:table-cell>
          <table:table-cell table:style-name="TableRowCell" office:value-type="string">
            <text:p text:style-name="Table_20_Contents">75.5%</text:p>
          </table:table-cell>
          <table:table-cell table:style-name="TableRowCell" office:value-type="string">
            <text:p text:style-name="Table_20_Contents">75.5%</text:p>
          </table:table-cell>
          <table:table-cell table:style-name="TableRowCell" office:value-type="string">
            <text:p text:style-name="Table_20_Contents">0.0%</text:p>
          </table:table-cell>
        </table:table-row>
        <table:table-row>
          <table:table-cell table:style-name="TableRowCell" office:value-type="string">
            <text:p text:style-name="Table_20_Contents">Qwen</text:p>
          </table:table-cell>
          <table:table-cell table:style-name="TableRowCell" office:value-type="string">
            <text:p text:style-name="Table_20_Contents">Unsupported rate</text:p>
          </table:table-cell>
          <table:table-cell table:style-name="TableRowCell" office:value-type="string">
            <text:p text:style-name="Table_20_Contents">2.6%</text:p>
          </table:table-cell>
          <table:table-cell table:style-name="TableRowCell" office:value-type="string">
            <text:p text:style-name="Table_20_Contents">2.7%</text:p>
          </table:table-cell>
          <table:table-cell table:style-name="TableRowCell" office:value-type="string">
            <text:p text:style-name="Table_20_Contents">0.0%</text:p>
          </table:table-cell>
        </table:table-row>
        <table:table-row>
          <table:table-cell table:style-name="TableRowCell" office:value-type="string">
            <text:p text:style-name="Table_20_Contents">Qwen</text:p>
          </table:table-cell>
          <table:table-cell table:style-name="TableRowCell" office:value-type="string">
            <text:p text:style-name="Table_20_Contents">Mean schema completeness</text:p>
          </table:table-cell>
          <table:table-cell table:style-name="TableRowCell" office:value-type="string">
            <text:p text:style-name="Table_20_Contents">84.1%</text:p>
          </table:table-cell>
          <table:table-cell table:style-name="TableRowCell" office:value-type="string">
            <text:p text:style-name="Table_20_Contents">80.3%</text:p>
          </table:table-cell>
          <table:table-cell table:style-name="TableRowCell" office:value-type="string">
            <text:p text:style-name="Table_20_Contents">-3.8%</text:p>
          </table:table-cell>
        </table:table-row>
        <table:table-row>
          <table:table-cell table:style-name="TableRowCell" office:value-type="string">
            <text:p text:style-name="Table_20_Contents">Qwen</text:p>
          </table:table-cell>
          <table:table-cell table:style-name="TableRowCell" office:value-type="string">
            <text:p text:style-name="Table_20_Contents">Critical-claim document rate</text:p>
          </table:table-cell>
          <table:table-cell table:style-name="TableRowCell" office:value-type="string">
            <text:p text:style-name="Table_20_Contents">8.4%</text:p>
          </table:table-cell>
          <table:table-cell table:style-name="TableRowCell" office:value-type="string">
            <text:p text:style-name="Table_20_Contents">8.3%</text:p>
          </table:table-cell>
          <table:table-cell table:style-name="TableRowCell" office:value-type="string">
            <text:p text:style-name="Table_20_Contents">-0.1%</text:p>
          </table:table-cell>
        </table:table-row>
        <table:table-row>
          <table:table-cell table:style-name="TableRowCell" office:value-type="string">
            <text:p text:style-name="Table_20_Contents">Pairwise</text:p>
          </table:table-cell>
          <table:table-cell table:style-name="TableRowCell" office:value-type="string">
            <text:p text:style-name="Table_20_Contents">Qwen category wins</text:p>
          </table:table-cell>
          <table:table-cell table:style-name="TableRowCell" office:value-type="string">
            <text:p text:style-name="Table_20_Contents">14</text:p>
          </table:table-cell>
          <table:table-cell table:style-name="TableRowCell" office:value-type="string">
            <text:p text:style-name="Table_20_Contents">15</text:p>
          </table:table-cell>
          <table:table-cell table:style-name="TableRowCell" office:value-type="string">
            <text:p text:style-name="Table_20_Contents">+1</text:p>
          </table:table-cell>
        </table:table-row>
        <table:table-row>
          <table:table-cell table:style-name="TableRowCell" office:value-type="string">
            <text:p text:style-name="Table_20_Contents">Pairwise</text:p>
          </table:table-cell>
          <table:table-cell table:style-name="TableRowCell" office:value-type="string">
            <text:p text:style-name="Table_20_Contents">Gemma category wins</text:p>
          </table:table-cell>
          <table:table-cell table:style-name="TableRowCell" office:value-type="string">
            <text:p text:style-name="Table_20_Contents">10</text:p>
          </table:table-cell>
          <table:table-cell table:style-name="TableRowCell" office:value-type="string">
            <text:p text:style-name="Table_20_Contents">9</text:p>
          </table:table-cell>
          <table:table-cell table:style-name="TableRowCell" office:value-type="string">
            <text:p text:style-name="Table_20_Contents">-1</text:p>
          </table:table-cell>
        </table:table-row>
        <table:table-row>
          <table:table-cell table:style-name="TableRowCell" office:value-type="string">
            <text:p text:style-name="Table_20_Contents">Pairwise</text:p>
          </table:table-cell>
          <table:table-cell table:style-name="TableRowCell" office:value-type="string">
            <text:p text:style-name="Table_20_Contents">Mean Qwen minus Gemma category weighted F1</text:p>
          </table:table-cell>
          <table:table-cell table:style-name="TableRowCell" office:value-type="string">
            <text:p text:style-name="Table_20_Contents">2.8%</text:p>
          </table:table-cell>
          <table:table-cell table:style-name="TableRowCell" office:value-type="string">
            <text:p text:style-name="Table_20_Contents">3.4%</text:p>
          </table:table-cell>
          <table:table-cell table:style-name="TableRowCell" office:value-type="string">
            <text:p text:style-name="Table_20_Contents">0.6%</text:p>
          </table:table-cell>
        </table:table-row>
      </table:table>
      <text:p text:style-name="First_20_paragraph">The earlier Expanded Report workbook is internally labelled as a Banking-only evaluation and cannot serve as the 24-category comparative workbook. The revised comparison uses the user-designated root-level files, parses nonstandard Qwen headers, excludes the Advocate schema artifact from document counts, and reconciles all 2,484 rows for both local-model workbook sets.</text:p>
      <text:h text:style-name="Heading_20_1" text:outline-level="1"><text:bookmark-start text:name="conclusion"/>11. Conclusion<text:bookmark-end text:name="conclusion"/></text:h>
      <text:p text:style-name="First_20_paragraph">The five-system evidence supports conditional conclusions rather than a single winner. ChatGPT provides the broadest common direct lexical-coverage proxy. Qwen provides greater Gemma/Qwen canonical atomic coverage, while Gemma is more conservative on unsupported content. Under their distinct shared protocol, Hybrid NLP materially exceeds BERT MULTI in pooled and category weighted F1, but BERT remains stronger for several bounded entity-like fields. The latter reversal demonstrates that pipeline quality depends on the target ontology: section-preserving rules and dictionaries are well aligned with long CV blocks, whereas contextual span models can be stronger for certifications, languages and compact derived labels. Neither result establishes intrinsic architectural superiority. Gemma and Qwen are both quantized MoE systems run with reasoning disabled, so sparse routing and reasoning effects are not identified. HNLP and BERT have no autoregressive reasoning mode; their relevant controls are dictionaries, optional OpenNLP resources, thresholds, chunks, label batches and mapping rules. The central engineering conclusion is therefore a governed field-routed ensemble with source-span validation, calibrated abstention, raw-document fallback and human review. The central scientific conclusion is equally important: one prompt, one source representation, one blinded human gold standard, repeated runs, artifact hashes and a preregistered factorial design are required before the observed deviations can be attributed to MoE routing, reasoning, BERT encoding or deterministic NLP.</text:p>
      <text:h text:style-name="Heading_20_2" text:outline-level="2"><text:bookmark-start text:name="deployment-trade-off-heuristics-contextual-encoders-and-llms"/>11.1 Deployment trade-off: heuristics, contextual encoders, and LLMs<text:bookmark-end text:name="deployment-trade-off-heuristics-contextual-encoders-and-llms"/></text:h>
      <text:p text:style-name="First_20_paragraph">The practical choice is not between a universally superior heuristic method and a universally superior LLM. It is a multi-objective trade-off among throughput, supported precision, coverage, implementation effort, operational repeatability, maintenance burden and transfer to new CV distributions. The present artifacts contain extraction-quality measurements but do not contain a controlled latency, memory, energy or engineering-effort benchmark. Speed and implementation conclusions must therefore be stated as architecture-based expectations to be verified under identical hardware, concurrency and source-conversion conditions.</text:p>
      <text:p text:style-name="Text_20_body">Under the newly controlled PDF-grounded audit, the four tested extractors are compared with identical measurement rules: Gemma F₁=89.36%, precision=99.40%, recall=81.16%; Qwen F₁=90.32%, precision=99.04%, recall=83.02%; Hybrid NLP F₁=85.94%, precision=99.25%, recall=75.78%; BERT MULTI F₁=71.51%, precision=99.44%, recall=55.83%. These values replace evaluator mismatch with a common operational definition, but they do not replace human adjudication. Accordingly, measured extraction quality is reported separately from architecture-derived hypotheses about latency, implementation effort and repeatability. The supplied artifacts do not establish an empirical ordering for those deployment properties.</text:p>
      <text:p text:style-name="Text_20_body">Hybrid NLP avoids neural inference and autoregressive decoding; this mechanism motivates a testable low-latency hypothesis, but latency was not measured and no speed rank is claimed. It produced a high-precision, low-unsupported-content profile under the shared HNLP/BERT evaluator. Its apparent simplicity can be misleading: initial deployment is straightforward when CVs use familiar headings, layouts, languages and terminology, but long-term implementation effort moves into dictionary curation, synonym governance, heading aliases, regular expressions and exception handling. It is stable across repeated runs on the same input and configuration by construction; repeated-run stability was not benchmarked. Transfer to a different CV dataset remains an untested hypothesis because headings, spelling quality, vocabulary, language mix or layout conventions may depart from those rules.</text:p>
      <text:p text:style-name="Text_20_body">BERT MULTI performs chunked encoder inference rather than autoregressive generation. This architectural difference motivates a latency and repeatability hypothesis, not an observed rank. Contextual subword representations make it less dependent than HNLP on exact dictionary matches. Its implementation is more demanding than a pure heuristic pipeline because tokenizer, ONNX model, DJL runtime, label prompts, chunking, thresholds and schema mapping must remain aligned. It may transfer better to lexical variation and bounded entities, but transfer is not guaranteed across languages, layouts or domains outside the actual model's training and calibration distribution. The benchmark's low BERT recall shows that model-level contextual flexibility does not eliminate pipeline losses in chunking, thresholding and mapping.</text:p>
      <text:p text:style-name="Text_20_body">Generative LLM extraction can provide semantic flexibility. Prompt changes can add fields and instructions without rewriting a large rule base, and an LLM can relate evidence across distant lines, tolerate paraphrase and spelling variation, and interpret unconventional headings. These properties make it a plausible choice for heterogeneous CV datasets. They are associated with autoregressive serving, more complex runtime requirements, possible provider dependence, stochastic output, prompt and model-version sensitivity, and a non-zero risk of unsupported normalization or completion. Initial implementation may appear easiest because it begins with a prompt, but production implementation remains difficult: constrained output, retries, schema validation, source-span verification, privacy controls, monitoring and regression testing are mandatory.</text:p>
      <text:p text:style-name="TableCaption">Table 31. Deployment mechanisms and unmeasured hypotheses for heuristic, encoder and generative extraction</text:p>
      <table:table table:name="Table47" table:style-name="Table47">
        <table:table-column table:style-name="Table47.A"/>
        <table:table-column table:style-name="Table47.B"/>
        <table:table-column table:style-name="Table47.C"/>
        <table:table-column table:style-name="Table47.D"/>
        <table:table-column table:style-name="Table47.E"/>
        <table:table-header-rows>
          <table:table-row>
            <table:table-cell table:style-name="TableHeaderRowCell" office:value-type="string">
              <text:p text:style-name="Table_20_Heading"><text:span text:style-name="T2">Criterion</text:span></text:p>
            </table:table-cell>
            <table:table-cell table:style-name="TableHeaderRowCell" office:value-type="string">
              <text:p text:style-name="Table_20_Heading"><text:span text:style-name="T2">Hybrid NLP heuristics</text:span></text:p>
            </table:table-cell>
            <table:table-cell table:style-name="TableHeaderRowCell" office:value-type="string">
              <text:p text:style-name="Table_20_Heading"><text:span text:style-name="T2">BERT/GLiNER encoder</text:span></text:p>
            </table:table-cell>
            <table:table-cell table:style-name="TableHeaderRowCell" office:value-type="string">
              <text:p text:style-name="Table_20_Heading"><text:span text:style-name="T2">Generative LLM</text:span></text:p>
            </table:table-cell>
            <table:table-cell table:style-name="TableHeaderRowCell" office:value-type="string">
              <text:p text:style-name="Table_20_Heading"><text:span text:style-name="T2">Academic interpretation</text:span></text:p>
            </table:table-cell>
          </table:table-row>
        </table:table-header-rows>
        <table:table-row>
          <table:table-cell table:style-name="TableRowCell" office:value-type="string">
            <text:p text:style-name="Table_20_Contents">Latency mechanism (not measured)</text:p>
          </table:table-cell>
          <table:table-cell table:style-name="TableRowCell" office:value-type="string">
            <text:p text:style-name="Table_20_Contents">Rules and dictionaries; no neural inference or autoregressive decoding</text:p>
          </table:table-cell>
          <table:table-cell table:style-name="TableRowCell" office:value-type="string">
            <text:p text:style-name="Table_20_Contents">Batched encoder inference over chunks</text:p>
          </table:table-cell>
          <table:table-cell table:style-name="TableRowCell" office:value-type="string">
            <text:p text:style-name="Table_20_Contents">Autoregressive token generation and model serving</text:p>
          </table:table-cell>
          <table:table-cell table:style-name="TableRowCell" office:value-type="string">
            <text:p text:style-name="Table_20_Contents">No speed ordering is established; benchmark on identical hardware before ranking</text:p>
          </table:table-cell>
        </table:table-row>
        <table:table-row>
          <table:table-cell table:style-name="TableRowCell" office:value-type="string">
            <text:p text:style-name="Table_20_Contents">Supported precision</text:p>
          </table:table-cell>
          <table:table-cell table:style-name="TableRowCell" office:value-type="string">
            <text:p text:style-name="Table_20_Contents">High when rules and section boundaries match the dataset</text:p>
          </table:table-cell>
          <table:table-cell table:style-name="TableRowCell" office:value-type="string">
            <text:p text:style-name="Table_20_Contents">High at calibrated thresholds; mapping can preserve or remove candidates</text:p>
          </table:table-cell>
          <table:table-cell table:style-name="TableRowCell" office:value-type="string">
            <text:p text:style-name="Table_20_Contents">Often high for extractive prompts but unsupported synthesis remains possible</text:p>
          </table:table-cell>
          <table:table-cell table:style-name="TableRowCell" office:value-type="string">
            <text:p text:style-name="Table_20_Contents">Precision must be measured separately from completeness</text:p>
          </table:table-cell>
        </table:table-row>
        <table:table-row>
          <table:table-cell table:style-name="TableRowCell" office:value-type="string">
            <text:p text:style-name="Table_20_Contents">Recall and semantic coverage</text:p>
          </table:table-cell>
          <table:table-cell table:style-name="TableRowCell" office:value-type="string">
            <text:p text:style-name="Table_20_Contents">Strong for known headings and vocabulary; weak for implicit or novel expressions</text:p>
          </table:table-cell>
          <table:table-cell table:style-name="TableRowCell" office:value-type="string">
            <text:p text:style-name="Table_20_Contents">Stronger lexical generalization; weaker for dispersed or section-length targets</text:p>
          </table:table-cell>
          <table:table-cell table:style-name="TableRowCell" office:value-type="string">
            <text:p text:style-name="Table_20_Contents">Can use paraphrase, distant context and unusual organization</text:p>
          </table:table-cell>
          <table:table-cell table:style-name="TableRowCell" office:value-type="string">
            <text:p text:style-name="Table_20_Contents">The benchmark does not establish superior coverage outside the measured corpus</text:p>
          </table:table-cell>
        </table:table-row>
        <table:table-row>
          <table:table-cell table:style-name="TableRowCell" office:value-type="string">
            <text:p text:style-name="Table_20_Contents">Initial implementation</text:p>
          </table:table-cell>
          <table:table-cell table:style-name="TableRowCell" office:value-type="string">
            <text:p text:style-name="Table_20_Contents">Simple when requirements and vocabulary are narrow</text:p>
          </table:table-cell>
          <table:table-cell table:style-name="TableRowCell" office:value-type="string">
            <text:p text:style-name="Table_20_Contents">Moderate: model, tokenizer, runtime, labels and mapper</text:p>
          </table:table-cell>
          <table:table-cell table:style-name="TableRowCell" office:value-type="string">
            <text:p text:style-name="Table_20_Contents">Rapid prototype through prompting; substantial production controls still required</text:p>
          </table:table-cell>
          <table:table-cell table:style-name="TableRowCell" office:value-type="string">
            <text:p text:style-name="Table_20_Contents">Prototype ease must not be confused with production assurance</text:p>
          </table:table-cell>
        </table:table-row>
        <table:table-row>
          <table:table-cell table:style-name="TableRowCell" office:value-type="string">
            <text:p text:style-name="Table_20_Contents">Long-term maintenance</text:p>
          </table:table-cell>
          <table:table-cell table:style-name="TableRowCell" office:value-type="string">
            <text:p text:style-name="Table_20_Contents">Rule, alias, dictionary and exception accumulation</text:p>
          </table:table-cell>
          <table:table-cell table:style-name="TableRowCell" office:value-type="string">
            <text:p text:style-name="Table_20_Contents">Model/version calibration plus mapping and threshold maintenance</text:p>
          </table:table-cell>
          <table:table-cell table:style-name="TableRowCell" office:value-type="string">
            <text:p text:style-name="Table_20_Contents">Prompt, model, API/server and regression-management burden</text:p>
          </table:table-cell>
          <table:table-cell table:style-name="TableRowCell" office:value-type="string">
            <text:p text:style-name="Table_20_Contents">Maintenance shifts location rather than disappearing</text:p>
          </table:table-cell>
        </table:table-row>
        <table:table-row>
          <table:table-cell table:style-name="TableRowCell" office:value-type="string">
            <text:p text:style-name="Table_20_Contents">Same-input repeatability</text:p>
          </table:table-cell>
          <table:table-cell table:style-name="TableRowCell" office:value-type="string">
            <text:p text:style-name="Table_20_Contents">Rule execution is deterministic under fixed code and resources</text:p>
          </table:table-cell>
          <table:table-cell table:style-name="TableRowCell" office:value-type="string">
            <text:p text:style-name="Table_20_Contents">Depends on deterministic runtime behavior and fixed artifacts</text:p>
          </table:table-cell>
          <table:table-cell table:style-name="TableRowCell" office:value-type="string">
            <text:p text:style-name="Table_20_Contents">Depends on decoding, server and model-version controls</text:p>
          </table:table-cell>
          <table:table-cell table:style-name="TableRowCell" office:value-type="string">
            <text:p text:style-name="Table_20_Contents">No repeat-run ordering was measured; operational repeatability is not cross-domain validity</text:p>
          </table:table-cell>
        </table:table-row>
        <table:table-row>
          <table:table-cell table:style-name="TableRowCell" office:value-type="string">
            <text:p text:style-name="Table_20_Contents">Stability across different CV datasets</text:p>
          </table:table-cell>
          <table:table-cell table:style-name="TableRowCell" office:value-type="string">
            <text:p text:style-name="Table_20_Contents">High only when headings, layouts, language and vocabulary remain in-domain</text:p>
          </table:table-cell>
          <table:table-cell table:style-name="TableRowCell" office:value-type="string">
            <text:p text:style-name="Table_20_Contents">Moderate when model language/domain and span ontology transfer</text:p>
          </table:table-cell>
          <table:table-cell table:style-name="TableRowCell" office:value-type="string">
            <text:p text:style-name="Table_20_Contents">Unknown; semantic adaptability and prompt/model drift act in opposing directions</text:p>
          </table:table-cell>
          <table:table-cell table:style-name="TableRowCell" office:value-type="string">
            <text:p text:style-name="Table_20_Contents">No method is ranked; each materially different dataset requires external validation</text:p>
          </table:table-cell>
        </table:table-row>
        <table:table-row>
          <table:table-cell table:style-name="TableRowCell" office:value-type="string">
            <text:p text:style-name="Table_20_Contents">Explainability and audit</text:p>
          </table:table-cell>
          <table:table-cell table:style-name="TableRowCell" office:value-type="string">
            <text:p text:style-name="Table_20_Contents">Strong rule-level traceability</text:p>
          </table:table-cell>
          <table:table-cell table:style-name="TableRowCell" office:value-type="string">
            <text:p text:style-name="Table_20_Contents">Moderate: spans and scores are traceable; representations are not directly interpretable</text:p>
          </table:table-cell>
          <table:table-cell table:style-name="TableRowCell" office:value-type="string">
            <text:p text:style-name="Table_20_Contents">Lower internal transparency; source-span evidence can restore output-level auditability</text:p>
          </table:table-cell>
          <table:table-cell table:style-name="TableRowCell" office:value-type="string">
            <text:p text:style-name="Table_20_Contents">All methods require lineage from final field to source PDF</text:p>
          </table:table-cell>
        </table:table-row>
        <table:table-row>
          <table:table-cell table:style-name="TableRowCell" office:value-type="string">
            <text:p text:style-name="Table_20_Contents">Best-fit use</text:p>
          </table:table-cell>
          <table:table-cell table:style-name="TableRowCell" office:value-type="string">
            <text:p text:style-name="Table_20_Contents">High-volume, stable, well-structured and controlled CV formats</text:p>
          </table:table-cell>
          <table:table-cell table:style-name="TableRowCell" office:value-type="string">
            <text:p text:style-name="Table_20_Contents">Explicit entity-like fields across moderate lexical variation</text:p>
          </table:table-cell>
          <table:table-cell table:style-name="TableRowCell" office:value-type="string">
            <text:p text:style-name="Table_20_Contents">Heterogeneous, weakly structured and semantically implicit CVs</text:p>
          </table:table-cell>
          <table:table-cell table:style-name="TableRowCell" office:value-type="string">
            <text:p text:style-name="Table_20_Contents">Field-routed combination is preferable when no single operating condition dominates</text:p>
          </table:table-cell>
        </table:table-row>
      </table:table>
      <text:p text:style-name="First_20_paragraph">Two meanings of stability must therefore remain separate. Repeatability stability asks whether the same pipeline returns the same result for the same CV; the architectures expose different determinism controls, but no repeated-run ranking was measured. Distributional stability asks whether performance remains acceptable when headings, layout, language, profession, vocabulary and document quality change; the present benchmark does not rank the methods on this dimension, which requires external validation and repeated runs. A system can be perfectly repeatable and repeatedly wrong on a shifted dataset.</text:p>
      <text:p text:style-name="Text_20_body">The recommended production design is consequently conditional and hybrid. Use HNLP for high-throughput fields with stable section and vocabulary conventions; use BERT/GLiNER for compact contextual entities where calibrated span detection is effective; use an LLM for unusual structure, implicit relations and controlled fallback; and validate every accepted fact against the PDF. Route low-confidence, conflicting or high-impact fields to human review. This design converts the speed–precision–coverage trade-off into an explicit routing policy instead of concealing it behind a single model score.</text:p>
      <text:h text:style-name="Heading_20_1" text:outline-level="1"><text:bookmark-start text:name="references"/>References<text:bookmark-end text:name="references"/></text:h>
      <text:p text:style-name="First_20_paragraph">[1] Lewis, P., Perez, E., Piktus, A., Petroni, F., Karpukhin, V., Goyal, N., Küttler, H., Lewis, M., Yih, W.-t., Rocktäschel, T., Riedel, S., &amp; Kiela, D. (2020). Retrieval-Augmented Generation for Knowledge-Intensive NLP Tasks. Advances in Neural Information Processing Systems, 33. <text:a xlink:type="simple" xlink:href="https://papers.neurips.cc/paper_files/paper/2020/hash/6b493230205f780e1bc26945df7481e5-Abstract.html" office:name=""><text:span text:style-name="Definition"><text:span text:style-name="T3">https://papers.neurips.cc/paper_files/paper/2020/hash/6b493230205f780e1bc26945df7481e5-Abstract.html</text:span></text:span></text:a></text:p>
      <text:p text:style-name="Text_20_body">[2] Manning, C. D., Raghavan, P., &amp; Schütze, H. (2008). Introduction to Information Retrieval. Cambridge University Press. <text:a xlink:type="simple" xlink:href="https://www-nlp.stanford.edu/IR-book/" office:name=""><text:span text:style-name="Definition"><text:span text:style-name="T3">https://www-nlp.stanford.edu/IR-book/</text:span></text:span></text:a></text:p>
      <text:p text:style-name="Text_20_body">[3] Demšar, J. (2006). Statistical Comparisons of Classifiers over Multiple Data Sets. Journal of Machine Learning Research, 7, 1–30. <text:a xlink:type="simple" xlink:href="https://www.jmlr.org/papers/v7/demsar06a.html" office:name=""><text:span text:style-name="Definition"><text:span text:style-name="T3">https://www.jmlr.org/papers/v7/demsar06a.html</text:span></text:span></text:a></text:p>
      <text:p text:style-name="Text_20_body">[4] Gebru, T., Morgenstern, J., Vecchione, B., Vaughan, J. W., Wallach, H., Daumé III, H., &amp; Crawford, K. (2021). Datasheets for Datasets. Communications of the ACM, 64(12), 86–92. <text:a xlink:type="simple" xlink:href="https://doi.org/10.1145/3458723" office:name=""><text:span text:style-name="Definition"><text:span text:style-name="T3">https://doi.org/10.1145/3458723</text:span></text:span></text:a></text:p>
      <text:p text:style-name="Text_20_body">[5] Mitchell, M., Wu, S., Zaldivar, A., Barnes, P., Vasserman, L., Hutchinson, B., Spitzer, E., Raji, I. D., &amp; Gebru, T. (2019). Model Cards for Model Reporting. Proceedings of FAT* 2019, 220–229. <text:a xlink:type="simple" xlink:href="https://doi.org/10.1145/3287560.3287596" office:name=""><text:span text:style-name="Definition"><text:span text:style-name="T3">https://doi.org/10.1145/3287560.3287596</text:span></text:span></text:a></text:p>
      <text:p text:style-name="Text_20_body">[6] National Institute of Standards and Technology. (2023). Artificial Intelligence Risk Management Framework (AI RMF 1.0), NIST AI 100-1. <text:a xlink:type="simple" xlink:href="https://nvlpubs.nist.gov/nistpubs/ai/NIST.AI.100-1.pdf" office:name=""><text:span text:style-name="Definition"><text:span text:style-name="T3">https://nvlpubs.nist.gov/nistpubs/ai/NIST.AI.100-1.pdf</text:span></text:span></text:a></text:p>
      <text:p text:style-name="Text_20_body">[7] JSON Schema Project. (2020). JSON Schema Core: A Media Type for Describing JSON Documents, Draft 2020-12. <text:a xlink:type="simple" xlink:href="https://json-schema.org/draft/2020-12/json-schema-core" office:name=""><text:span text:style-name="Definition"><text:span text:style-name="T3">https://json-schema.org/draft/2020-12/json-schema-core</text:span></text:span></text:a></text:p>
      <text:p text:style-name="Text_20_body">[8] Efron, B., &amp; Tibshirani, R. J. (1993). An Introduction to the Bootstrap. Chapman &amp; Hall/CRC. <text:a xlink:type="simple" xlink:href="https://doi.org/10.1201/9780429246593" office:name=""><text:span text:style-name="Definition"><text:span text:style-name="T3">https://doi.org/10.1201/9780429246593</text:span></text:span></text:a></text:p>
      <text:p text:style-name="Text_20_body">[9] Fedus, W., Zoph, B., &amp; Shazeer, N. (2022). Switch Transformers: Scaling to Trillion Parameter Models with Simple and Efficient Sparsity. Journal of Machine Learning Research, 23(120), 1–39. <text:a xlink:type="simple" xlink:href="https://www.jmlr.org/papers/v23/21-0998.html" office:name=""><text:span text:style-name="Definition"><text:span text:style-name="T3">https://www.jmlr.org/papers/v23/21-0998.html</text:span></text:span></text:a></text:p>
      <text:p text:style-name="Text_20_body">[10] Lepikhin, D., Lee, H., Xu, Y., Chen, D., Firat, O., Huang, Y., Krikun, M., Shazeer, N., &amp; Chen, Z. (2020). GShard: Scaling Giant Models with Conditional Computation and Automatic Sharding. <text:a xlink:type="simple" xlink:href="https://arxiv.org/abs/2006.16668" office:name=""><text:span text:style-name="Definition"><text:span text:style-name="T3">https://arxiv.org/abs/2006.16668</text:span></text:span></text:a></text:p>
      <text:p text:style-name="Text_20_body">[11] Google DeepMind. (2026). Gemma 4 26B A4B model card and architecture record. <text:a xlink:type="simple" xlink:href="https://huggingface.co/google/gemma-4-26B-A4B" office:name=""><text:span text:style-name="Definition"><text:span text:style-name="T3">https://huggingface.co/google/gemma-4-26B-A4B</text:span></text:span></text:a></text:p>
      <text:p text:style-name="Text_20_body">[12] Qwen Team. (2026). Qwen3.6-35B-A3B model card. <text:a xlink:type="simple" xlink:href="https://huggingface.co/Qwen/Qwen3.6-35B-A3B" office:name=""><text:span text:style-name="Definition"><text:span text:style-name="T3">https://huggingface.co/Qwen/Qwen3.6-35B-A3B</text:span></text:span></text:a></text:p>
      <text:p text:style-name="Text_20_body">[13] ggml-org. (2026). llama.cpp command-line documentation: reasoning and reasoning-budget controls. <text:a xlink:type="simple" xlink:href="https://github.com/ggml-org/llama.cpp/blob/master/tools/cli/README.md" office:name=""><text:span text:style-name="Definition"><text:span text:style-name="T3">https://github.com/ggml-org/llama.cpp/blob/master/tools/cli/README.md</text:span></text:span></text:a></text:p>
      <text:p text:style-name="Text_20_body">[14] Qwen Team. (2026). Qwen3.6-27B dense model card. <text:a xlink:type="simple" xlink:href="https://huggingface.co/Qwen/Qwen3.6-27B" office:name=""><text:span text:style-name="Definition"><text:span text:style-name="T3">https://huggingface.co/Qwen/Qwen3.6-27B</text:span></text:span></text:a></text:p>
      <text:p text:style-name="Text_20_body">[15] Google DeepMind. (2026). Gemma 4 31B dense instruction-tuned model card. <text:a xlink:type="simple" xlink:href="https://huggingface.co/google/gemma-4-31B-it" office:name=""><text:span text:style-name="Definition"><text:span text:style-name="T3">https://huggingface.co/google/gemma-4-31B-it</text:span></text:span></text:a></text:p>
      <text:p text:style-name="Text_20_body">[16] Mistral AI. (2025). Mistral Small 3.1 24B Instruct model card. <text:a xlink:type="simple" xlink:href="https://huggingface.co/mistralai/Mistral-Small-3.1-24B-Instruct-2503" office:name=""><text:span text:style-name="Definition"><text:span text:style-name="T3">https://huggingface.co/mistralai/Mistral-Small-3.1-24B-Instruct-2503</text:span></text:span></text:a></text:p>
      <text:p text:style-name="Text_20_body">[17] Microsoft Research. (2024). Phi-4 model card. <text:a xlink:type="simple" xlink:href="https://huggingface.co/microsoft/phi-4" office:name=""><text:span text:style-name="Definition"><text:span text:style-name="T3">https://huggingface.co/microsoft/phi-4</text:span></text:span></text:a></text:p>
      <text:p text:style-name="Text_20_body">[18] Wei, J., Wang, X., Schuurmans, D., Bosma, M., Xia, F., Chi, E., Le, Q. V., &amp; Zhou, D. (2022). Chain-of-Thought Prompting Elicits Reasoning in Large Language Models. Advances in Neural Information Processing Systems, 35. <text:a xlink:type="simple" xlink:href="https://arxiv.org/abs/2201.11903" office:name=""><text:span text:style-name="Definition"><text:span text:style-name="T3">https://arxiv.org/abs/2201.11903</text:span></text:span></text:a></text:p>
      <text:p text:style-name="Text_20_body">[19] Shazeer, N., Mirhoseini, A., Maziarz, K., Davis, A., Le, Q., Hinton, G., &amp; Dean, J. (2017). Outrageously Large Neural Networks: The Sparsely-Gated Mixture-of-Experts Layer. <text:a xlink:type="simple" xlink:href="https://arxiv.org/abs/1701.06538" office:name=""><text:span text:style-name="Definition"><text:span text:style-name="T3">https://arxiv.org/abs/1701.06538</text:span></text:span></text:a></text:p>
      <text:p text:style-name="Text_20_body">[20] Devlin, J., Chang, M.-W., Lee, K., &amp; Toutanova, K. (2019). BERT: Pre-training of Deep Bidirectional Transformers for Language Understanding. NAACL-HLT, 4171–4186. https://aclanthology.org/N19-1423/</text:p>
      <text:p text:style-name="Text_20_body">[21] Zaratiana, U., Tomeh, N., Holat, P., &amp; Charnois, T. (2024). GLiNER: Generalist Model for Named Entity Recognition using Bidirectional Transformer. NAACL 2024, 5364–5376. https://doi.org/10.18653/v1/2024.naacl-long.300</text:p>
      <text:p text:style-name="Text_20_body">[22] Apache Software Foundation. Apache OpenNLP documentation. https://opennlp.apache.org/</text:p>
      <text:p text:style-name="Text_20_body">[23] Microsoft. ONNX Runtime documentation. https://onnxruntime.ai/docs/</text:p>
      <text:p text:style-name="Text_20_body">[24] Deep Java Library. DJL documentation. https://djl.ai/</text:p>
      <text:h text:style-name="Heading_20_1" text:outline-level="1"><text:bookmark-start text:name="appendix-a.-supplied-runtime-commands"/>Appendix A. Supplied runtime commands<text:bookmark-end text:name="appendix-a.-supplied-runtime-commands"/></text:h>
      <text:h text:style-name="Heading_20_2" text:outline-level="2"><text:bookmark-start text:name="gemma"/>Gemma<text:bookmark-end text:name="gemma"/></text:h>
      <text:p text:style-name="P61">llama-server.exe -m ..\models\gemma-4-26B-A4B-it-qat-UD-Q4_K_XL.gguf --device Vulkan1 --split-mode layer -ngl auto -c 65536 -ub 64 -fa auto --reasoning off --host 127.0.0.1 --port 8080 -np 4</text:p>
      <text:h text:style-name="Heading_20_2" text:outline-level="2"><text:bookmark-start text:name="qwen"/>Qwen<text:bookmark-end text:name="qwen"/></text:h>
      <text:p text:style-name="P62">llama-server.exe -m ..\models\Qwen3.6-35B-A3B-UD-Q4_K_XL.gguf --device Vulkan1 --split-mode layer -ngl auto -c 65536 -ub 64 -fa auto --reasoning off --host 127.0.0.1 --port 8080 -np 4</text:p>
      <text:h text:style-name="Heading_20_2" text:outline-level="2"><text:bookmark-start text:name="appendix-a.1.-non-generative-implementation-record"/>Appendix A.1. Non-generative implementation record<text:bookmark-end text:name="appendix-a.1.-non-generative-implementation-record"/></text:h>
      <text:list text:style-name="L9">
        <text:list-item>
          <text:p text:style-name="P63">Hybrid NLP UI label: Hybrid NLP (Fast, Local); strategy identifier: nlp.</text:p>
        </text:list-item>
        <text:list-item>
          <text:p text:style-name="P63">Hybrid NLP implementation: HNlpExtractionStrategy.java and HNlpExtractor.java.</text:p>
        </text:list-item>
        <text:list-item>
          <text:p text:style-name="P63">BERT UI label: NLP BERT MULTI (DJL); strategy identifier: nlp_bert_multi.</text:p>
        </text:list-item>
        <text:list-item>
          <text:p text:style-name="P63">BERT implementation: DjlTokenClassificationExtractionStrategy.java, DjlTokenClassificationMultilingualExtractionStrategy.java, DjlTokenClassificationRuntime.java, DjlSchemaMapper.java and SchemaDrivenEntityPlanBuilder.java.</text:p>
        </text:list-item>
        <text:list-item>
          <text:p text:style-name="P63">BERT defaults: 220 words per chunk, 30-word overlap, four labels per prompt, 10% confidence threshold, DJL 0.33.0 and ONNX Runtime 1.22.0.</text:p>
        </text:list-item>
        <text:list-item>
          <text:p text:style-name="P63">The source hashes below bind this reconstruction to the inspected Java files. Complete run reproducibility additionally requires the application commit, resolved model and tokenizer hashes, runtime jar/native-provider hashes, schema hash, dictionary/synonym hashes and per-document configuration log.</text:p>
        </text:list-item>
      </text:list>
      <text:p text:style-name="TableCaption">Table A1. Proprietary HNLP and BERT Java source manifest</text:p>
      <table:table table:name="Table48" table:style-name="Table48">
        <table:table-column table:style-name="Table48.A"/>
        <table:table-column table:style-name="Table48.B"/>
        <table:table-column table:style-name="Table48.C"/>
        <table:table-column table:style-name="Table48.D"/>
        <table:table-header-rows>
          <table:table-row>
            <table:table-cell table:style-name="TableHeaderRowCell" office:value-type="string">
              <text:p text:style-name="Table_20_Heading"><text:span text:style-name="T2">Method</text:span></text:p>
            </table:table-cell>
            <table:table-cell table:style-name="TableHeaderRowCell" office:value-type="string">
              <text:p text:style-name="Table_20_Heading"><text:span text:style-name="T2">Java source file</text:span></text:p>
            </table:table-cell>
            <table:table-cell table:style-name="TableHeaderRowCell" office:value-type="string">
              <text:p text:style-name="Table_20_Heading"><text:span text:style-name="T2">Role in reconstructed method</text:span></text:p>
            </table:table-cell>
            <table:table-cell table:style-name="TableHeaderRowCell" office:value-type="string">
              <text:p text:style-name="Table_20_Heading"><text:span text:style-name="T2">SHA-256</text:span></text:p>
            </table:table-cell>
          </table:table-row>
        </table:table-header-rows>
        <table:table-row>
          <table:table-cell table:style-name="TableRowCell" office:value-type="string">
            <text:p text:style-name="Table_20_Contents">HNLP</text:p>
          </table:table-cell>
          <table:table-cell table:style-name="TableRowCell" office:value-type="string">
            <text:p text:style-name="Table_20_Contents">HNlpExtractionStrategy.java</text:p>
          </table:table-cell>
          <table:table-cell table:style-name="TableRowCell" office:value-type="string">
            <text:p text:style-name="Table_20_Contents">Strategy binding, schema reduction, merge, and validation</text:p>
          </table:table-cell>
          <table:table-cell table:style-name="TableRowCell" office:value-type="string">
            <text:p text:style-name="Table_20_Contents">2251D8BE4B7A15C533B9D73C5DBFBD41C9C43F98CD5BE7F091156059FD54FD58</text:p>
          </table:table-cell>
        </table:table-row>
        <table:table-row>
          <table:table-cell table:style-name="TableRowCell" office:value-type="string">
            <text:p text:style-name="Table_20_Contents">HNLP</text:p>
          </table:table-cell>
          <table:table-cell table:style-name="TableRowCell" office:value-type="string">
            <text:p text:style-name="Table_20_Contents">HNlpExtractor.java</text:p>
          </table:table-cell>
          <table:table-cell table:style-name="TableRowCell" office:value-type="string">
            <text:p text:style-name="Table_20_Contents">Resource loading, section parsing, dictionaries, fuzzy evidence, normalization</text:p>
          </table:table-cell>
          <table:table-cell table:style-name="TableRowCell" office:value-type="string">
            <text:p text:style-name="Table_20_Contents">C95D8CE22CC3BD696C5914871DE3BC1690F4A7DAF3742EB82B8C04FCBF1B5FA0</text:p>
          </table:table-cell>
        </table:table-row>
        <table:table-row>
          <table:table-cell table:style-name="TableRowCell" office:value-type="string">
            <text:p text:style-name="Table_20_Contents">BERT</text:p>
          </table:table-cell>
          <table:table-cell table:style-name="TableRowCell" office:value-type="string">
            <text:p text:style-name="Table_20_Contents">DjlTokenClassificationExtractionStrategy.java</text:p>
          </table:table-cell>
          <table:table-cell table:style-name="TableRowCell" office:value-type="string">
            <text:p text:style-name="Table_20_Contents">Base strategy configuration and pipeline assembly</text:p>
          </table:table-cell>
          <table:table-cell table:style-name="TableRowCell" office:value-type="string">
            <text:p text:style-name="Table_20_Contents">BC883F625F74C5A227AC5951B24E17F63F390AAD79221DA963F3D0B2DFB2566F</text:p>
          </table:table-cell>
        </table:table-row>
        <table:table-row>
          <table:table-cell table:style-name="TableRowCell" office:value-type="string">
            <text:p text:style-name="Table_20_Contents">BERT</text:p>
          </table:table-cell>
          <table:table-cell table:style-name="TableRowCell" office:value-type="string">
            <text:p text:style-name="Table_20_Contents">DjlTokenClassificationMultilingualExtractionStrategy.java</text:p>
          </table:table-cell>
          <table:table-cell table:style-name="TableRowCell" office:value-type="string">
            <text:p text:style-name="Table_20_Contents">Multilingual preset and local model binding</text:p>
          </table:table-cell>
          <table:table-cell table:style-name="TableRowCell" office:value-type="string">
            <text:p text:style-name="Table_20_Contents">C467394D018E1359AD83A2103E19E2A6FCB3A725FD2C34E24E3070DD3861416D</text:p>
          </table:table-cell>
        </table:table-row>
        <table:table-row>
          <table:table-cell table:style-name="TableRowCell" office:value-type="string">
            <text:p text:style-name="Table_20_Contents">BERT</text:p>
          </table:table-cell>
          <table:table-cell table:style-name="TableRowCell" office:value-type="string">
            <text:p text:style-name="Table_20_Contents">DjlTokenClassificationRuntime.java</text:p>
          </table:table-cell>
          <table:table-cell table:style-name="TableRowCell" office:value-type="string">
            <text:p text:style-name="Table_20_Contents">Chunking, GLiNER inference, span decoding, fallback, and deduplication</text:p>
          </table:table-cell>
          <table:table-cell table:style-name="TableRowCell" office:value-type="string">
            <text:p text:style-name="Table_20_Contents">0E335BCE8DC053638D801DE9A5057FF9EA881C97DBBDC5C1583F32799822E272</text:p>
          </table:table-cell>
        </table:table-row>
        <table:table-row>
          <table:table-cell table:style-name="TableRowCell" office:value-type="string">
            <text:p text:style-name="Table_20_Contents">BERT</text:p>
          </table:table-cell>
          <table:table-cell table:style-name="TableRowCell" office:value-type="string">
            <text:p text:style-name="Table_20_Contents">DjlSchemaMapper.java</text:p>
          </table:table-cell>
          <table:table-cell table:style-name="TableRowCell" office:value-type="string">
            <text:p text:style-name="Table_20_Contents">Constraint filtering, splitting, grouping, templating, and field assignment</text:p>
          </table:table-cell>
          <table:table-cell table:style-name="TableRowCell" office:value-type="string">
            <text:p text:style-name="Table_20_Contents">4FDBE2BBEC188FD8778A14D0B79F83FEC1E86C7797541F73D13F6421A39DD752</text:p>
          </table:table-cell>
        </table:table-row>
        <table:table-row>
          <table:table-cell table:style-name="TableRowCell" office:value-type="string">
            <text:p text:style-name="Table_20_Contents">BERT</text:p>
          </table:table-cell>
          <table:table-cell table:style-name="TableRowCell" office:value-type="string">
            <text:p text:style-name="Table_20_Contents">SchemaDrivenEntityPlanBuilder.java</text:p>
          </table:table-cell>
          <table:table-cell table:style-name="TableRowCell" office:value-type="string">
            <text:p text:style-name="Table_20_Contents">Compilation of x_gliner schema metadata into executable query rules</text:p>
          </table:table-cell>
          <table:table-cell table:style-name="TableRowCell" office:value-type="string">
            <text:p text:style-name="Table_20_Contents">A932CF10F2A1501FB756F181F622EFEC3254C0B85FEDF6F1E1B0E1C150E44318</text:p>
          </table:table-cell>
        </table:table-row>
      </table:table>
      <text:h text:style-name="Heading_20_1" text:outline-level="1"><text:bookmark-start text:name="appendix-b.-statistical-interpretation-safeguards"/>Appendix B. Statistical interpretation safeguards<text:bookmark-end text:name="appendix-b.-statistical-interpretation-safeguards"/></text:h>
      <text:list text:style-name="L10">
        <text:list-item>
          <text:p text:style-name="P64">A statistically non-zero paired difference does not establish that the model architecture caused the difference.</text:p>
        </text:list-item>
        <text:list-item>
          <text:p text:style-name="P64">P-values are not measures of practical importance; effect sizes and category dispersion are reported alongside them.</text:p>
        </text:list-item>
        <text:list-item>
          <text:p text:style-name="P64">Category-level bootstrap intervals describe sensitivity to the observed strata, not random sampling from all occupations.</text:p>
        </text:list-item>
        <text:list-item>
          <text:p text:style-name="P64">Document-level tests have large nominal sample size but inherit evaluator heterogeneity and within-category dependence.</text:p>
        </text:list-item>
        <text:list-item>
          <text:p text:style-name="P64">ChatGPT agreement is never used as proof of PDF-grounded correctness.</text:p>
        </text:list-item>
      </text:list>
      <text:h text:style-name="Heading_20_1" text:outline-level="1"><text:bookmark-start text:name="appendix-c.-reproducibility-package"/>Appendix C. Reproducibility package<text:bookmark-end text:name="appendix-c.-reproducibility-package"/></text:h>
      <text:list text:style-name="L11">
        <text:list-item>
          <text:p text:style-name="P65">ChatGPT_Gemma_Qwen_24_Category_Comparative_Audit.xlsx — corrected empirical workbook.</text:p>
        </text:list-item>
        <text:list-item>
          <text:p text:style-name="P65">ChatGPT_Gemma_Qwen_Academic_Statistical_Appendix.xlsx — statistics and figure-source data.</text:p>
        </text:list-item>
        <text:list-item>
          <text:p text:style-name="P65">expand_academic_report.py — figure and report generator.</text:p>
        </text:list-item>
        <text:list-item>
          <text:p text:style-name="P65">figures/ — publication-resolution PNG figures embedded in this report.</text:p>
        </text:list-item>
        <text:list-item>
          <text:p text:style-name="P65">aiextract.json — authoritative extraction schema in the ChatGPT benchmark root.</text:p>
        </text:list-item>
      </text:list>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US"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US"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Caption" style:parent-style-name="Caption">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fo:language="zxx"/>
    </style:style>
    <style:style style:family="text" style:name="Source_Text">
      <style:text-properties style:font-name="Courier New" style:font-name-asian="Courier New" style:font-name-complex="Courier New" style:font-size-asian="10pt" style:font-size-complex="10pt" fo:font-size="10pt" fo:language="zxx"/>
    </style:style>
    <style:style style:family="text" style:name="Highlighted">
      <style:text-properties fo:background-color="#ffff38"/>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9</meta:generator>
    <dc:title/>
    <dc:description/>
    <dc:subject/>
    <meta:keyword/>
    <meta:initial-creator/>
    <dc:creator/>
    <meta:creation-date>2026-07-25T13:27:40Z</meta:creation-date>
    <dc:date>2026-07-25T13:27:40Z</dc:date>
  </office:meta>
</office:document-meta>
</file>

<file path=Formula-1/content.xml><?xml version="1.0" encoding="utf-8"?>
<math xmlns="http://www.w3.org/1998/Math/MathML" display="inline">
  <mrow>
    <msub>
      <mi>A</mi>
      <mrow>
        <mi>H</mi>
        <mi>N</mi>
        <mi>L</mi>
        <mi>P</mi>
        <mo>,</mo>
        <mi>d</mi>
      </mrow>
    </msub>
    <mo>=</mo>
    <msub>
      <mi>ω</mi>
      <mi>h</mi>
    </msub>
    <msub>
      <mi>H</mi>
      <mrow>
        <mi>s</mi>
        <mi>t</mi>
        <mi>r</mi>
        <mi>u</mi>
        <mi>c</mi>
        <mi>t</mi>
        <mi>u</mi>
        <mi>r</mi>
        <mi>e</mi>
      </mrow>
    </msub>
    <mo>+</mo>
    <msub>
      <mi>ω</mi>
      <mi>x</mi>
    </msub>
    <msub>
      <mi>X</mi>
      <mrow>
        <mi>t</mi>
        <mi>e</mi>
        <mi>x</mi>
        <mi>t</mi>
      </mrow>
    </msub>
    <mo>+</mo>
    <msub>
      <mi>ω</mi>
      <mi>d</mi>
    </msub>
    <msub>
      <mi>D</mi>
      <mrow>
        <mi>c</mi>
        <mi>o</mi>
        <mi>v</mi>
        <mi>e</mi>
        <mi>r</mi>
        <mi>a</mi>
        <mi>g</mi>
        <mi>e</mi>
      </mrow>
    </msub>
    <mo>+</mo>
    <msub>
      <mi>ω</mi>
      <mi>l</mi>
    </msub>
    <msub>
      <mi>L</mi>
      <mrow>
        <mi>l</mi>
        <mi>a</mi>
        <mi>y</mi>
        <mi>o</mi>
        <mi>u</mi>
        <mi>t</mi>
      </mrow>
    </msub>
    <mo>+</mo>
    <msub>
      <mi>ω</mi>
      <mi>e</mi>
    </msub>
    <msub>
      <mi>E</mi>
      <mrow>
        <mi>e</mi>
        <mi>x</mi>
        <mi>p</mi>
        <mi>l</mi>
        <mi>i</mi>
        <mi>c</mi>
        <mi>i</mi>
        <mi>t</mi>
      </mrow>
    </msub>
  </mrow>
</math>
</file>

<file path=Formula-100/content.xml><?xml version="1.0" encoding="utf-8"?>
<math xmlns="http://www.w3.org/1998/Math/MathML" display="inline">
  <mrow>
    <mrow>
      <mi mathvariant="normal">min</mi>
      <mo>⁡</mo>
    </mrow>
    <msub>
      <mi>U</mi>
      <mrow>
        <mi>r</mi>
        <mi>a</mi>
        <mi>t</mi>
        <mi>e</mi>
        <mo>,</mo>
        <mi>m</mi>
      </mrow>
    </msub>
    <mi>s</mi>
    <mi>u</mi>
    <mi>b</mi>
    <mi>j</mi>
    <mi>e</mi>
    <mi>c</mi>
    <mi>t</mi>
    <mspace width="0.222em"/>
    <mi>t</mi>
    <mi>o</mi>
    <msub>
      <mi>R</mi>
      <mrow>
        <mi>w</mi>
        <mo>,</mo>
        <mi>m</mi>
      </mrow>
    </msub>
    <mo>≥</mo>
    <msub>
      <mi>R</mi>
      <mi mathvariant="normal">min</mi>
    </msub>
    <mo>∧</mo>
    <msub>
      <mi>Q</mi>
      <mrow>
        <mi>c</mi>
        <mi>r</mi>
        <mi>i</mi>
        <mi>t</mi>
        <mi>i</mi>
        <mi>c</mi>
        <mi>a</mi>
        <mi>l</mi>
        <mo>,</mo>
        <mi>m</mi>
      </mrow>
    </msub>
    <mo>≤</mo>
    <msub>
      <mi>Q</mi>
      <mi mathvariant="normal">max</mi>
    </msub>
  </mrow>
</math>
</file>

<file path=Formula-103/content.xml><?xml version="1.0" encoding="utf-8"?>
<math xmlns="http://www.w3.org/1998/Math/MathML" display="inline">
  <mrow>
    <msub>
      <mi>s</mi>
      <mrow>
        <mi>P</mi>
        <mi>D</mi>
        <mi>F</mi>
      </mrow>
    </msub>
    <mo stretchy="false" form="prefix">(</mo>
    <mi>f</mi>
    <mo>,</mo>
    <mi>d</mi>
    <mo stretchy="false" form="postfix">)</mo>
    <mo>=</mo>
    <mn>1</mn>
    <mspace width="0.222em"/>
    <mi>i</mi>
    <mi>f</mi>
    <mspace width="0.222em"/>
    <mi>e</mi>
    <mi>x</mi>
    <mi>a</mi>
    <mi>c</mi>
    <mi>t</mi>
    <mspace width="0.222em"/>
    <mi>s</mi>
    <mi>u</mi>
    <mi>p</mi>
    <mi>p</mi>
    <mi>o</mi>
    <mi>r</mi>
    <mi>t</mi>
    <mo>;</mo>
    <mspace width="0.222em"/>
    <mi>o</mi>
    <mi>t</mi>
    <mi>h</mi>
    <mi>e</mi>
    <mi>r</mi>
    <mi>w</mi>
    <mi>i</mi>
    <mi>s</mi>
    <mi>e</mi>
    <mspace width="0.222em"/>
    <mfrac>
      <mrow>
        <mo stretchy="false" form="prefix">|</mo>
        <mi>G</mi>
        <mo stretchy="false" form="prefix">(</mo>
        <mi>f</mi>
        <mo stretchy="false" form="postfix">)</mo>
        <mspace width="0.222em"/>
        <mi>i</mi>
        <mi>n</mi>
        <mi>t</mi>
        <mi>e</mi>
        <mi>r</mi>
        <mi>s</mi>
        <mi>e</mi>
        <mi>c</mi>
        <mi>t</mi>
        <mi>i</mi>
        <mi>o</mi>
        <mi>n</mi>
        <mspace width="0.222em"/>
        <mi>G</mi>
        <mo stretchy="false" form="prefix">(</mo>
        <mi>d</mi>
        <mo stretchy="false" form="postfix">)</mo>
        <mo stretchy="false" form="prefix">|</mo>
      </mrow>
      <mrow>
        <mo stretchy="false" form="prefix">|</mo>
        <mi>G</mi>
        <mo stretchy="false" form="prefix">(</mo>
        <mi>f</mi>
        <mo stretchy="false" form="postfix">)</mo>
        <mo stretchy="false" form="prefix">|</mo>
      </mrow>
    </mfrac>
  </mrow>
</math>
</file>

<file path=Formula-105/content.xml><?xml version="1.0" encoding="utf-8"?>
<math xmlns="http://www.w3.org/1998/Math/MathML" display="inline">
  <mrow>
    <msub>
      <mi>c</mi>
      <mrow>
        <mi>p</mi>
        <mi>r</mi>
        <mi>e</mi>
        <mi>d</mi>
      </mrow>
    </msub>
    <mo stretchy="false" form="prefix">(</mo>
    <mi>f</mi>
    <mo stretchy="false" form="postfix">)</mo>
    <mo>=</mo>
    <mi>C</mi>
    <mi>o</mi>
    <mi>r</mi>
    <mi>r</mi>
    <mi>e</mi>
    <mi>c</mi>
    <mi>t</mi>
    <mspace width="0.222em"/>
    <mi>i</mi>
    <mi>f</mi>
    <mspace width="0.222em"/>
    <msub>
      <mi>s</mi>
      <mrow>
        <mi>P</mi>
        <mi>D</mi>
        <mi>F</mi>
      </mrow>
    </msub>
    <mspace width="0.222em"/>
    <mo>&gt;</mo>
    <mo>=</mo>
    <mspace width="0.222em"/>
    <mn>0.82</mn>
    <mo>;</mo>
    <mspace width="0.222em"/>
    <mi>P</mi>
    <mi>a</mi>
    <mi>r</mi>
    <mi>t</mi>
    <mi>i</mi>
    <mi>a</mi>
    <mi>l</mi>
    <mspace width="0.222em"/>
    <mi>i</mi>
    <mi>f</mi>
    <mspace width="0.222em"/>
    <mn>0.48</mn>
    <mspace width="0.222em"/>
    <mo>&lt;</mo>
    <mo>=</mo>
    <mspace width="0.222em"/>
    <msub>
      <mi>s</mi>
      <mrow>
        <mi>P</mi>
        <mi>D</mi>
        <mi>F</mi>
      </mrow>
    </msub>
    <mspace width="0.222em"/>
    <mo>&lt;</mo>
    <mspace width="0.222em"/>
    <mn>0.82</mn>
    <mo>;</mo>
    <mspace width="0.222em"/>
    <mi>o</mi>
    <mi>t</mi>
    <mi>h</mi>
    <mi>e</mi>
    <mi>r</mi>
    <mi>w</mi>
    <mi>i</mi>
    <mi>s</mi>
    <mi>e</mi>
    <mspace width="0.222em"/>
    <mi>U</mi>
    <mi>n</mi>
    <mi>s</mi>
    <mi>u</mi>
    <mi>p</mi>
    <mi>p</mi>
    <mi>o</mi>
    <mi>r</mi>
    <mi>t</mi>
    <mi>e</mi>
    <mi>d</mi>
    <mspace width="0.222em"/>
    <mi>o</mi>
    <mi>r</mi>
    <mspace width="0.222em"/>
    <mi>U</mi>
    <mi>n</mi>
    <mi>v</mi>
    <mi>e</mi>
    <mi>r</mi>
    <mi>i</mi>
    <mi>f</mi>
    <mi>i</mi>
    <mi>a</mi>
    <mi>b</mi>
    <mi>l</mi>
    <mi>e</mi>
  </mrow>
</math>
</file>

<file path=Formula-107/content.xml><?xml version="1.0" encoding="utf-8"?>
<math xmlns="http://www.w3.org/1998/Math/MathML" display="inline">
  <mrow>
    <msub>
      <mrow>
        <mi>T</mi>
        <mi>P</mi>
      </mrow>
      <mi>w</mi>
    </msub>
    <mo>=</mo>
    <mi>T</mi>
    <mi>P</mi>
    <mspace width="0.222em"/>
    <mo>+</mo>
    <mspace width="0.222em"/>
    <mn>0.5</mn>
    <mspace width="0.222em"/>
    <mi>P</mi>
    <mi>A</mi>
    <mi>R</mi>
    <mi>T</mi>
    <mi>I</mi>
    <mi>A</mi>
    <mi>L</mi>
    <mo>;</mo>
    <mspace width="0.222em"/>
    <mspace width="0.222em"/>
    <msub>
      <mi>P</mi>
      <mi>w</mi>
    </msub>
    <mo>=</mo>
    <mfrac>
      <msub>
        <mrow>
          <mi>T</mi>
          <mi>P</mi>
        </mrow>
        <mi>w</mi>
      </msub>
      <mrow>
        <mi>T</mi>
        <mi>P</mi>
        <mspace width="0.222em"/>
        <mo>+</mo>
        <mspace width="0.222em"/>
        <mi>P</mi>
        <mi>A</mi>
        <mi>R</mi>
        <mi>T</mi>
        <mi>I</mi>
        <mi>A</mi>
        <mi>L</mi>
        <mspace width="0.222em"/>
        <mo>+</mo>
        <mspace width="0.222em"/>
        <mi>F</mi>
        <mi>P</mi>
      </mrow>
    </mfrac>
    <mo>;</mo>
    <mspace width="0.222em"/>
    <mspace width="0.222em"/>
    <msub>
      <mi>R</mi>
      <mi>w</mi>
    </msub>
    <mo>=</mo>
    <mfrac>
      <msub>
        <mrow>
          <mi>T</mi>
          <mi>P</mi>
        </mrow>
        <mi>w</mi>
      </msub>
      <mrow>
        <mi>T</mi>
        <mi>P</mi>
        <mspace width="0.222em"/>
        <mo>+</mo>
        <mspace width="0.222em"/>
        <mi>P</mi>
        <mi>A</mi>
        <mi>R</mi>
        <mi>T</mi>
        <mi>I</mi>
        <mi>A</mi>
        <mi>L</mi>
        <mspace width="0.222em"/>
        <mo>+</mo>
        <mspace width="0.222em"/>
        <mi>F</mi>
        <mi>N</mi>
      </mrow>
    </mfrac>
  </mrow>
</math>
</file>

<file path=Formula-109/content.xml><?xml version="1.0" encoding="utf-8"?>
<math xmlns="http://www.w3.org/1998/Math/MathML" display="inline">
  <mrow>
    <msub>
      <mi>E</mi>
      <mrow>
        <mi>t</mi>
        <mi>h</mi>
        <mi>e</mi>
        <mi>t</mi>
        <mi>a</mi>
      </mrow>
    </msub>
    <mo stretchy="false" form="prefix">(</mo>
    <mi>f</mi>
    <mo>,</mo>
    <mi>d</mi>
    <mo>,</mo>
    <mi>z</mi>
    <mo>,</mo>
    <mi>m</mi>
    <mo stretchy="false" form="postfix">)</mo>
    <mo>=</mo>
    <msub>
      <mi>E</mi>
      <mrow>
        <mi>t</mi>
        <mi>h</mi>
        <mi>e</mi>
        <mi>t</mi>
        <mi>a</mi>
      </mrow>
    </msub>
    <mo stretchy="false" form="prefix">(</mo>
    <mi>f</mi>
    <mo>,</mo>
    <mi>d</mi>
    <mo>,</mo>
    <mi>z</mi>
    <mo stretchy="false" form="postfix">)</mo>
    <mspace width="0.222em"/>
    <mi>f</mi>
    <mi>o</mi>
    <mi>r</mi>
    <mspace width="0.222em"/>
    <mi>e</mi>
    <mi>v</mi>
    <mi>e</mi>
    <mi>r</mi>
    <mi>y</mi>
    <mspace width="0.222em"/>
    <mi>s</mi>
    <mi>y</mi>
    <mi>s</mi>
    <mi>t</mi>
    <mi>e</mi>
    <mi>m</mi>
    <mspace width="0.222em"/>
    <mi>i</mi>
    <mi>d</mi>
    <mi>e</mi>
    <mi>n</mi>
    <mi>t</mi>
    <mi>i</mi>
    <mi>t</mi>
    <mi>y</mi>
    <mspace width="0.222em"/>
    <mi>m</mi>
  </mrow>
</math>
</file>

<file path=Formula-11/content.xml><?xml version="1.0" encoding="utf-8"?>
<math xmlns="http://www.w3.org/1998/Math/MathML" display="inline">
  <mrow>
    <msub>
      <mi>P</mi>
      <mrow>
        <mi>m</mi>
        <mo>,</mo>
        <mi>s</mi>
      </mrow>
    </msub>
    <mo>=</mo>
    <mfrac>
      <msub>
        <mrow>
          <mi>T</mi>
          <mi>P</mi>
        </mrow>
        <mrow>
          <mi>m</mi>
          <mo>,</mo>
          <mi>s</mi>
        </mrow>
      </msub>
      <mrow>
        <msub>
          <mrow>
            <mi>T</mi>
            <mi>P</mi>
          </mrow>
          <mrow>
            <mi>m</mi>
            <mo>,</mo>
            <mi>s</mi>
          </mrow>
        </msub>
        <mo>+</mo>
        <msub>
          <mrow>
            <mi>F</mi>
            <mi>P</mi>
          </mrow>
          <mrow>
            <mi>m</mi>
            <mo>,</mo>
            <mi>s</mi>
          </mrow>
        </msub>
      </mrow>
    </mfrac>
  </mrow>
</math>
</file>

<file path=Formula-111/content.xml><?xml version="1.0" encoding="utf-8"?>
<math xmlns="http://www.w3.org/1998/Math/MathML" display="inline">
  <mrow>
    <msub>
      <mi>S</mi>
      <mrow>
        <mi>i</mi>
        <mo stretchy="false" form="prefix">|</mo>
        <mi>j</mi>
      </mrow>
    </msub>
    <mo>=</mo>
    <msub>
      <mi>Q</mi>
      <mi>i</mi>
    </msub>
    <mo>+</mo>
    <msub>
      <mi>b</mi>
      <mi>j</mi>
    </msub>
    <mo>+</mo>
    <msub>
      <mi>a</mi>
      <mrow>
        <mi>i</mi>
        <mo>,</mo>
        <mi>j</mi>
      </mrow>
    </msub>
    <mo>+</mo>
    <msub>
      <mrow>
        <mi>e</mi>
        <mi>p</mi>
        <mi>s</mi>
        <mi>i</mi>
        <mi>l</mi>
        <mi>o</mi>
        <mi>n</mi>
      </mrow>
      <mrow>
        <mi>i</mi>
        <mo>,</mo>
        <mi>j</mi>
      </mrow>
    </msub>
  </mrow>
</math>
</file>

<file path=Formula-113/content.xml><?xml version="1.0" encoding="utf-8"?>
<math xmlns="http://www.w3.org/1998/Math/MathML" display="inline">
  <mrow>
    <mi>s</mi>
    <mi>i</mi>
    <mi>g</mi>
    <mi>n</mi>
    <mo stretchy="false" form="prefix">(</mo>
    <msub>
      <mi>S</mi>
      <mrow>
        <mi>i</mi>
        <mo stretchy="false" form="prefix">|</mo>
        <mi>j</mi>
      </mrow>
    </msub>
    <mo>−</mo>
    <msub>
      <mi>S</mi>
      <mrow>
        <mi>k</mi>
        <mo stretchy="false" form="prefix">|</mo>
        <mi>j</mi>
      </mrow>
    </msub>
    <mo stretchy="false" form="postfix">)</mo>
    <mo>=</mo>
    <mi>s</mi>
    <mi>i</mi>
    <mi>g</mi>
    <mi>n</mi>
    <mo stretchy="false" form="prefix">(</mo>
    <msub>
      <mi>S</mi>
      <mrow>
        <mi>i</mi>
        <mo stretchy="false" form="prefix">|</mo>
        <msup>
          <mi>j</mi>
          <mo>′</mo>
        </msup>
      </mrow>
    </msub>
    <mo>−</mo>
    <msub>
      <mi>S</mi>
      <mrow>
        <mi>k</mi>
        <mo stretchy="false" form="prefix">|</mo>
        <msup>
          <mi>j</mi>
          <mo>′</mo>
        </msup>
      </mrow>
    </msub>
    <mo stretchy="false" form="postfix">)</mo>
    <mspace width="0.222em"/>
    <mi>f</mi>
    <mi>o</mi>
    <mi>r</mi>
    <mspace width="0.222em"/>
    <mi>a</mi>
    <mi>l</mi>
    <mi>l</mi>
    <mspace width="0.222em"/>
    <mi>a</mi>
    <mi>d</mi>
    <mi>m</mi>
    <mi>i</mi>
    <mi>s</mi>
    <mi>s</mi>
    <mi>i</mi>
    <mi>b</mi>
    <mi>l</mi>
    <mi>e</mi>
    <mspace width="0.222em"/>
    <mi>j</mi>
    <mi>u</mi>
    <mi>d</mi>
    <mi>g</mi>
    <mi>e</mi>
    <mi>s</mi>
    <mspace width="0.222em"/>
    <mi>j</mi>
    <mspace width="0.222em"/>
    <mi>a</mi>
    <mi>n</mi>
    <mi>d</mi>
    <mspace width="0.222em"/>
    <msup>
      <mi>j</mi>
      <mo>′</mo>
    </msup>
  </mrow>
</math>
</file>

<file path=Formula-115/content.xml><?xml version="1.0" encoding="utf-8"?>
<math xmlns="http://www.w3.org/1998/Math/MathML" display="inline">
  <mrow>
    <mi>R</mi>
    <mo>=</mo>
    <msub>
      <mi>F</mi>
      <mrow>
        <mi>t</mi>
        <mi>h</mi>
        <mi>e</mi>
        <mi>t</mi>
        <mi>a</mi>
      </mrow>
    </msub>
    <mo stretchy="false" form="prefix">(</mo>
    <mi>P</mi>
    <mi>D</mi>
    <mi>F</mi>
    <mspace width="0.222em"/>
    <mi>a</mi>
    <mi>r</mi>
    <mi>c</mi>
    <mi>h</mi>
    <mi>i</mi>
    <mi>v</mi>
    <mi>e</mi>
    <mi>s</mi>
    <mo>,</mo>
    <mspace width="0.222em"/>
    <mi>J</mi>
    <mi>S</mi>
    <mi>O</mi>
    <mi>N</mi>
    <mspace width="0.222em"/>
    <mi>a</mi>
    <mi>r</mi>
    <mi>c</mi>
    <mi>h</mi>
    <mi>i</mi>
    <mi>v</mi>
    <mi>e</mi>
    <mi>s</mi>
    <mo>,</mo>
    <mspace width="0.222em"/>
    <mi>s</mi>
    <mi>c</mi>
    <mi>h</mi>
    <mi>e</mi>
    <mi>m</mi>
    <mi>a</mi>
    <mo>,</mo>
    <mspace width="0.222em"/>
    <mi>c</mi>
    <mi>o</mi>
    <mi>d</mi>
    <mi>e</mi>
    <mo stretchy="false" form="postfix">)</mo>
  </mrow>
</math>
</file>

<file path=Formula-117/content.xml><?xml version="1.0" encoding="utf-8"?>
<math xmlns="http://www.w3.org/1998/Math/MathML" display="inline">
  <mrow>
    <msub>
      <mrow>
        <mi>V</mi>
        <mi>a</mi>
        <mi>l</mi>
        <mi>i</mi>
        <mi>d</mi>
        <mi>i</mi>
        <mi>t</mi>
        <mi>y</mi>
      </mrow>
      <mrow>
        <mi>o</mi>
        <mi>v</mi>
        <mi>e</mi>
        <mi>r</mi>
        <mi>a</mi>
        <mi>l</mi>
        <mi>l</mi>
      </mrow>
    </msub>
    <mo>=</mo>
    <mi>R</mi>
    <mi>e</mi>
    <mi>p</mi>
    <mi>r</mi>
    <mi>o</mi>
    <mi>d</mi>
    <mi>u</mi>
    <mi>c</mi>
    <mi>i</mi>
    <mi>b</mi>
    <mi>l</mi>
    <mi>e</mi>
    <mspace width="0.222em"/>
    <mi>r</mi>
    <mi>u</mi>
    <mi>l</mi>
    <mi>e</mi>
    <mspace width="0.222em"/>
    <mi>l</mi>
    <mi>a</mi>
    <mi>y</mi>
    <mi>e</mi>
    <mi>r</mi>
    <mspace width="0.222em"/>
    <mo>+</mo>
    <mspace width="0.222em"/>
    <mi>b</mi>
    <mi>l</mi>
    <mi>i</mi>
    <mi>n</mi>
    <mi>d</mi>
    <mi>e</mi>
    <mi>d</mi>
    <mspace width="0.222em"/>
    <mi>h</mi>
    <mi>u</mi>
    <mi>m</mi>
    <mi>a</mi>
    <mi>n</mi>
    <mspace width="0.222em"/>
    <mi>s</mi>
    <mi>e</mi>
    <mi>m</mi>
    <mi>a</mi>
    <mi>n</mi>
    <mi>t</mi>
    <mi>i</mi>
    <mi>c</mi>
    <mspace width="0.222em"/>
    <mi>l</mi>
    <mi>a</mi>
    <mi>y</mi>
    <mi>e</mi>
    <mi>r</mi>
    <mspace width="0.222em"/>
    <mo>+</mo>
    <mspace width="0.222em"/>
    <mi>d</mi>
    <mi>o</mi>
    <mi>c</mi>
    <mi>u</mi>
    <mi>m</mi>
    <mi>e</mi>
    <mi>n</mi>
    <mi>t</mi>
    <mi>e</mi>
    <mi>d</mi>
    <mspace width="0.222em"/>
    <mi>s</mi>
    <mi>e</mi>
    <mi>n</mi>
    <mi>s</mi>
    <mi>i</mi>
    <mi>t</mi>
    <mi>i</mi>
    <mi>v</mi>
    <mi>i</mi>
    <mi>t</mi>
    <mi>y</mi>
    <mspace width="0.222em"/>
    <mi>a</mi>
    <mi>n</mi>
    <mi>a</mi>
    <mi>l</mi>
    <mi>y</mi>
    <mi>s</mi>
    <mi>e</mi>
    <mi>s</mi>
  </mrow>
</math>
</file>

<file path=Formula-128/content.xml><?xml version="1.0" encoding="utf-8"?>
<math xmlns="http://www.w3.org/1998/Math/MathML" display="inline">
  <mrow>
    <msub>
      <mi>P</mi>
      <mrow>
        <mi>w</mi>
        <mo>,</mo>
        <mi>m</mi>
      </mrow>
    </msub>
    <mo>=</mo>
    <mfrac>
      <mrow>
        <msub>
          <mrow>
            <mi>T</mi>
            <mi>P</mi>
          </mrow>
          <mi>m</mi>
        </msub>
        <mo>+</mo>
        <mi>ω</mi>
        <msub>
          <mi>Q</mi>
          <mi>m</mi>
        </msub>
      </mrow>
      <mrow>
        <msub>
          <mrow>
            <mi>T</mi>
            <mi>P</mi>
          </mrow>
          <mi>m</mi>
        </msub>
        <mo>+</mo>
        <msub>
          <mi>Q</mi>
          <mi>m</mi>
        </msub>
        <mo>+</mo>
        <msub>
          <mrow>
            <mi>F</mi>
            <mi>P</mi>
          </mrow>
          <mi>m</mi>
        </msub>
      </mrow>
    </mfrac>
  </mrow>
</math>
</file>

<file path=Formula-13/content.xml><?xml version="1.0" encoding="utf-8"?>
<math xmlns="http://www.w3.org/1998/Math/MathML" display="inline">
  <mrow>
    <msub>
      <mi>R</mi>
      <mrow>
        <mi>m</mi>
        <mo>,</mo>
        <mi>s</mi>
      </mrow>
    </msub>
    <mo>=</mo>
    <mfrac>
      <msub>
        <mrow>
          <mi>T</mi>
          <mi>P</mi>
        </mrow>
        <mrow>
          <mi>m</mi>
          <mo>,</mo>
          <mi>s</mi>
        </mrow>
      </msub>
      <mrow>
        <msub>
          <mrow>
            <mi>T</mi>
            <mi>P</mi>
          </mrow>
          <mrow>
            <mi>m</mi>
            <mo>,</mo>
            <mi>s</mi>
          </mrow>
        </msub>
        <mo>+</mo>
        <msub>
          <mrow>
            <mi>F</mi>
            <mi>N</mi>
          </mrow>
          <mrow>
            <mi>m</mi>
            <mo>,</mo>
            <mi>s</mi>
          </mrow>
        </msub>
      </mrow>
    </mfrac>
  </mrow>
</math>
</file>

<file path=Formula-130/content.xml><?xml version="1.0" encoding="utf-8"?>
<math xmlns="http://www.w3.org/1998/Math/MathML" display="inline">
  <mrow>
    <msub>
      <mi>R</mi>
      <mrow>
        <mi>w</mi>
        <mo>,</mo>
        <mi>m</mi>
      </mrow>
    </msub>
    <mo>=</mo>
    <mfrac>
      <mrow>
        <msub>
          <mrow>
            <mi>T</mi>
            <mi>P</mi>
          </mrow>
          <mi>m</mi>
        </msub>
        <mo>+</mo>
        <mi>ω</mi>
        <msub>
          <mi>Q</mi>
          <mi>m</mi>
        </msub>
      </mrow>
      <mrow>
        <msub>
          <mrow>
            <mi>T</mi>
            <mi>P</mi>
          </mrow>
          <mi>m</mi>
        </msub>
        <mo>+</mo>
        <msub>
          <mi>Q</mi>
          <mi>m</mi>
        </msub>
        <mo>+</mo>
        <msub>
          <mrow>
            <mi>F</mi>
            <mi>N</mi>
          </mrow>
          <mi>m</mi>
        </msub>
      </mrow>
    </mfrac>
  </mrow>
</math>
</file>

<file path=Formula-132/content.xml><?xml version="1.0" encoding="utf-8"?>
<math xmlns="http://www.w3.org/1998/Math/MathML" display="inline">
  <mrow>
    <msub>
      <mi>F</mi>
      <mrow>
        <mn>1</mn>
        <mo>,</mo>
        <mi>w</mi>
        <mo>,</mo>
        <mi>m</mi>
      </mrow>
    </msub>
    <mo>=</mo>
    <mfrac>
      <mrow>
        <mn>2</mn>
        <msub>
          <mi>P</mi>
          <mrow>
            <mi>w</mi>
            <mo>,</mo>
            <mi>m</mi>
          </mrow>
        </msub>
        <msub>
          <mi>R</mi>
          <mrow>
            <mi>w</mi>
            <mo>,</mo>
            <mi>m</mi>
          </mrow>
        </msub>
      </mrow>
      <mrow>
        <msub>
          <mi>P</mi>
          <mrow>
            <mi>w</mi>
            <mo>,</mo>
            <mi>m</mi>
          </mrow>
        </msub>
        <mo>+</mo>
        <msub>
          <mi>R</mi>
          <mrow>
            <mi>w</mi>
            <mo>,</mo>
            <mi>m</mi>
          </mrow>
        </msub>
      </mrow>
    </mfrac>
  </mrow>
</math>
</file>

<file path=Formula-134/content.xml><?xml version="1.0" encoding="utf-8"?>
<math xmlns="http://www.w3.org/1998/Math/MathML" display="inline">
  <mrow>
    <msub>
      <mi>C</mi>
      <mi>m</mi>
    </msub>
    <mo>=</mo>
    <mfrac>
      <mrow>
        <msub>
          <mrow>
            <mi>T</mi>
            <mi>P</mi>
          </mrow>
          <mi>m</mi>
        </msub>
        <mo>+</mo>
        <msub>
          <mi>Q</mi>
          <mi>m</mi>
        </msub>
      </mrow>
      <mrow>
        <msub>
          <mrow>
            <mi>T</mi>
            <mi>P</mi>
          </mrow>
          <mi>m</mi>
        </msub>
        <mo>+</mo>
        <msub>
          <mi>Q</mi>
          <mi>m</mi>
        </msub>
        <mo>+</mo>
        <msub>
          <mrow>
            <mi>F</mi>
            <mi>N</mi>
          </mrow>
          <mi>m</mi>
        </msub>
      </mrow>
    </mfrac>
  </mrow>
</math>
</file>

<file path=Formula-136/content.xml><?xml version="1.0" encoding="utf-8"?>
<math xmlns="http://www.w3.org/1998/Math/MathML" display="inline">
  <mrow>
    <msub>
      <mi>U</mi>
      <mi>m</mi>
    </msub>
    <mo>=</mo>
    <mfrac>
      <msub>
        <mrow>
          <mi>F</mi>
          <mi>P</mi>
        </mrow>
        <mi>m</mi>
      </msub>
      <mrow>
        <msub>
          <mrow>
            <mi>T</mi>
            <mi>P</mi>
          </mrow>
          <mi>m</mi>
        </msub>
        <mo>+</mo>
        <msub>
          <mi>Q</mi>
          <mi>m</mi>
        </msub>
        <mo>+</mo>
        <msub>
          <mrow>
            <mi>F</mi>
            <mi>P</mi>
          </mrow>
          <mi>m</mi>
        </msub>
      </mrow>
    </mfrac>
  </mrow>
</math>
</file>

<file path=Formula-149/content.xml><?xml version="1.0" encoding="utf-8"?>
<math xmlns="http://www.w3.org/1998/Math/MathML" display="inline">
  <mrow>
    <msub>
      <mi>Y</mi>
      <mrow>
        <mi>m</mi>
        <mo>,</mo>
        <mi>i</mi>
        <mo>,</mo>
        <mi>s</mi>
      </mrow>
    </msub>
    <mo>=</mo>
    <mi>f</mi>
    <mrow>
      <mo stretchy="true" form="prefix">(</mo>
      <msub>
        <mi>X</mi>
        <mrow>
          <mi>P</mi>
          <mi>D</mi>
          <mi>F</mi>
        </mrow>
      </msub>
      <mo>,</mo>
      <msub>
        <mi>X</mi>
        <mrow>
          <mi>p</mi>
          <mi>r</mi>
          <mi>o</mi>
          <mi>m</mi>
          <mi>p</mi>
          <mi>t</mi>
        </mrow>
      </msub>
      <mo>,</mo>
      <msub>
        <mi>X</mi>
        <mrow>
          <mi>m</mi>
          <mi>o</mi>
          <mi>d</mi>
          <mi>e</mi>
          <mi>l</mi>
        </mrow>
      </msub>
      <mo>,</mo>
      <msub>
        <mi>X</mi>
        <mrow>
          <mi>q</mi>
          <mi>u</mi>
          <mi>a</mi>
          <mi>n</mi>
          <mi>t</mi>
        </mrow>
      </msub>
      <mo>,</mo>
      <msub>
        <mi>X</mi>
        <mrow>
          <mi>r</mi>
          <mi>u</mi>
          <mi>n</mi>
          <mi>t</mi>
          <mi>i</mi>
          <mi>m</mi>
          <mi>e</mi>
        </mrow>
      </msub>
      <mo>,</mo>
      <msub>
        <mi>X</mi>
        <mrow>
          <mi>p</mi>
          <mi>a</mi>
          <mi>r</mi>
          <mi>s</mi>
          <mi>e</mi>
          <mi>r</mi>
        </mrow>
      </msub>
      <mo>,</mo>
      <msub>
        <mi>X</mi>
        <mrow>
          <mi>e</mi>
          <mi>v</mi>
          <mi>a</mi>
          <mi>l</mi>
        </mrow>
      </msub>
      <mo stretchy="true" form="postfix">)</mo>
    </mrow>
    <mo>+</mo>
    <msub>
      <mi>ε</mi>
      <mrow>
        <mi>i</mi>
        <mo>,</mo>
        <mi>s</mi>
      </mrow>
    </msub>
  </mrow>
</math>
</file>

<file path=Formula-15/content.xml><?xml version="1.0" encoding="utf-8"?>
<math xmlns="http://www.w3.org/1998/Math/MathML" display="inline">
  <mrow>
    <msub>
      <mi>F</mi>
      <mrow>
        <mn>1</mn>
        <mo>,</mo>
        <mi>m</mi>
        <mo>,</mo>
        <mi>s</mi>
      </mrow>
    </msub>
    <mo>=</mo>
    <mfrac>
      <mrow>
        <mn>2</mn>
        <msub>
          <mi>P</mi>
          <mrow>
            <mi>m</mi>
            <mo>,</mo>
            <mi>s</mi>
          </mrow>
        </msub>
        <msub>
          <mi>R</mi>
          <mrow>
            <mi>m</mi>
            <mo>,</mo>
            <mi>s</mi>
          </mrow>
        </msub>
      </mrow>
      <mrow>
        <msub>
          <mi>P</mi>
          <mrow>
            <mi>m</mi>
            <mo>,</mo>
            <mi>s</mi>
          </mrow>
        </msub>
        <mo>+</mo>
        <msub>
          <mi>R</mi>
          <mrow>
            <mi>m</mi>
            <mo>,</mo>
            <mi>s</mi>
          </mrow>
        </msub>
      </mrow>
    </mfrac>
  </mrow>
</math>
</file>

<file path=Formula-152/content.xml><?xml version="1.0" encoding="utf-8"?>
<math xmlns="http://www.w3.org/1998/Math/MathML" display="inline">
  <mrow>
    <msub>
      <mi mathvariant="normal">Δ</mi>
      <mrow>
        <mi>o</mi>
        <mi>b</mi>
        <mi>s</mi>
        <mi>e</mi>
        <mi>r</mi>
        <mi>v</mi>
        <mi>e</mi>
        <mi>d</mi>
      </mrow>
    </msub>
    <mo>=</mo>
    <msub>
      <mi mathvariant="normal">Δ</mi>
      <mrow>
        <mi>s</mi>
        <mi>o</mi>
        <mi>u</mi>
        <mi>r</mi>
        <mi>c</mi>
        <mi>e</mi>
      </mrow>
    </msub>
    <mo>+</mo>
    <msub>
      <mi mathvariant="normal">Δ</mi>
      <mrow>
        <mi>p</mi>
        <mi>r</mi>
        <mi>o</mi>
        <mi>m</mi>
        <mi>p</mi>
        <mi>t</mi>
      </mrow>
    </msub>
    <mo>+</mo>
    <msub>
      <mi mathvariant="normal">Δ</mi>
      <mrow>
        <mi>a</mi>
        <mi>r</mi>
        <mi>c</mi>
        <mi>h</mi>
        <mi>i</mi>
        <mi>t</mi>
        <mi>e</mi>
        <mi>c</mi>
        <mi>t</mi>
        <mi>u</mi>
        <mi>r</mi>
        <mi>e</mi>
      </mrow>
    </msub>
    <mo>+</mo>
    <msub>
      <mi mathvariant="normal">Δ</mi>
      <mrow>
        <mi>i</mi>
        <mi>n</mi>
        <mi>f</mi>
        <mi>e</mi>
        <mi>r</mi>
        <mi>e</mi>
        <mi>n</mi>
        <mi>c</mi>
        <mi>e</mi>
      </mrow>
    </msub>
    <mo>+</mo>
    <msub>
      <mi mathvariant="normal">Δ</mi>
      <mrow>
        <mi>m</mi>
        <mi>a</mi>
        <mi>p</mi>
        <mi>p</mi>
        <mi>i</mi>
        <mi>n</mi>
        <mi>g</mi>
      </mrow>
    </msub>
    <mo>+</mo>
    <msub>
      <mi mathvariant="normal">Δ</mi>
      <mrow>
        <mi>e</mi>
        <mi>v</mi>
        <mi>a</mi>
        <mi>l</mi>
        <mi>u</mi>
        <mi>a</mi>
        <mi>t</mi>
        <mi>o</mi>
        <mi>r</mi>
      </mrow>
    </msub>
    <mo>+</mo>
    <mi>ε</mi>
  </mrow>
</math>
</file>

<file path=Formula-154/content.xml><?xml version="1.0" encoding="utf-8"?>
<math xmlns="http://www.w3.org/1998/Math/MathML" display="inline">
  <mrow>
    <msub>
      <mi>ŷ</mi>
      <mrow>
        <mi>d</mi>
        <mo>,</mo>
        <mi>f</mi>
      </mrow>
    </msub>
    <mo>=</mo>
    <msub>
      <mi>g</mi>
      <mi>f</mi>
    </msub>
    <mo stretchy="false" form="prefix">(</mo>
    <msub>
      <mi>ŷ</mi>
      <mrow>
        <mi>d</mi>
        <mo>,</mo>
        <mi>f</mi>
        <mo>,</mo>
        <mi>H</mi>
        <mi>N</mi>
        <mi>L</mi>
        <mi>P</mi>
      </mrow>
    </msub>
    <mo>,</mo>
    <msub>
      <mi>ŷ</mi>
      <mrow>
        <mi>d</mi>
        <mo>,</mo>
        <mi>f</mi>
        <mo>,</mo>
        <mi>B</mi>
        <mi>E</mi>
        <mi>R</mi>
        <mi>T</mi>
      </mrow>
    </msub>
    <mo>,</mo>
    <msub>
      <mi>ŷ</mi>
      <mrow>
        <mi>d</mi>
        <mo>,</mo>
        <mi>f</mi>
        <mo>,</mo>
        <mi>L</mi>
        <mi>L</mi>
        <mi>M</mi>
      </mrow>
    </msub>
    <mo>,</mo>
    <msub>
      <mi>e</mi>
      <mi>d</mi>
    </msub>
    <mo stretchy="false" form="postfix">)</mo>
  </mrow>
</math>
</file>

<file path=Formula-157/content.xml><?xml version="1.0" encoding="utf-8"?>
<math xmlns="http://www.w3.org/1998/Math/MathML" display="inline">
  <mrow>
    <msub>
      <mi>J</mi>
      <mi>r</mi>
    </msub>
    <mo>=</mo>
    <msub>
      <mi>λ</mi>
      <mrow>
        <mi>F</mi>
        <mi>N</mi>
      </mrow>
    </msub>
    <msub>
      <mrow>
        <mi>F</mi>
        <mi>N</mi>
      </mrow>
      <mi>r</mi>
    </msub>
    <mo>+</mo>
    <msub>
      <mi>λ</mi>
      <mrow>
        <mi>F</mi>
        <mi>P</mi>
      </mrow>
    </msub>
    <msub>
      <mrow>
        <mi>F</mi>
        <mi>P</mi>
      </mrow>
      <mi>r</mi>
    </msub>
    <mo>+</mo>
    <msub>
      <mi>λ</mi>
      <mrow>
        <mi>f</mi>
        <mi>m</mi>
        <mi>t</mi>
      </mrow>
    </msub>
    <msub>
      <mi>E</mi>
      <mrow>
        <mi>f</mi>
        <mi>o</mi>
        <mi>r</mi>
        <mi>m</mi>
        <mi>a</mi>
        <mi>t</mi>
        <mo>,</mo>
        <mi>r</mi>
      </mrow>
    </msub>
    <mo>+</mo>
    <msub>
      <mi>λ</mi>
      <mrow>
        <mi>l</mi>
        <mi>a</mi>
        <mi>t</mi>
      </mrow>
    </msub>
    <msub>
      <mi>T</mi>
      <mi>r</mi>
    </msub>
    <mo>+</mo>
    <msub>
      <mi>λ</mi>
      <mrow>
        <mi>p</mi>
        <mi>r</mi>
        <mi>i</mi>
        <mi>v</mi>
      </mrow>
    </msub>
    <msub>
      <mi>K</mi>
      <mrow>
        <mi>r</mi>
        <mi>e</mi>
        <mi>a</mi>
        <mi>s</mi>
        <mi>o</mi>
        <mi>n</mi>
        <mo>,</mo>
        <mi>r</mi>
      </mrow>
    </msub>
  </mrow>
</math>
</file>

<file path=Formula-159/content.xml><?xml version="1.0" encoding="utf-8"?>
<math xmlns="http://www.w3.org/1998/Math/MathML" display="inline">
  <mrow>
    <msub>
      <mi mathvariant="normal">Δ</mi>
      <mrow>
        <mi>r</mi>
        <mi>e</mi>
        <mi>a</mi>
        <mi>s</mi>
        <mi>o</mi>
        <mi>n</mi>
      </mrow>
    </msub>
    <mo>=</mo>
    <msub>
      <mi>Y</mi>
      <mrow>
        <mi>o</mi>
        <mi>n</mi>
      </mrow>
    </msub>
    <mo>−</mo>
    <msub>
      <mi>Y</mi>
      <mrow>
        <mi>o</mi>
        <mi>f</mi>
        <mi>f</mi>
      </mrow>
    </msub>
    <mo>,</mo>
    <mi>Y</mi>
    <mo>∈</mo>
    <mrow>
      <mo stretchy="true" form="prefix">{</mo>
      <mi>P</mi>
      <mo>,</mo>
      <mi>R</mi>
      <mo>,</mo>
      <msub>
        <mi>F</mi>
        <mn>1</mn>
      </msub>
      <mo>,</mo>
      <mi>C</mi>
      <mo>,</mo>
      <mi>U</mi>
      <mo>,</mo>
      <mi>T</mi>
      <mo stretchy="true" form="postfix">}</mo>
    </mrow>
  </mrow>
</math>
</file>

<file path=Formula-162/content.xml><?xml version="1.0" encoding="utf-8"?>
<math xmlns="http://www.w3.org/1998/Math/MathML" display="inline">
  <mrow>
    <msup>
      <mi>m</mi>
      <mrow/>
    </msup>
    <mo>=</mo>
    <mtext mathvariant="normal">arg max</mtext>
    <munder>
      <mrow/>
      <mi>m</mi>
    </munder>
    <mi>U</mi>
    <mo stretchy="false" form="prefix">(</mo>
    <mi>m</mi>
    <mo stretchy="false" form="postfix">)</mo>
    <mtext mathvariant="normal">subject to</mtext>
    <msub>
      <mi>P</mi>
      <mi>m</mi>
    </msub>
    <mo>≥</mo>
    <msub>
      <mi>P</mi>
      <mi mathvariant="normal">min</mi>
    </msub>
    <mo>,</mo>
    <msub>
      <mi>U</mi>
      <mi>m</mi>
    </msub>
    <mo>≤</mo>
    <msub>
      <mi>U</mi>
      <mi mathvariant="normal">max</mi>
    </msub>
    <mo>,</mo>
    <msub>
      <mi>T</mi>
      <mi>m</mi>
    </msub>
    <mo>≤</mo>
    <msub>
      <mi>T</mi>
      <mi mathvariant="normal">max</mi>
    </msub>
  </mrow>
</math>
</file>

<file path=Formula-17/content.xml><?xml version="1.0" encoding="utf-8"?>
<math xmlns="http://www.w3.org/1998/Math/MathML" display="inline">
  <mrow>
    <msup>
      <msub>
        <mrow>
          <mi>T</mi>
          <mi>P</mi>
        </mrow>
        <mrow>
          <mi>m</mi>
          <mo>,</mo>
          <mi>s</mi>
        </mrow>
      </msub>
      <mrow>
        <mo stretchy="false" form="prefix">(</mo>
        <mi>w</mi>
        <mo stretchy="false" form="postfix">)</mo>
      </mrow>
    </msup>
    <mo>=</mo>
    <msub>
      <mrow>
        <mi>T</mi>
        <mi>P</mi>
      </mrow>
      <mrow>
        <mi>m</mi>
        <mo>,</mo>
        <mi>s</mi>
      </mrow>
    </msub>
    <mo>+</mo>
    <mi>α</mi>
    <msub>
      <mi>Q</mi>
      <mrow>
        <mi>m</mi>
        <mo>,</mo>
        <mi>s</mi>
      </mrow>
    </msub>
    <mo>,</mo>
    <mi>α</mi>
    <mo>=</mo>
    <mfrac>
      <mn>1</mn>
      <mn>2</mn>
    </mfrac>
  </mrow>
</math>
</file>

<file path=Formula-19/content.xml><?xml version="1.0" encoding="utf-8"?>
<math xmlns="http://www.w3.org/1998/Math/MathML" display="inline">
  <mrow>
    <msup>
      <msub>
        <mi>P</mi>
        <mrow>
          <mi>m</mi>
          <mo>,</mo>
          <mi>s</mi>
        </mrow>
      </msub>
      <mrow>
        <mo stretchy="false" form="prefix">(</mo>
        <mi>w</mi>
        <mo stretchy="false" form="postfix">)</mo>
      </mrow>
    </msup>
    <mo>=</mo>
    <mfrac>
      <mrow>
        <msub>
          <mrow>
            <mi>T</mi>
            <mi>P</mi>
          </mrow>
          <mrow>
            <mi>m</mi>
            <mo>,</mo>
            <mi>s</mi>
          </mrow>
        </msub>
        <mo>+</mo>
        <mi>α</mi>
        <msub>
          <mi>Q</mi>
          <mrow>
            <mi>m</mi>
            <mo>,</mo>
            <mi>s</mi>
          </mrow>
        </msub>
      </mrow>
      <mrow>
        <msub>
          <mrow>
            <mi>T</mi>
            <mi>P</mi>
          </mrow>
          <mrow>
            <mi>m</mi>
            <mo>,</mo>
            <mi>s</mi>
          </mrow>
        </msub>
        <mo>+</mo>
        <msub>
          <mi>Q</mi>
          <mrow>
            <mi>m</mi>
            <mo>,</mo>
            <mi>s</mi>
          </mrow>
        </msub>
        <mo>+</mo>
        <msub>
          <mrow>
            <mi>F</mi>
            <mi>P</mi>
          </mrow>
          <mrow>
            <mi>m</mi>
            <mo>,</mo>
            <mi>s</mi>
          </mrow>
        </msub>
      </mrow>
    </mfrac>
  </mrow>
</math>
</file>

<file path=Formula-21/content.xml><?xml version="1.0" encoding="utf-8"?>
<math xmlns="http://www.w3.org/1998/Math/MathML" display="inline">
  <mrow>
    <msup>
      <msub>
        <mi>R</mi>
        <mrow>
          <mi>m</mi>
          <mo>,</mo>
          <mi>s</mi>
        </mrow>
      </msub>
      <mrow>
        <mo stretchy="false" form="prefix">(</mo>
        <mi>w</mi>
        <mo stretchy="false" form="postfix">)</mo>
      </mrow>
    </msup>
    <mo>=</mo>
    <mfrac>
      <mrow>
        <msub>
          <mrow>
            <mi>T</mi>
            <mi>P</mi>
          </mrow>
          <mrow>
            <mi>m</mi>
            <mo>,</mo>
            <mi>s</mi>
          </mrow>
        </msub>
        <mo>+</mo>
        <mi>α</mi>
        <msub>
          <mi>Q</mi>
          <mrow>
            <mi>m</mi>
            <mo>,</mo>
            <mi>s</mi>
          </mrow>
        </msub>
      </mrow>
      <mrow>
        <msub>
          <mrow>
            <mi>T</mi>
            <mi>P</mi>
          </mrow>
          <mrow>
            <mi>m</mi>
            <mo>,</mo>
            <mi>s</mi>
          </mrow>
        </msub>
        <mo>+</mo>
        <msub>
          <mi>Q</mi>
          <mrow>
            <mi>m</mi>
            <mo>,</mo>
            <mi>s</mi>
          </mrow>
        </msub>
        <mo>+</mo>
        <msub>
          <mrow>
            <mi>F</mi>
            <mi>N</mi>
          </mrow>
          <mrow>
            <mi>m</mi>
            <mo>,</mo>
            <mi>s</mi>
          </mrow>
        </msub>
      </mrow>
    </mfrac>
  </mrow>
</math>
</file>

<file path=Formula-23/content.xml><?xml version="1.0" encoding="utf-8"?>
<math xmlns="http://www.w3.org/1998/Math/MathML" display="inline">
  <mrow>
    <msup>
      <msub>
        <mi>F</mi>
        <mrow>
          <mn>1</mn>
          <mo>,</mo>
          <mi>m</mi>
          <mo>,</mo>
          <mi>s</mi>
        </mrow>
      </msub>
      <mrow>
        <mo stretchy="false" form="prefix">(</mo>
        <mi>w</mi>
        <mo stretchy="false" form="postfix">)</mo>
      </mrow>
    </msup>
    <mo>=</mo>
    <mfrac>
      <mrow>
        <mn>2</mn>
        <msup>
          <msub>
            <mi>P</mi>
            <mrow>
              <mi>m</mi>
              <mo>,</mo>
              <mi>s</mi>
            </mrow>
          </msub>
          <mrow>
            <mo stretchy="false" form="prefix">(</mo>
            <mi>w</mi>
            <mo stretchy="false" form="postfix">)</mo>
          </mrow>
        </msup>
        <msup>
          <msub>
            <mi>R</mi>
            <mrow>
              <mi>m</mi>
              <mo>,</mo>
              <mi>s</mi>
            </mrow>
          </msub>
          <mrow>
            <mo stretchy="false" form="prefix">(</mo>
            <mi>w</mi>
            <mo stretchy="false" form="postfix">)</mo>
          </mrow>
        </msup>
      </mrow>
      <mrow>
        <msup>
          <msub>
            <mi>P</mi>
            <mrow>
              <mi>m</mi>
              <mo>,</mo>
              <mi>s</mi>
            </mrow>
          </msub>
          <mrow>
            <mo stretchy="false" form="prefix">(</mo>
            <mi>w</mi>
            <mo stretchy="false" form="postfix">)</mo>
          </mrow>
        </msup>
        <mo>+</mo>
        <msup>
          <msub>
            <mi>R</mi>
            <mrow>
              <mi>m</mi>
              <mo>,</mo>
              <mi>s</mi>
            </mrow>
          </msub>
          <mrow>
            <mo stretchy="false" form="prefix">(</mo>
            <mi>w</mi>
            <mo stretchy="false" form="postfix">)</mo>
          </mrow>
        </msup>
      </mrow>
    </mfrac>
  </mrow>
</math>
</file>

<file path=Formula-25/content.xml><?xml version="1.0" encoding="utf-8"?>
<math xmlns="http://www.w3.org/1998/Math/MathML" display="inline">
  <mrow>
    <msub>
      <mi>C</mi>
      <mrow>
        <mi>m</mi>
        <mo>,</mo>
        <mi>s</mi>
      </mrow>
    </msub>
    <mo>=</mo>
    <mfrac>
      <mrow>
        <msub>
          <mrow>
            <mi>T</mi>
            <mi>P</mi>
          </mrow>
          <mrow>
            <mi>m</mi>
            <mo>,</mo>
            <mi>s</mi>
          </mrow>
        </msub>
        <mo>+</mo>
        <msub>
          <mi>Q</mi>
          <mrow>
            <mi>m</mi>
            <mo>,</mo>
            <mi>s</mi>
          </mrow>
        </msub>
      </mrow>
      <mrow>
        <msub>
          <mrow>
            <mi>T</mi>
            <mi>P</mi>
          </mrow>
          <mrow>
            <mi>m</mi>
            <mo>,</mo>
            <mi>s</mi>
          </mrow>
        </msub>
        <mo>+</mo>
        <msub>
          <mi>Q</mi>
          <mrow>
            <mi>m</mi>
            <mo>,</mo>
            <mi>s</mi>
          </mrow>
        </msub>
        <mo>+</mo>
        <msub>
          <mrow>
            <mi>F</mi>
            <mi>N</mi>
          </mrow>
          <mrow>
            <mi>m</mi>
            <mo>,</mo>
            <mi>s</mi>
          </mrow>
        </msub>
      </mrow>
    </mfrac>
  </mrow>
</math>
</file>

<file path=Formula-27/content.xml><?xml version="1.0" encoding="utf-8"?>
<math xmlns="http://www.w3.org/1998/Math/MathML" display="inline">
  <mrow>
    <msub>
      <mi>U</mi>
      <mrow>
        <mi>m</mi>
        <mo>,</mo>
        <mi>s</mi>
      </mrow>
    </msub>
    <mo>=</mo>
    <mfrac>
      <msub>
        <mrow>
          <mi>F</mi>
          <mi>P</mi>
        </mrow>
        <mrow>
          <mi>m</mi>
          <mo>,</mo>
          <mi>s</mi>
        </mrow>
      </msub>
      <mrow>
        <msub>
          <mrow>
            <mi>T</mi>
            <mi>P</mi>
          </mrow>
          <mrow>
            <mi>m</mi>
            <mo>,</mo>
            <mi>s</mi>
          </mrow>
        </msub>
        <mo>+</mo>
        <msub>
          <mi>Q</mi>
          <mrow>
            <mi>m</mi>
            <mo>,</mo>
            <mi>s</mi>
          </mrow>
        </msub>
        <mo>+</mo>
        <msub>
          <mrow>
            <mi>F</mi>
            <mi>P</mi>
          </mrow>
          <mrow>
            <mi>m</mi>
            <mo>,</mo>
            <mi>s</mi>
          </mrow>
        </msub>
      </mrow>
    </mfrac>
  </mrow>
</math>
</file>

<file path=Formula-29/content.xml><?xml version="1.0" encoding="utf-8"?>
<math xmlns="http://www.w3.org/1998/Math/MathML" display="inline">
  <mrow>
    <msub>
      <mi>S</mi>
      <mrow>
        <mi>m</mi>
        <mo>,</mo>
        <mi>i</mi>
      </mrow>
    </msub>
    <mo>=</mo>
    <mfrac>
      <mrow>
        <msubsup>
          <mo>∑</mo>
          <mrow>
            <mi>k</mi>
            <mo>=</mo>
            <mn>1</mn>
          </mrow>
          <mi>K</mi>
        </msubsup>
        <mi>I</mi>
        <mrow>
          <mo stretchy="true" form="prefix">(</mo>
          <msub>
            <mi>z</mi>
            <mrow>
              <mi>m</mi>
              <mo>,</mo>
              <mi>i</mi>
              <mo>,</mo>
              <mi>k</mi>
            </mrow>
          </msub>
          <mo>≠</mo>
          <mi>n</mi>
          <mi>u</mi>
          <mi>l</mi>
          <mi>l</mi>
          <mo stretchy="true" form="postfix">)</mo>
        </mrow>
      </mrow>
      <mi>K</mi>
    </mfrac>
  </mrow>
</math>
</file>

<file path=Formula-3/content.xml><?xml version="1.0" encoding="utf-8"?>
<math xmlns="http://www.w3.org/1998/Math/MathML" display="inline">
  <mrow>
    <msub>
      <mi>A</mi>
      <mrow>
        <mi>B</mi>
        <mi>E</mi>
        <mi>R</mi>
        <mi>T</mi>
        <mo>,</mo>
        <mi>d</mi>
      </mrow>
    </msub>
    <mo>=</mo>
    <msub>
      <mi>ν</mi>
      <mi>t</mi>
    </msub>
    <msub>
      <mi>T</mi>
      <mrow>
        <mi>a</mi>
        <mi>l</mi>
        <mi>i</mi>
        <mi>g</mi>
        <mi>n</mi>
        <mi>m</mi>
        <mi>e</mi>
        <mi>n</mi>
        <mi>t</mi>
      </mrow>
    </msub>
    <mo>+</mo>
    <msub>
      <mi>ν</mi>
      <mi>s</mi>
    </msub>
    <msub>
      <mi>S</mi>
      <mrow>
        <mi>s</mi>
        <mi>p</mi>
        <mi>a</mi>
        <mi>n</mi>
      </mrow>
    </msub>
    <mo>+</mo>
    <msub>
      <mi>ν</mi>
      <mi>q</mi>
    </msub>
    <msub>
      <mi>Q</mi>
      <mrow>
        <mi>l</mi>
        <mi>a</mi>
        <mi>b</mi>
        <mi>e</mi>
        <mi>l</mi>
      </mrow>
    </msub>
    <mo>+</mo>
    <msub>
      <mi>ν</mi>
      <mi>c</mi>
    </msub>
    <msub>
      <mi>C</mi>
      <mrow>
        <mi>c</mi>
        <mi>o</mi>
        <mi>n</mi>
        <mi>t</mi>
        <mi>e</mi>
        <mi>x</mi>
        <mi>t</mi>
      </mrow>
    </msub>
    <mo>+</mo>
    <msub>
      <mi>ν</mi>
      <mi>m</mi>
    </msub>
    <msub>
      <mi>M</mi>
      <mrow>
        <mi>s</mi>
        <mi>c</mi>
        <mi>h</mi>
        <mi>e</mi>
        <mi>m</mi>
        <mi>a</mi>
      </mrow>
    </msub>
  </mrow>
</math>
</file>

<file path=Formula-31/content.xml><?xml version="1.0" encoding="utf-8"?>
<math xmlns="http://www.w3.org/1998/Math/MathML" display="inline">
  <mrow>
    <msub>
      <mi>V</mi>
      <mi>m</mi>
    </msub>
    <mo>=</mo>
    <mfrac>
      <mrow>
        <msubsup>
          <mo>∑</mo>
          <mrow>
            <mi>i</mi>
            <mo>=</mo>
            <mn>1</mn>
          </mrow>
          <mi>N</mi>
        </msubsup>
        <mi>I</mi>
        <mrow>
          <mo stretchy="true" form="prefix">(</mo>
          <mtext mathvariant="normal">parsed</mtext>
          <mo>∧</mo>
          <mtext mathvariant="normal">schema-valid</mtext>
          <mo stretchy="true" form="postfix">)</mo>
        </mrow>
      </mrow>
      <mi>N</mi>
    </mfrac>
  </mrow>
</math>
</file>

<file path=Formula-33/content.xml><?xml version="1.0" encoding="utf-8"?>
<math xmlns="http://www.w3.org/1998/Math/MathML" display="inline">
  <mrow>
    <msub>
      <mi>E</mi>
      <mrow>
        <mi>m</mi>
        <mo>,</mo>
        <mi>i</mi>
      </mrow>
    </msub>
    <mo>=</mo>
    <mfrac>
      <mrow>
        <msubsup>
          <mo>∑</mo>
          <mrow>
            <mi>x</mi>
            <mo>∈</mo>
            <msub>
              <mover>
                <mi>G</mi>
                <mo accent="true">̂</mo>
              </mover>
              <mrow>
                <mi>m</mi>
                <mo>,</mo>
                <mi>i</mi>
              </mrow>
            </msub>
          </mrow>
          <mrow/>
        </msubsup>
        <mi>I</mi>
        <mrow>
          <mo stretchy="true" form="prefix">(</mo>
          <mi>ν</mi>
          <mo stretchy="false" form="prefix">(</mo>
          <mi>x</mi>
          <mo stretchy="false" form="postfix">)</mo>
          <mo>⊆</mo>
          <mi>ν</mi>
          <mrow>
            <mo stretchy="true" form="prefix">(</mo>
            <msub>
              <mi>d</mi>
              <mi>i</mi>
            </msub>
            <mo stretchy="true" form="postfix">)</mo>
          </mrow>
          <mo stretchy="true" form="postfix">)</mo>
        </mrow>
      </mrow>
      <mrow>
        <mo stretchy="false" form="prefix">|</mo>
        <msub>
          <mover>
            <mi>G</mi>
            <mo accent="true">̂</mo>
          </mover>
          <mrow>
            <mi>m</mi>
            <mo>,</mo>
            <mi>i</mi>
          </mrow>
        </msub>
        <mo stretchy="false" form="prefix">|</mo>
      </mrow>
    </mfrac>
  </mrow>
</math>
</file>

<file path=Formula-35/content.xml><?xml version="1.0" encoding="utf-8"?>
<math xmlns="http://www.w3.org/1998/Math/MathML" display="inline">
  <mrow>
    <msub>
      <mi>L</mi>
      <mrow>
        <mi>m</mi>
        <mo>,</mo>
        <mi>i</mi>
      </mrow>
    </msub>
    <mo>=</mo>
    <mfrac>
      <mrow>
        <mo stretchy="false" form="prefix">|</mo>
        <msub>
          <mi mathvariant="normal">Ω</mi>
          <mrow>
            <mn>4</mn>
            <mo>,</mo>
            <mi>i</mi>
          </mrow>
        </msub>
        <mo>∩</mo>
        <msub>
          <mi mathvariant="normal">Ω</mi>
          <mrow>
            <mn>4</mn>
            <mo>,</mo>
            <mi>m</mi>
            <mo>,</mo>
            <mi>i</mi>
          </mrow>
        </msub>
        <mo stretchy="false" form="prefix">|</mo>
      </mrow>
      <mrow>
        <mo stretchy="false" form="prefix">|</mo>
        <msub>
          <mi mathvariant="normal">Ω</mi>
          <mrow>
            <mn>4</mn>
            <mo>,</mo>
            <mi>i</mi>
          </mrow>
        </msub>
        <mo stretchy="false" form="prefix">|</mo>
      </mrow>
    </mfrac>
  </mrow>
</math>
</file>

<file path=Formula-37/content.xml><?xml version="1.0" encoding="utf-8"?>
<math xmlns="http://www.w3.org/1998/Math/MathML" display="inline">
  <mrow>
    <msub>
      <mi mathvariant="normal">Δ</mi>
      <mi>c</mi>
    </msub>
    <mo>=</mo>
    <msup>
      <msub>
        <mi>F</mi>
        <mrow>
          <mn>1</mn>
          <mo>,</mo>
          <mi>Q</mi>
          <mi>w</mi>
          <mi>e</mi>
          <mi>n</mi>
          <mo>,</mo>
          <mi>c</mi>
        </mrow>
      </msub>
      <mrow>
        <mo stretchy="false" form="prefix">(</mo>
        <mi>w</mi>
        <mo stretchy="false" form="postfix">)</mo>
      </mrow>
    </msup>
    <mo>−</mo>
    <msup>
      <msub>
        <mi>F</mi>
        <mrow>
          <mn>1</mn>
          <mo>,</mo>
          <mi>G</mi>
          <mi>e</mi>
          <mi>m</mi>
          <mi>m</mi>
          <mi>a</mi>
          <mo>,</mo>
          <mi>c</mi>
        </mrow>
      </msub>
      <mrow>
        <mo stretchy="false" form="prefix">(</mo>
        <mi>w</mi>
        <mo stretchy="false" form="postfix">)</mo>
      </mrow>
    </msup>
  </mrow>
</math>
</file>

<file path=Formula-39/content.xml><?xml version="1.0" encoding="utf-8"?>
<math xmlns="http://www.w3.org/1998/Math/MathML" display="inline">
  <mrow>
    <mover>
      <mi mathvariant="normal">Δ</mi>
      <mo accent="true">¯</mo>
    </mover>
    <mo>=</mo>
    <mfrac>
      <mrow>
        <msubsup>
          <mo>∑</mo>
          <mrow>
            <mi>c</mi>
            <mo>=</mo>
            <mn>1</mn>
          </mrow>
          <mi>C</mi>
        </msubsup>
        <msub>
          <mi mathvariant="normal">Δ</mi>
          <mi>c</mi>
        </msub>
      </mrow>
      <mi>C</mi>
    </mfrac>
    <mo>,</mo>
    <mi>C</mi>
    <mo>=</mo>
    <mn>24</mn>
  </mrow>
</math>
</file>

<file path=Formula-41/content.xml><?xml version="1.0" encoding="utf-8"?>
<math xmlns="http://www.w3.org/1998/Math/MathML" display="inline">
  <mrow>
    <mi>t</mi>
    <mo>=</mo>
    <mfrac>
      <mover>
        <mi mathvariant="normal">Δ</mi>
        <mo accent="true">¯</mo>
      </mover>
      <mfrac>
        <msub>
          <mi>s</mi>
          <mi mathvariant="normal">Δ</mi>
        </msub>
        <msqrt>
          <mi>C</mi>
        </msqrt>
      </mfrac>
    </mfrac>
    <mo>,</mo>
    <msub>
      <mi>d</mi>
      <mi>z</mi>
    </msub>
    <mo>=</mo>
    <mfrac>
      <mover>
        <mi mathvariant="normal">Δ</mi>
        <mo accent="true">¯</mo>
      </mover>
      <msub>
        <mi>s</mi>
        <mi mathvariant="normal">Δ</mi>
      </msub>
    </mfrac>
  </mrow>
</math>
</file>

<file path=Formula-43/content.xml><?xml version="1.0" encoding="utf-8"?>
<math xmlns="http://www.w3.org/1998/Math/MathML" display="inline">
  <mrow>
    <mtext mathvariant="normal">Score</mtext>
    <mrow>
      <mo stretchy="true" form="prefix">(</mo>
      <msub>
        <mi>d</mi>
        <mi>i</mi>
      </msub>
      <mo>,</mo>
      <mi>q</mi>
      <mo stretchy="true" form="postfix">)</mo>
    </mrow>
    <mo>=</mo>
    <msubsup>
      <mo>∑</mo>
      <mi>j</mi>
      <mrow/>
    </msubsup>
    <mrow/>
    <msub>
      <mi>w</mi>
      <mi>j</mi>
    </msub>
    <mtext mathvariant="normal">max</mtext>
    <mrow>
      <mo stretchy="true" form="prefix">(</mo>
      <msub>
        <mi>A</mi>
        <mrow>
          <mi>j</mi>
          <mo>,</mo>
          <mi>s</mi>
        </mrow>
      </msub>
      <mtext mathvariant="normal">sim</mtext>
      <mrow>
        <mo stretchy="true" form="prefix">(</mo>
        <msub>
          <mi>q</mi>
          <mi>j</mi>
        </msub>
        <mo>,</mo>
        <mi>e</mi>
        <mo stretchy="true" form="postfix">)</mo>
      </mrow>
      <mi>g</mi>
      <mo stretchy="false" form="prefix">(</mo>
      <mi>e</mi>
      <mo stretchy="false" form="postfix">)</mo>
      <mo stretchy="true" form="postfix">)</mo>
    </mrow>
    <mo>−</mo>
    <mi>λ</mi>
    <msub>
      <mi>r</mi>
      <mi>i</mi>
    </msub>
  </mrow>
</math>
</file>

<file path=Formula-45/content.xml><?xml version="1.0" encoding="utf-8"?>
<math xmlns="http://www.w3.org/1998/Math/MathML" display="inline">
  <mrow>
    <mi>U</mi>
    <mo>=</mo>
    <msub>
      <mi>b</mi>
      <mrow>
        <mi>T</mi>
        <mi>P</mi>
      </mrow>
    </msub>
    <msub>
      <mi>n</mi>
      <mrow>
        <mi>T</mi>
        <mi>P</mi>
      </mrow>
    </msub>
    <mo>−</mo>
    <msub>
      <mi>c</mi>
      <mrow>
        <mi>F</mi>
        <mi>N</mi>
      </mrow>
    </msub>
    <msub>
      <mi>n</mi>
      <mrow>
        <mi>F</mi>
        <mi>N</mi>
      </mrow>
    </msub>
    <mo>−</mo>
    <msub>
      <mi>c</mi>
      <mrow>
        <mi>F</mi>
        <mi>P</mi>
      </mrow>
    </msub>
    <msub>
      <mi>n</mi>
      <mrow>
        <mi>F</mi>
        <mi>P</mi>
      </mrow>
    </msub>
    <mo>−</mo>
    <msub>
      <mi>c</mi>
      <mrow>
        <mi>l</mi>
        <mi>a</mi>
        <mi>t</mi>
      </mrow>
    </msub>
    <mi>T</mi>
  </mrow>
</math>
</file>

<file path=Formula-49/content.xml><?xml version="1.0" encoding="utf-8"?>
<math xmlns="http://www.w3.org/1998/Math/MathML" display="inline">
  <mrow>
    <msub>
      <mi>z</mi>
      <mrow>
        <mrow>
          <mi mathvariant="script">𝓁</mi>
          <mo mathvariant="script">,</mo>
        </mrow>
        <mi>t</mi>
      </mrow>
    </msub>
    <mo>=</mo>
    <msub>
      <mi>W</mi>
      <mrow>
        <mi>r</mi>
        <mrow>
          <mo mathvariant="script">,</mo>
          <mi mathvariant="script">𝓁</mi>
        </mrow>
      </mrow>
    </msub>
    <msub>
      <mi>h</mi>
      <mrow>
        <mrow>
          <mi mathvariant="script">𝓁</mi>
          <mo mathvariant="script">,</mo>
        </mrow>
        <mi>t</mi>
      </mrow>
    </msub>
    <mo>+</mo>
    <msub>
      <mi>b</mi>
      <mrow>
        <mi>r</mi>
        <mrow>
          <mo mathvariant="script">,</mo>
          <mi mathvariant="script">𝓁</mi>
        </mrow>
      </mrow>
    </msub>
  </mrow>
</math>
</file>

<file path=Formula-51/content.xml><?xml version="1.0" encoding="utf-8"?>
<math xmlns="http://www.w3.org/1998/Math/MathML" display="inline">
  <mrow>
    <msub>
      <mi>p</mi>
      <mrow>
        <mi>e</mi>
        <mrow>
          <mo mathvariant="script">,</mo>
          <mi mathvariant="script">𝓁</mi>
          <mo mathvariant="script">,</mo>
        </mrow>
        <mi>t</mi>
      </mrow>
    </msub>
    <mo>=</mo>
    <mfrac>
      <msup>
        <mi>e</mi>
        <msub>
          <mi>z</mi>
          <mrow>
            <mi>e</mi>
            <mrow>
              <mo mathvariant="script">,</mo>
              <mi mathvariant="script">𝓁</mi>
              <mo mathvariant="script">,</mo>
            </mrow>
            <mi>t</mi>
          </mrow>
        </msub>
      </msup>
      <mrow>
        <msubsup>
          <mo>∑</mo>
          <mrow>
            <mi>j</mi>
            <mo>=</mo>
            <mn>1</mn>
          </mrow>
          <mi>E</mi>
        </msubsup>
        <msup>
          <mi>e</mi>
          <msub>
            <mi>z</mi>
            <mrow>
              <mi>j</mi>
              <mrow>
                <mo mathvariant="script">,</mo>
                <mi mathvariant="script">𝓁</mi>
                <mo mathvariant="script">,</mo>
              </mrow>
              <mi>t</mi>
            </mrow>
          </msub>
        </msup>
      </mrow>
    </mfrac>
  </mrow>
</math>
</file>

<file path=Formula-53/content.xml><?xml version="1.0" encoding="utf-8"?>
<math xmlns="http://www.w3.org/1998/Math/MathML" display="inline">
  <mrow>
    <msub>
      <mi>K</mi>
      <mrow>
        <mrow>
          <mi mathvariant="script">𝓁</mi>
          <mo mathvariant="script">,</mo>
        </mrow>
        <mi>t</mi>
      </mrow>
    </msub>
    <mo>=</mo>
    <msub>
      <mrow>
        <mi>T</mi>
        <mi>o</mi>
        <mi>p</mi>
      </mrow>
      <mi>k</mi>
    </msub>
    <mrow>
      <mo stretchy="true" form="prefix">(</mo>
      <msub>
        <mi>p</mi>
        <mrow>
          <mn>1</mn>
          <mo>,</mo>
          <mrow>
            <mi mathvariant="script">𝓁</mi>
            <mo mathvariant="script">,</mo>
          </mrow>
          <mi>t</mi>
        </mrow>
      </msub>
      <mo>,</mo>
      <mi>…</mi>
      <mo>,</mo>
      <msub>
        <mi>p</mi>
        <mrow>
          <mi>E</mi>
          <mrow>
            <mo mathvariant="script">,</mo>
            <mi mathvariant="script">𝓁</mi>
            <mo mathvariant="script">,</mo>
          </mrow>
          <mi>t</mi>
        </mrow>
      </msub>
      <mo stretchy="true" form="postfix">)</mo>
    </mrow>
  </mrow>
</math>
</file>

<file path=Formula-55/content.xml><?xml version="1.0" encoding="utf-8"?>
<math xmlns="http://www.w3.org/1998/Math/MathML" display="inline">
  <mrow>
    <msup>
      <msub>
        <mi>h</mi>
        <mrow>
          <mrow>
            <mi mathvariant="script">𝓁</mi>
            <mo mathvariant="script">,</mo>
          </mrow>
          <mi>t</mi>
        </mrow>
      </msub>
      <mo>′</mo>
    </msup>
    <mo>=</mo>
    <msub>
      <mi>h</mi>
      <mrow>
        <mrow>
          <mi mathvariant="script">𝓁</mi>
          <mo mathvariant="script">,</mo>
        </mrow>
        <mi>t</mi>
      </mrow>
    </msub>
    <mo>+</mo>
    <msubsup>
      <mo>∑</mo>
      <mrow>
        <mi>e</mi>
        <mo>∈</mo>
        <msub>
          <mi>K</mi>
          <mrow>
            <mrow>
              <mi mathvariant="script">𝓁</mi>
              <mo mathvariant="script">,</mo>
            </mrow>
            <mi>t</mi>
          </mrow>
        </msub>
      </mrow>
      <mrow/>
    </msubsup>
    <mrow/>
    <msub>
      <mi>p</mi>
      <mrow>
        <mi>e</mi>
        <mrow>
          <mo mathvariant="script">,</mo>
          <mi mathvariant="script">𝓁</mi>
          <mo mathvariant="script">,</mo>
        </mrow>
        <mi>t</mi>
      </mrow>
    </msub>
    <msub>
      <mi>E</mi>
      <mrow>
        <mi>e</mi>
        <mrow>
          <mo mathvariant="script">,</mo>
          <mi mathvariant="script">𝓁</mi>
        </mrow>
      </mrow>
    </msub>
    <mrow>
      <mo stretchy="true" form="prefix">(</mo>
      <msub>
        <mi>h</mi>
        <mrow>
          <mrow>
            <mi mathvariant="script">𝓁</mi>
            <mo mathvariant="script">,</mo>
          </mrow>
          <mi>t</mi>
        </mrow>
      </msub>
      <mo stretchy="true" form="postfix">)</mo>
    </mrow>
    <mo>+</mo>
    <msub>
      <mi>E</mi>
      <mrow>
        <mi>s</mi>
        <mi>h</mi>
        <mi>a</mi>
        <mi>r</mi>
        <mi>e</mi>
        <mi>d</mi>
        <mrow>
          <mo mathvariant="script">,</mo>
          <mi mathvariant="script">𝓁</mi>
        </mrow>
      </mrow>
    </msub>
    <mrow>
      <mo stretchy="true" form="prefix">(</mo>
      <msub>
        <mi>h</mi>
        <mrow>
          <mrow>
            <mi mathvariant="script">𝓁</mi>
            <mo mathvariant="script">,</mo>
          </mrow>
          <mi>t</mi>
        </mrow>
      </msub>
      <mo stretchy="true" form="postfix">)</mo>
    </mrow>
  </mrow>
</math>
</file>

<file path=Formula-57/content.xml><?xml version="1.0" encoding="utf-8"?>
<math xmlns="http://www.w3.org/1998/Math/MathML" display="inline">
  <mrow>
    <msub>
      <mi>f</mi>
      <mi>e</mi>
    </msub>
    <mo>=</mo>
    <mfrac>
      <mrow>
        <msubsup>
          <mo>∑</mo>
          <mi>t</mi>
          <mrow/>
        </msubsup>
        <mi>I</mi>
        <mrow>
          <mo stretchy="true" form="prefix">(</mo>
          <mi>e</mi>
          <mo>∈</mo>
          <msub>
            <mi>K</mi>
            <mrow>
              <mrow>
                <mi mathvariant="script">𝓁</mi>
                <mo mathvariant="script">,</mo>
              </mrow>
              <mi>t</mi>
            </mrow>
          </msub>
          <mo stretchy="true" form="postfix">)</mo>
        </mrow>
      </mrow>
      <mrow>
        <mi>k</mi>
        <mi>T</mi>
      </mrow>
    </mfrac>
  </mrow>
</math>
</file>

<file path=Formula-59/content.xml><?xml version="1.0" encoding="utf-8"?>
<math xmlns="http://www.w3.org/1998/Math/MathML" display="inline">
  <mrow>
    <msub>
      <mi>L</mi>
      <mrow>
        <mi>b</mi>
        <mi>a</mi>
        <mi>l</mi>
      </mrow>
    </msub>
    <mo>=</mo>
    <mi>E</mi>
    <msubsup>
      <mo>∑</mo>
      <mrow>
        <mi>e</mi>
        <mo>=</mo>
        <mn>1</mn>
      </mrow>
      <mi>E</mi>
    </msubsup>
    <mrow/>
    <msub>
      <mi>f</mi>
      <mi>e</mi>
    </msub>
    <msub>
      <mover>
        <mi>p</mi>
        <mo accent="true">¯</mo>
      </mover>
      <mi>e</mi>
    </msub>
  </mrow>
</math>
</file>

<file path=Formula-61/content.xml><?xml version="1.0" encoding="utf-8"?>
<math xmlns="http://www.w3.org/1998/Math/MathML" display="inline">
  <mrow>
    <msub>
      <mi>H</mi>
      <mrow>
        <mrow>
          <mi mathvariant="script">𝓁</mi>
          <mo mathvariant="script">,</mo>
        </mrow>
        <mi>t</mi>
      </mrow>
    </msub>
    <mo>=</mo>
    <mi>−</mi>
    <msubsup>
      <mo>∑</mo>
      <mrow>
        <mi>e</mi>
        <mo>=</mo>
        <mn>1</mn>
      </mrow>
      <mi>E</mi>
    </msubsup>
    <mrow/>
    <msub>
      <mi>p</mi>
      <mrow>
        <mi>e</mi>
        <mrow>
          <mo mathvariant="script">,</mo>
          <mi mathvariant="script">𝓁</mi>
          <mo mathvariant="script">,</mo>
        </mrow>
        <mi>t</mi>
      </mrow>
    </msub>
    <mtext mathvariant="normal">log</mtext>
    <msub>
      <mi>p</mi>
      <mrow>
        <mi>e</mi>
        <mrow>
          <mo mathvariant="script">,</mo>
          <mi mathvariant="script">𝓁</mi>
          <mo mathvariant="script">,</mo>
        </mrow>
        <mi>t</mi>
      </mrow>
    </msub>
  </mrow>
</math>
</file>

<file path=Formula-63/content.xml><?xml version="1.0" encoding="utf-8"?>
<math xmlns="http://www.w3.org/1998/Math/MathML" display="inline">
  <mrow>
    <msub>
      <mi>ρ</mi>
      <mi>m</mi>
    </msub>
    <mo>=</mo>
    <mfrac>
      <msub>
        <mi>P</mi>
        <mrow>
          <mi>a</mi>
          <mi>c</mi>
          <mi>t</mi>
          <mi>i</mi>
          <mi>v</mi>
          <mi>e</mi>
          <mo>,</mo>
          <mi>m</mi>
        </mrow>
      </msub>
      <msub>
        <mi>P</mi>
        <mrow>
          <mi>t</mi>
          <mi>o</mi>
          <mi>t</mi>
          <mi>a</mi>
          <mi>l</mi>
          <mo>,</mo>
          <mi>m</mi>
        </mrow>
      </msub>
    </mfrac>
    <mo>⇒</mo>
    <msub>
      <mi>ρ</mi>
      <mrow>
        <mi>G</mi>
        <mi>e</mi>
        <mi>m</mi>
        <mi>m</mi>
        <mi>a</mi>
      </mrow>
    </msub>
    <mo>≈</mo>
    <mn>0.151</mn>
    <mo>,</mo>
    <msub>
      <mi>ρ</mi>
      <mrow>
        <mi>Q</mi>
        <mi>w</mi>
        <mi>e</mi>
        <mi>n</mi>
      </mrow>
    </msub>
    <mo>≈</mo>
    <mn>0.086</mn>
  </mrow>
</math>
</file>

<file path=Formula-65/content.xml><?xml version="1.0" encoding="utf-8"?>
<math xmlns="http://www.w3.org/1998/Math/MathML" display="inline">
  <mrow>
    <msub>
      <mi>M</mi>
      <mrow>
        <mi>w</mi>
        <mi>e</mi>
        <mi>i</mi>
        <mi>g</mi>
        <mi>h</mi>
        <mi>t</mi>
        <mi>s</mi>
      </mrow>
    </msub>
    <mo>≈</mo>
    <mfrac>
      <msub>
        <mi>b</mi>
        <mi>w</mi>
      </msub>
      <mn>8</mn>
    </mfrac>
    <msub>
      <mi>P</mi>
      <mrow>
        <mi>t</mi>
        <mi>o</mi>
        <mi>t</mi>
        <mi>a</mi>
        <mi>l</mi>
      </mrow>
    </msub>
    <mo>+</mo>
    <msub>
      <mi>M</mi>
      <mrow>
        <mi>s</mi>
        <mi>c</mi>
        <mi>a</mi>
        <mi>l</mi>
        <mi>e</mi>
        <mi>s</mi>
      </mrow>
    </msub>
    <mo>+</mo>
    <msub>
      <mi>M</mi>
      <mrow>
        <mi>m</mi>
        <mi>e</mi>
        <mi>t</mi>
        <mi>a</mi>
        <mi>d</mi>
        <mi>a</mi>
        <mi>t</mi>
        <mi>a</mi>
      </mrow>
    </msub>
  </mrow>
</math>
</file>

<file path=Formula-67/content.xml><?xml version="1.0" encoding="utf-8"?>
<math xmlns="http://www.w3.org/1998/Math/MathML" display="inline">
  <mrow>
    <mover>
      <mi>w</mi>
      <mo accent="true">̂</mo>
    </mover>
    <mo>=</mo>
    <mi>s</mi>
    <mtext mathvariant="normal">clip</mtext>
    <mrow>
      <mo stretchy="true" form="prefix">(</mo>
      <mtext mathvariant="normal">round</mtext>
      <mrow>
        <mo stretchy="true" form="prefix">(</mo>
        <mfrac>
          <mi>w</mi>
          <mi>s</mi>
        </mfrac>
        <mo stretchy="true" form="postfix">)</mo>
      </mrow>
      <mo>,</mo>
      <msub>
        <mi>q</mi>
        <mi mathvariant="normal">min</mi>
      </msub>
      <mo>,</mo>
      <msub>
        <mi>q</mi>
        <mi mathvariant="normal">max</mi>
      </msub>
      <mo stretchy="true" form="postfix">)</mo>
    </mrow>
    <mo>,</mo>
    <msub>
      <mi>ε</mi>
      <mi>q</mi>
    </msub>
    <mo>=</mo>
    <mover>
      <mi>w</mi>
      <mo accent="true">̂</mo>
    </mover>
    <mo>−</mo>
    <mi>w</mi>
  </mrow>
</math>
</file>

<file path=Formula-69/content.xml><?xml version="1.0" encoding="utf-8"?>
<math xmlns="http://www.w3.org/1998/Math/MathML" display="inline">
  <mrow>
    <msub>
      <mi>γ</mi>
      <mrow>
        <mrow>
          <mi mathvariant="script">𝓁</mi>
          <mo mathvariant="script">,</mo>
        </mrow>
        <mi>t</mi>
      </mrow>
    </msub>
    <mo>=</mo>
    <msub>
      <mi>z</mi>
      <mrow>
        <mo stretchy="false" form="prefix">(</mo>
        <mi>k</mi>
        <mo stretchy="false" form="postfix">)</mo>
        <mrow>
          <mo mathvariant="script">,</mo>
          <mi mathvariant="script">𝓁</mi>
          <mo mathvariant="script">,</mo>
        </mrow>
        <mi>t</mi>
      </mrow>
    </msub>
    <mo>−</mo>
    <msub>
      <mi>z</mi>
      <mrow>
        <mo stretchy="false" form="prefix">(</mo>
        <mi>k</mi>
        <mo>+</mo>
        <mn>1</mn>
        <mo stretchy="false" form="postfix">)</mo>
        <mrow>
          <mo mathvariant="script">,</mo>
          <mi mathvariant="script">𝓁</mi>
          <mo mathvariant="script">,</mo>
        </mrow>
        <mi>t</mi>
      </mrow>
    </msub>
  </mrow>
</math>
</file>

<file path=Formula-7/content.xml><?xml version="1.0" encoding="utf-8"?>
<math xmlns="http://www.w3.org/1998/Math/MathML" display="inline">
  <mrow>
    <mi>D</mi>
    <mo>=</mo>
    <mrow>
      <mo stretchy="true" form="prefix">{</mo>
      <msub>
        <mi>d</mi>
        <mi>i</mi>
      </msub>
      <mo stretchy="false" form="prefix">|</mo>
      <mi>i</mi>
      <mo>=</mo>
      <mn>1</mn>
      <mo>,</mo>
      <mi>…</mi>
      <mo>,</mo>
      <mi>N</mi>
      <mo stretchy="true" form="postfix">}</mo>
    </mrow>
    <mo>,</mo>
    <mi>N</mi>
    <mo>=</mo>
    <mn>2484</mn>
  </mrow>
</math>
</file>

<file path=Formula-71/content.xml><?xml version="1.0" encoding="utf-8"?>
<math xmlns="http://www.w3.org/1998/Math/MathML" display="inline">
  <mrow>
    <msub>
      <mi>H</mi>
      <mrow>
        <mi>d</mi>
        <mo>,</mo>
        <mi>k</mi>
      </mrow>
    </msub>
    <mo>=</mo>
    <msub>
      <mi>α</mi>
      <mn>1</mn>
    </msub>
    <msub>
      <mi>J</mi>
      <mrow>
        <mi>a</mi>
        <mi>l</mi>
        <mi>i</mi>
        <mi>a</mi>
        <mi>s</mi>
      </mrow>
    </msub>
    <mo stretchy="false" form="prefix">(</mo>
    <msub>
      <mi>h</mi>
      <mrow>
        <mi>d</mi>
        <mo>,</mo>
        <mi>k</mi>
      </mrow>
    </msub>
    <mo stretchy="false" form="postfix">)</mo>
    <mo>+</mo>
    <msub>
      <mi>α</mi>
      <mn>2</mn>
    </msub>
    <msub>
      <mi>J</mi>
      <mrow>
        <mi>f</mi>
        <mi>u</mi>
        <mi>z</mi>
        <mi>z</mi>
        <mi>y</mi>
      </mrow>
    </msub>
    <mo stretchy="false" form="prefix">(</mo>
    <msub>
      <mi>h</mi>
      <mrow>
        <mi>d</mi>
        <mo>,</mo>
        <mi>k</mi>
      </mrow>
    </msub>
    <mo stretchy="false" form="postfix">)</mo>
    <mo>+</mo>
    <msub>
      <mi>α</mi>
      <mn>3</mn>
    </msub>
    <msub>
      <mi>J</mi>
      <mrow>
        <mi>l</mi>
        <mi>a</mi>
        <mi>y</mi>
        <mi>o</mi>
        <mi>u</mi>
        <mi>t</mi>
      </mrow>
    </msub>
    <mo stretchy="false" form="prefix">(</mo>
    <msub>
      <mi>h</mi>
      <mrow>
        <mi>d</mi>
        <mo>,</mo>
        <mi>k</mi>
      </mrow>
    </msub>
    <mo stretchy="false" form="postfix">)</mo>
    <mo>−</mo>
    <msub>
      <mi>α</mi>
      <mn>4</mn>
    </msub>
    <msub>
      <mi>B</mi>
      <mrow>
        <mi>p</mi>
        <mi>e</mi>
        <mi>n</mi>
        <mi>a</mi>
        <mi>l</mi>
        <mi>t</mi>
        <mi>y</mi>
      </mrow>
    </msub>
    <mo stretchy="false" form="prefix">(</mo>
    <msub>
      <mi>h</mi>
      <mrow>
        <mi>d</mi>
        <mo>,</mo>
        <mi>k</mi>
      </mrow>
    </msub>
    <mo stretchy="false" form="postfix">)</mo>
  </mrow>
</math>
</file>

<file path=Formula-73/content.xml><?xml version="1.0" encoding="utf-8"?>
<math xmlns="http://www.w3.org/1998/Math/MathML" display="inline">
  <mrow>
    <msub>
      <mi>E</mi>
      <mrow>
        <mi>d</mi>
        <mo>,</mo>
        <mi>f</mi>
      </mrow>
    </msub>
    <mo stretchy="false" form="prefix">(</mo>
    <msub>
      <mi mathvariant="script">𝓁</mi>
      <mrow/>
    </msub>
    <mo stretchy="false" form="postfix">)</mo>
    <mo>=</mo>
    <msub>
      <mi>w</mi>
      <mi>r</mi>
    </msub>
    <msub>
      <mi>R</mi>
      <mi>f</mi>
    </msub>
    <mrow>
      <mo stretchy="false" form="prefix" mathvariant="script">(</mo>
      <mi mathvariant="script">𝓁</mi>
      <mo stretchy="false" form="postfix" mathvariant="script">)</mo>
      <mo mathvariant="script">+</mo>
    </mrow>
    <msub>
      <mi>w</mi>
      <mi>d</mi>
    </msub>
    <msub>
      <mi>D</mi>
      <mi>f</mi>
    </msub>
    <mrow>
      <mo stretchy="false" form="prefix" mathvariant="script">(</mo>
      <mi mathvariant="script">𝓁</mi>
      <mo stretchy="false" form="postfix" mathvariant="script">)</mo>
      <mo mathvariant="script">+</mo>
    </mrow>
    <msub>
      <mi>w</mi>
      <mi>s</mi>
    </msub>
    <msub>
      <mi>S</mi>
      <mi>f</mi>
    </msub>
    <mrow>
      <mo stretchy="false" form="prefix" mathvariant="script">(</mo>
      <mi mathvariant="script">𝓁</mi>
      <mo stretchy="false" form="postfix" mathvariant="script">)</mo>
      <mo mathvariant="script">+</mo>
    </mrow>
    <msub>
      <mi>w</mi>
      <mi>c</mi>
    </msub>
    <msub>
      <mi>C</mi>
      <mi>f</mi>
    </msub>
    <mrow>
      <mo stretchy="false" form="prefix" mathvariant="script">(</mo>
      <mi mathvariant="script">𝓁</mi>
      <mo stretchy="false" form="postfix" mathvariant="script">)</mo>
    </mrow>
  </mrow>
</math>
</file>

<file path=Formula-75/content.xml><?xml version="1.0" encoding="utf-8"?>
<math xmlns="http://www.w3.org/1998/Math/MathML" display="inline">
  <mrow>
    <msub>
      <mi>A</mi>
      <mrow>
        <mi>d</mi>
        <mo>,</mo>
        <mi>f</mi>
      </mrow>
    </msub>
    <mo>=</mo>
    <mi>D</mi>
    <mi>e</mi>
    <mi>d</mi>
    <mi>u</mi>
    <mi>p</mi>
    <mo stretchy="false" form="prefix">{</mo>
    <mi>N</mi>
    <mo stretchy="false" form="prefix">(</mo>
    <mrow>
      <mi mathvariant="script">𝓁</mi>
      <mo stretchy="false" form="postfix" mathvariant="script">)</mo>
      <mo mathvariant="script">:</mo>
    </mrow>
    <msub>
      <mi>E</mi>
      <mrow>
        <mi>d</mi>
        <mo>,</mo>
        <mi>f</mi>
      </mrow>
    </msub>
    <mrow>
      <mo stretchy="false" form="prefix" mathvariant="script">(</mo>
      <mi mathvariant="script">𝓁</mi>
      <mo stretchy="false" form="postfix" mathvariant="script">)</mo>
      <mo mathvariant="script">≥</mo>
    </mrow>
    <msub>
      <mi>τ</mi>
      <mi>f</mi>
    </msub>
    <mo stretchy="false" form="postfix">}</mo>
  </mrow>
</math>
</file>

<file path=Formula-77/content.xml><?xml version="1.0" encoding="utf-8"?>
<math xmlns="http://www.w3.org/1998/Math/MathML" display="inline">
  <mrow>
    <msub>
      <mi>ŷ</mi>
      <mi>d</mi>
    </msub>
    <mo>=</mo>
    <msub>
      <mi>V</mi>
      <mi>S</mi>
    </msub>
    <mo stretchy="false" form="prefix">(</mo>
    <msub>
      <mi>G</mi>
      <mrow>
        <mi>m</mi>
        <mi>e</mi>
        <mi>r</mi>
        <mi>g</mi>
        <mi>e</mi>
      </mrow>
    </msub>
    <mo stretchy="false" form="prefix">(</mo>
    <msub>
      <mi>G</mi>
      <mrow>
        <mi>n</mi>
        <mi>o</mi>
        <mi>r</mi>
        <mi>m</mi>
      </mrow>
    </msub>
    <mo stretchy="false" form="prefix">(</mo>
    <msub>
      <mi>G</mi>
      <mrow>
        <mi>e</mi>
        <mi>x</mi>
        <mi>t</mi>
        <mi>r</mi>
        <mi>a</mi>
        <mi>c</mi>
        <mi>t</mi>
      </mrow>
    </msub>
    <mo stretchy="false" form="prefix">(</mo>
    <msub>
      <mi>M</mi>
      <mi>d</mi>
    </msub>
    <mo>,</mo>
    <mi>S</mi>
    <mo>,</mo>
    <msub>
      <mi>z</mi>
      <mrow>
        <mi>N</mi>
        <mi>L</mi>
        <mi>P</mi>
      </mrow>
    </msub>
    <mo stretchy="false" form="postfix">)</mo>
    <mo stretchy="false" form="postfix">)</mo>
    <mo stretchy="false" form="postfix">)</mo>
    <mo stretchy="false" form="postfix">)</mo>
  </mrow>
</math>
</file>

<file path=Formula-79/content.xml><?xml version="1.0" encoding="utf-8"?>
<math xmlns="http://www.w3.org/1998/Math/MathML" display="inline">
  <mrow>
    <msub>
      <mi>h</mi>
      <mrow>
        <mn>1</mn>
        <mo>:</mo>
        <mi>n</mi>
      </mrow>
    </msub>
    <mo>=</mo>
    <msub>
      <mrow>
        <mi>E</mi>
        <mi>n</mi>
        <mi>c</mi>
      </mrow>
      <mi>θ</mi>
    </msub>
    <mo stretchy="false" form="prefix">(</mo>
    <msub>
      <mi>x</mi>
      <mrow>
        <mn>1</mn>
        <mo>:</mo>
        <mi>n</mi>
      </mrow>
    </msub>
    <mo stretchy="false" form="postfix">)</mo>
  </mrow>
</math>
</file>

<file path=Formula-81/content.xml><?xml version="1.0" encoding="utf-8"?>
<math xmlns="http://www.w3.org/1998/Math/MathML" display="inline">
  <mrow>
    <msub>
      <mi>z</mi>
      <mrow>
        <mi>i</mi>
        <mo>,</mo>
        <mi>j</mi>
        <mo>,</mo>
        <mi mathvariant="script">𝓁</mi>
      </mrow>
    </msub>
    <mo>=</mo>
    <msub>
      <mi>g</mi>
      <mi>φ</mi>
    </msub>
    <mo stretchy="false" form="prefix">(</mo>
    <msub>
      <mi>h</mi>
      <mi>i</mi>
    </msub>
    <mo>,</mo>
    <msub>
      <mi>h</mi>
      <mi>j</mi>
    </msub>
    <mo>,</mo>
    <msub>
      <mi>q</mi>
      <mi mathvariant="script">𝓁</mi>
    </msub>
    <mo>,</mo>
    <msub>
      <mi>u</mi>
      <mrow>
        <mi>j</mi>
        <mo>−</mo>
        <mi>i</mi>
      </mrow>
    </msub>
    <mo stretchy="false" form="postfix">)</mo>
  </mrow>
</math>
</file>

<file path=Formula-83/content.xml><?xml version="1.0" encoding="utf-8"?>
<math xmlns="http://www.w3.org/1998/Math/MathML" display="inline">
  <mrow>
    <msub>
      <mi>p</mi>
      <mrow>
        <mi>i</mi>
        <mo>,</mo>
        <mi>j</mi>
        <mo>,</mo>
        <mi mathvariant="script">𝓁</mi>
      </mrow>
    </msub>
    <mo>=</mo>
    <mi>σ</mi>
    <mo stretchy="false" form="prefix">(</mo>
    <msub>
      <mi>z</mi>
      <mrow>
        <mi>i</mi>
        <mo>,</mo>
        <mi>j</mi>
        <mo>,</mo>
        <mi mathvariant="script">𝓁</mi>
      </mrow>
    </msub>
    <mo stretchy="false" form="postfix">)</mo>
    <mo>=</mo>
    <mfrac>
      <mn>1</mn>
      <mrow>
        <mn>1</mn>
        <mo>+</mo>
        <msup>
          <mi>e</mi>
          <mrow>
            <mi>−</mi>
            <mi>z</mi>
            <mi>ᵢ</mi>
            <mi>ⱼ</mi>
            <mi mathvariant="script">𝓁</mi>
          </mrow>
        </msup>
      </mrow>
    </mfrac>
  </mrow>
</math>
</file>

<file path=Formula-85/content.xml><?xml version="1.0" encoding="utf-8"?>
<math xmlns="http://www.w3.org/1998/Math/MathML" display="inline">
  <mrow>
    <msub>
      <mi>C</mi>
      <mrow>
        <mi>d</mi>
        <mo>,</mo>
        <mi>c</mi>
      </mrow>
    </msub>
    <mo>=</mo>
    <mo stretchy="false" form="prefix">{</mo>
    <mo stretchy="false" form="prefix">(</mo>
    <mi>i</mi>
    <mo>,</mo>
    <mi>j</mi>
    <mo>,</mo>
    <mrow>
      <mi mathvariant="script">𝓁</mi>
      <mo stretchy="false" form="postfix" mathvariant="script">)</mo>
      <mo mathvariant="script">:</mo>
    </mrow>
    <msub>
      <mi>p</mi>
      <mrow>
        <mi>i</mi>
        <mo>,</mo>
        <mi>j</mi>
        <mo>,</mo>
        <mi mathvariant="script">𝓁</mi>
      </mrow>
    </msub>
    <mo>≥</mo>
    <msub>
      <mi>τ</mi>
      <mi mathvariant="script">𝓁</mi>
    </msub>
    <mo>∧</mo>
    <mi>v</mi>
    <mi>a</mi>
    <mi>l</mi>
    <mi>i</mi>
    <mi>d</mi>
    <mo stretchy="false" form="prefix">(</mo>
    <mi>i</mi>
    <mo>,</mo>
    <mi>j</mi>
    <mo>,</mo>
    <mi>c</mi>
    <mo stretchy="false" form="postfix">)</mo>
    <mo stretchy="false" form="postfix">}</mo>
  </mrow>
</math>
</file>

<file path=Formula-87/content.xml><?xml version="1.0" encoding="utf-8"?>
<math xmlns="http://www.w3.org/1998/Math/MathML" display="inline">
  <mrow>
    <msub>
      <mi>C</mi>
      <mi>d</mi>
    </msub>
    <mo>=</mo>
    <mi>D</mi>
    <mi>e</mi>
    <mi>d</mi>
    <mi>u</mi>
    <mi>p</mi>
    <mo stretchy="false" form="prefix">(</mo>
    <mo>⋃</mo>
    <msub>
      <mi>C</mi>
      <mrow>
        <mi>d</mi>
        <mo>,</mo>
        <mi>c</mi>
      </mrow>
    </msub>
    <mo stretchy="false" form="postfix">)</mo>
  </mrow>
</math>
</file>

<file path=Formula-89/content.xml><?xml version="1.0" encoding="utf-8"?>
<math xmlns="http://www.w3.org/1998/Math/MathML" display="inline">
  <mrow>
    <msub>
      <mi>ŷ</mi>
      <mi>d</mi>
    </msub>
    <mo>=</mo>
    <msub>
      <mi>V</mi>
      <mi>S</mi>
    </msub>
    <mo stretchy="false" form="prefix">(</mo>
    <msub>
      <mi>B</mi>
      <mrow>
        <mi>m</mi>
        <mi>d</mi>
      </mrow>
    </msub>
    <mo stretchy="false" form="prefix">(</mo>
    <msub>
      <mi>M</mi>
      <mi>S</mi>
    </msub>
    <mo stretchy="false" form="prefix">(</mo>
    <msub>
      <mi>C</mi>
      <mi>d</mi>
    </msub>
    <mo stretchy="false" form="postfix">)</mo>
    <mo stretchy="false" form="postfix">)</mo>
    <mo stretchy="false" form="postfix">)</mo>
  </mrow>
</math>
</file>

<file path=Formula-9/content.xml><?xml version="1.0" encoding="utf-8"?>
<math xmlns="http://www.w3.org/1998/Math/MathML" display="inline">
  <mrow>
    <msub>
      <mi>G</mi>
      <mrow>
        <mi>i</mi>
        <mo>,</mo>
        <mi>s</mi>
      </mrow>
    </msub>
    <mo>⊂</mo>
    <mi>T</mi>
    <mo>,</mo>
    <msup>
      <msub>
        <mover>
          <mi>G</mi>
          <mo accent="true">̂</mo>
        </mover>
        <mrow>
          <mi>i</mi>
          <mo>,</mo>
          <mi>s</mi>
        </mrow>
      </msub>
      <mrow>
        <mo stretchy="false" form="prefix">(</mo>
        <mi>m</mi>
        <mo stretchy="false" form="postfix">)</mo>
      </mrow>
    </msup>
    <mo>⊂</mo>
    <mi>T</mi>
  </mrow>
</math>
</file>

<file path=Formula-91/content.xml><?xml version="1.0" encoding="utf-8"?>
<math xmlns="http://www.w3.org/1998/Math/MathML" display="inline">
  <mrow>
    <msub>
      <mi>R</mi>
      <mrow>
        <mi>p</mi>
        <mi>i</mi>
        <mi>p</mi>
        <mi>e</mi>
      </mrow>
    </msub>
    <mo>≈</mo>
    <mo>∏</mo>
    <msub>
      <mi>R</mi>
      <mi>r</mi>
    </msub>
  </mrow>
</math>
</file>

<file path=Formula-93/content.xml><?xml version="1.0" encoding="utf-8"?>
<math xmlns="http://www.w3.org/1998/Math/MathML" display="inline">
  <mrow>
    <msub>
      <mi>π</mi>
      <mrow>
        <mi>o</mi>
        <mi>m</mi>
        <mi>i</mi>
        <mi>t</mi>
      </mrow>
    </msub>
    <mo>=</mo>
    <mn>1</mn>
    <mo>−</mo>
    <mo>∏</mo>
    <mo stretchy="false" form="prefix">(</mo>
    <mn>1</mn>
    <mo>−</mo>
    <msub>
      <mi>π</mi>
      <mi>r</mi>
    </msub>
    <mo stretchy="false" form="postfix">)</mo>
  </mrow>
</math>
</file>

<file path=Formula-96/content.xml><?xml version="1.0" encoding="utf-8"?>
<math xmlns="http://www.w3.org/1998/Math/MathML" display="inline">
  <mrow>
    <msub>
      <mi>κ</mi>
      <mrow>
        <mi>a</mi>
        <mo>,</mo>
        <mi>b</mi>
      </mrow>
    </msub>
    <mo>=</mo>
    <mo>∏</mo>
    <mn mathvariant="double-struck">𝟙</mn>
    <mo stretchy="false" form="prefix">[</mo>
    <msub>
      <mi>Z</mi>
      <mrow>
        <mi>a</mi>
        <mo>,</mo>
        <mi>r</mi>
      </mrow>
    </msub>
    <mo>=</mo>
    <msub>
      <mi>Z</mi>
      <mrow>
        <mi>b</mi>
        <mo>,</mo>
        <mi>r</mi>
      </mrow>
    </msub>
    <mo stretchy="false" form="postfix">]</mo>
  </mrow>
</math>
</file>

<file path=Formula-98/content.xml><?xml version="1.0" encoding="utf-8"?>
<math xmlns="http://www.w3.org/1998/Math/MathML" display="inline">
  <mrow>
    <msub>
      <mi>U</mi>
      <mi>m</mi>
    </msub>
    <mo>=</mo>
    <msub>
      <mi>λ</mi>
      <mi>R</mi>
    </msub>
    <msub>
      <mi>R</mi>
      <mrow>
        <mi>w</mi>
        <mo>,</mo>
        <mi>m</mi>
      </mrow>
    </msub>
    <mo>+</mo>
    <msub>
      <mi>λ</mi>
      <mi>P</mi>
    </msub>
    <msub>
      <mi>P</mi>
      <mrow>
        <mi>w</mi>
        <mo>,</mo>
        <mi>m</mi>
      </mrow>
    </msub>
    <mo>−</mo>
    <msub>
      <mi>λ</mi>
      <mi>U</mi>
    </msub>
    <msub>
      <mi>U</mi>
      <mrow>
        <mi>r</mi>
        <mi>a</mi>
        <mi>t</mi>
        <mi>e</mi>
        <mo>,</mo>
        <mi>m</mi>
      </mrow>
    </msub>
    <mo>−</mo>
    <msub>
      <mi>λ</mi>
      <mi>C</mi>
    </msub>
    <msub>
      <mi>C</mi>
      <mrow>
        <mi>c</mi>
        <mi>o</mi>
        <mi>m</mi>
        <mi>p</mi>
        <mi>u</mi>
        <mi>t</mi>
        <mi>e</mi>
        <mo>,</mo>
        <mi>m</mi>
      </mrow>
    </msub>
    <mo>−</mo>
    <msub>
      <mi>λ</mi>
      <mi>L</mi>
    </msub>
    <msub>
      <mi>L</mi>
      <mrow>
        <mi>l</mi>
        <mi>a</mi>
        <mi>t</mi>
        <mi>e</mi>
        <mi>n</mi>
        <mi>c</mi>
        <mi>y</mi>
        <mo>,</mo>
        <mi>m</mi>
      </mrow>
    </msub>
  </mrow>
</math>
</file>